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78848d1f420f4faf23dad1b4948e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hampis_rellenos"/><text:bookmark-start text:name="__RefHeading___setas_champinones_rellenos_de_jamon_y_cebolleta_1"/><text:bookmark-start text:name="setas_champinones_rellenos_de_jamon_y_cebolleta"/>[Setas] Champiñones rellenos de jamón y cebolleta<text:bookmark-end text:name="__RefHeading___setas_champinones_rellenos_de_jamon_y_cebolleta_1"/><text:bookmark-end text:name="setas_champinones_rellenos_de_jamon_y_cebolleta"/></text:h>
      <text:p text:style-name="Text_20_body"><draw:frame draw:style-name="mediacenter" draw:name="0" text:anchor-type="paragraph" draw:z-index="0" svg:width="12.7cm" svg:height="5.8472916666667cm"><draw:image xlink:href="Pictures/5b78848d1f420f4faf23dad1b4948e64.jpg" xlink:type="simple" xlink:show="embed" xlink:actuate="onLoad"/></draw:frame>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4 Champiñones grandes</text:p>
        </text:list-item>
        <text:list-item>
          <text:p text:style-name="List_20_1_Content"> 1 Cebolleta</text:p>
        </text:list-item>
        <text:list-item>
          <text:p text:style-name="List_20_1_Content"> 5 lonchas de jamón serrano</text:p>
        </text:list-item>
        <text:list-item>
          <text:p text:style-name="List_20_1_Content"> Aceite de oliva</text:p>
        </text:list-item>
        <text:list-item>
          <text:p text:style-name="List_20_1_Content"> Pimienta</text:p>
        </text:list-item>
        <text:list-item>
          <text:p text:style-name="List_20_1_Content_Last"> Sal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p text:style-name="Text_20_body"><text:span text:style-name="Strong_20_Emphasis">Preparación</text:span> en 20 minutos:</text:p>
      <text:list text:style-name="Numbering_20_1" text:continue-numbering="false">
        <text:list-item>
          <text:p text:style-name="Numbering_20_1_Content_First"> Precalentamos el horno a 250 grados.</text:p>
        </text:list-item>
        <text:list-item>
          <text:p text:style-name="Numbering_20_1_Content"> Lavamos bien los champiñones para quitarles toda la tierra y les cortamos los tallos (los guardamos para preparar otras recetas como estos raviolis de calabacín o para incluirlos en una ensalada)</text:p>
        </text:list-item>
        <text:list-item>
          <text:p text:style-name="Numbering_20_1_Content"> Ponemos los “sombreritos” en una bandeja para horno, les espolvoreamos sal y pimienta por encima y un poquito de aceite. Los metemos al horno que tenemos ya caliente a 250 grados, durante 10 minutos.</text:p>
        </text:list-item>
        <text:list-item>
          <text:p text:style-name="Numbering_20_1_Content"> Picamos finamente la cebolleta y la pochamos en una sartén con unas gotas de aceite.</text:p>
        </text:list-item>
        <text:list-item>
          <text:p text:style-name="Numbering_20_1_Content"> Cuando la cebolleta esté ya hecha, picamos finitas 3 lonchas de jamón serrano y se lo añadimos a la sartén. Le damos unas vueltas con la cebolleta y salpimentamos a nuestro gusto.</text:p>
        </text:list-item>
        <text:list-item>
          <text:p text:style-name="Numbering_20_1_Content"> Rellenamos los champiñones con la mezcla de cebolleta y jamón.</text:p>
        </text:list-item>
        <text:list-item>
          <text:p text:style-name="Numbering_20_1_Content_Last"> Para terminar, y aprovechando que tenemos el horno encendido, hacemos un crujiente de jamón con las 2 lonchas que nos sobran. Para ello, metemos las 2 lonchas en el horno y las dejamos entre 3-4 minutos. Al sacarlas, deberán estar duras y se nos “cascarán” en la mano. Desmigamos el jamón con las manos, con un cuchillo o con un mortero y espolvoreamos las virutas crujientes por encima de los champis rellenos. Este crujientito les da el toque maestro!</text:p>
        </text:list-item>
      </text:list>
      <text:h text:style-name="Heading_20_2" text:outline-level="2"><text:bookmark-start text:name="__RefHeading___observaciones_4"/><text:bookmark-start text:name="observaciones"/>Observaciones<text:bookmark-end text:name="__RefHeading___observaciones_4"/><text:bookmark-end text:name="observaciones"/></text:h>
      <text:list text:style-name="List_20_1" text:continue-numbering="false">
        <text:list-item>
          <text:p text:style-name="LastListParagraph_List_20_1_Content_First"> Los champiñones son un alimento muy ligero, están compuestos por más de un 90% de agua y un contenido muy reducido en grasas e hidratos de carbono, por lo que se recomiendan en algunas dietas para adelgazar. Son ricos en selenio, mineral muy importante por su papel antioxida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43</meta:creation-date>
    <dc:creator>Generated</dc:creator>
    <dc:date>2026-08-18T12::57:43</dc:date>
    <dc:language>en-US</dc:language>
    <meta:editing-cycles>1</meta:editing-cycles>
    <meta:editing-duration>PT0S</meta:editing-duration>
    <dc:title>doc:comida:recetas:champis_rellenos</dc:title>
  </office:meta>
</office:document-meta>
</file>