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b6fe506459c5490be90bdd6383cd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g_zanahorias_ricard"/><text:bookmark-start text:name="__RefHeading___guarnicion_zanahorias_perfumadas_al_ricard_anis_1"/><text:bookmark-start text:name="guarnicion_zanahorias_perfumadas_al_ricard_anis"/>[Guarnición] Zanahorias perfumadas al Ricard (anís)<text:bookmark-end text:name="__RefHeading___guarnicion_zanahorias_perfumadas_al_ricard_anis_1"/><text:bookmark-end text:name="guarnicion_zanahorias_perfumadas_al_ricard_anis"/></text:h>
      <text:p text:style-name="Text_20_body"><draw:frame draw:style-name="mediacenter" draw:name="0" text:anchor-type="paragraph" draw:z-index="0" svg:width="7.8316666666667cm" style:rel-width="100%" svg:height="3.2279166666667cm" style:rel-height="scale"><draw:image xlink:href="Pictures/18b6fe506459c5490be90bdd6383cd8c.png" xlink:type="simple" xlink:show="embed" xlink:actuate="onLoad"/></draw:frame></text:p>
      <text:p text:style-name="Text_20_body">El Ricard (pastis) es un licor de anís original de Marsella. Se podría sustituir por otro licor de anís.</text:p>
      <text:p text:style-name="Text_20_body">Una delicia. Ideal para acompañar carnes y pescados.</text:p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1 kg de zanahorias</text:p>
        </text:list-item>
        <text:list-item>
          <text:p text:style-name="List_20_1_Content"> 40 gr de mantequilla</text:p>
        </text:list-item>
        <text:list-item>
          <text:p text:style-name="List_20_1_Content"> 1 cucharadita de azúcar</text:p>
        </text:list-item>
        <text:list-item>
          <text:p text:style-name="List_20_1_Content"> 1/2 l de caldo de verdura</text:p>
        </text:list-item>
        <text:list-item>
          <text:p text:style-name="List_20_1_Content"> 2 cucharada de Ricard o licor de anís</text:p>
        </text:list-item>
        <text:list-item>
          <text:p text:style-name="List_20_1_Content"> 125 ml de nata</text:p>
        </text:list-item>
        <text:list-item>
          <text:p text:style-name="List_20_1_Content"> Sal</text:p>
        </text:list-item>
        <text:list-item>
          <text:p text:style-name="List_20_1_Content_Last"> Pimienta</text:p>
        </text:list-item>
      </text:list>
      <text:h text:style-name="Heading_20_2" text:outline-level="2"><text:bookmark-start text:name="__RefHeading___preparacion_3"/><text:bookmark-start text:name="preparacion"/>Preparación<text:bookmark-end text:name="__RefHeading___preparacion_3"/><text:bookmark-end text:name="preparacion"/></text:h>
      <text:list text:style-name="Numbering_20_1" text:continue-numbering="false">
        <text:list-item>
          <text:p text:style-name="Numbering_20_1_Content_First"> Pelar las zanahorias y cortarlas en rodajas finas.</text:p>
        </text:list-item>
        <text:list-item>
          <text:p text:style-name="Numbering_20_1_Content"> En una cacerola poner la mantequilla y el azúcar y las zanahorias rehogarlas.</text:p>
        </text:list-item>
        <text:list-item>
          <text:p text:style-name="Numbering_20_1_Content"> Añadir el caldo, taparlas y dejar cocinar a fuego lento 15 minutos.</text:p>
        </text:list-item>
        <text:list-item>
          <text:p text:style-name="Numbering_20_1_Content"> Quitar la tapa y seguir cocinando hasta que se evapore completamente el caldo.</text:p>
        </text:list-item>
        <text:list-item>
          <text:p text:style-name="Numbering_20_1_Content"> Añadir el Ricard y la nata, salpimentar, seguir a fuego hasta que se reduzca la salsa y espese un poco.</text:p>
        </text:list-item>
        <text:list-item>
          <text:p text:style-name="Numbering_20_1_Content_Last"> Espolvorear un poco de perejil picad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02:19</meta:creation-date>
    <dc:creator>Generated</dc:creator>
    <dc:date>2026-08-18T13::02:19</dc:date>
    <dc:language>en-US</dc:language>
    <meta:editing-cycles>1</meta:editing-cycles>
    <meta:editing-duration>PT0S</meta:editing-duration>
    <dc:title>doc:comida:recetas:g_zanahorias_ricard</dc:title>
  </office:meta>
</office:document-meta>
</file>