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d0b341487ed3a398c60b6f803f46db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lasanya_vegetal"/><text:bookmark-start text:name="__RefHeading___lasana_de_verduras_sin_pasta_1"/><text:bookmark-start text:name="lasana_de_verduras_sin_pasta"/>Lasaña de verduras sin pasta<text:bookmark-end text:name="__RefHeading___lasana_de_verduras_sin_pasta_1"/><text:bookmark-end text:name="lasana_de_verduras_sin_pasta"/></text:h>
      <text:p text:style-name="Text_20_body"><draw:frame draw:style-name="mediacenter" draw:name="0" text:anchor-type="paragraph" draw:z-index="0" svg:width="12.7cm" svg:height="6.746875cm"><draw:image xlink:href="Pictures/7d0b341487ed3a398c60b6f803f46dba.jpg" xlink:type="simple" xlink:show="embed" xlink:actuate="onLoad"/></draw:frame></text:p>
      <text:h text:style-name="Heading_20_2" text:outline-level="2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 Calabacín</text:p>
        </text:list-item>
        <text:list-item>
          <text:p text:style-name="List_20_1_Content"> Pimiento rojo</text:p>
        </text:list-item>
        <text:list-item>
          <text:p text:style-name="List_20_1_Content"> Pimiento verde</text:p>
        </text:list-item>
        <text:list-item>
          <text:p text:style-name="List_20_1_Content"> Cebolleta</text:p>
        </text:list-item>
        <text:list-item>
          <text:p text:style-name="List_20_1_Content"> Tomate (No en la dieta disociada)</text:p>
        </text:list-item>
        <text:list-item>
          <text:p text:style-name="List_20_1_Content"> Aceite de oliva</text:p>
        </text:list-item>
        <text:list-item>
          <text:p text:style-name="List_20_1_Content_Last"> Sal</text:p>
        </text:list-item>
      </text:list>
      <text:h text:style-name="Heading_20_2" text:outline-level="2"><text:bookmark-start text:name="__RefHeading___elaboracion_3"/><text:bookmark-start text:name="elaboracion"/>Elaboración<text:bookmark-end text:name="__RefHeading___elaboracion_3"/><text:bookmark-end text:name="elaboracion"/></text:h>
      <text:p text:style-name="Text_20_body"><text:span text:style-name="Strong_20_Emphasis">Realización</text:span> en 30 minutos:</text:p>
      <text:list text:style-name="Numbering_20_1" text:continue-numbering="false">
        <text:list-item>
          <text:p text:style-name="Numbering_20_1_Content_First"> Lavamos bien todos los ingredientes y cortamos los calabacines en tiras a lo largo, los utilizaremos para separar cada capa. Cortamos los pimientos en tiras y la cebolleta y el tomate en rodajas.</text:p>
        </text:list-item>
        <text:list-item>
          <text:p text:style-name="Numbering_20_1_Content"> Ponemos un poco de aceite en una fuente para horno, y vamos colocando las capas: una tira de calabacín, una de pimiento rojo, otra de calabacín, cebolleta, calabacín, pimiento verde, tomate y acabamos con otra de calabacín. Entre capa y capa salamos un poquito y  colocamos tantas como nos apetezca.</text:p>
        </text:list-item>
        <text:list-item>
          <text:p text:style-name="Numbering_20_1_Content"> Ponemos un chorrito de aceite por encima y metemos la lasaña al horno a 250 grados durante 20 minutos.</text:p>
        </text:list-item>
        <text:list-item>
          <text:p text:style-name="Numbering_20_1_Content_Last"> Servimos la lasaña con una rica bechamel de calabacín por encima.</text:p>
        </text:list-item>
      </text:list>
      <text:h text:style-name="Heading_20_2" text:outline-level="2"><text:bookmark-start text:name="__RefHeading___observaciones_4"/><text:bookmark-start text:name="observaciones"/>Observaciones<text:bookmark-end text:name="__RefHeading___observaciones_4"/><text:bookmark-end text:name="observaciones"/></text:h>
      <text:list text:style-name="List_20_1" text:continue-numbering="false">
        <text:list-item>
          <text:p text:style-name="LastListParagraph_List_20_1_Content_First"> Sustituyendo la pasta por calabacín o berenjena, conseguimos una riquísima lasaña de verduras muy sana y ligera. Si además, le añadimos por encima una bechamel de calabacín conseguimos un plato redondo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58:36</meta:creation-date>
    <dc:creator>Generated</dc:creator>
    <dc:date>2026-08-18T12::58:36</dc:date>
    <dc:language>en-US</dc:language>
    <meta:editing-cycles>1</meta:editing-cycles>
    <meta:editing-duration>PT0S</meta:editing-duration>
    <dc:title>doc:comida:recetas:lasanya_vegetal</dc:title>
  </office:meta>
</office:document-meta>
</file>