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 <text:a xlink:type="simple" xlink:href="https://euloxio.myds.me/dokuwiki/doku.php/edu:fp_robi:00:01:a00:job:inicio" text:style-name="Internet_20_link" text:visited-style-name="Visited_20_Internet_20_Link">uari201a</text:a>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doc:demo:alumno:pagina:inicio"/>  #                     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 Nota  </text:p>
          </table:table-cell>
          <table:table-cell office:value-type="string" table:style-name="tableheader">
            <text:p text:style-name="Table_20_Heading">  Ev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1:inicio" text:style-name="Internet_20_link" text:visited-style-name="Visited_20_Internet_20_Link">a01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2:inicio" text:style-name="Internet_20_link" text:visited-style-name="Visited_20_Internet_20_Link">a02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3:inicio" text:style-name="Internet_20_link" text:visited-style-name="Visited_20_Internet_20_Link">a03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4:inicio" text:style-name="Internet_20_link" text:visited-style-name="Visited_20_Internet_20_Link">a04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5:inicio" text:style-name="Internet_20_link" text:visited-style-name="Visited_20_Internet_20_Link">a05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6:inicio" text:style-name="Internet_20_link" text:visited-style-name="Visited_20_Internet_20_Link">a06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7:inicio" text:style-name="Internet_20_link" text:visited-style-name="Visited_20_Internet_20_Link">a07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8:inicio" text:style-name="Internet_20_link" text:visited-style-name="Visited_20_Internet_20_Link">a08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09:inicio" text:style-name="Internet_20_link" text:visited-style-name="Visited_20_Internet_20_Link">a09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0:inicio" text:style-name="Internet_20_link" text:visited-style-name="Visited_20_Internet_20_Link">a10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#                     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 Nota  </text:p>
          </table:table-cell>
          <table:table-cell office:value-type="string" table:style-name="tableheader">
            <text:p text:style-name="Table_20_Heading">  Ev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1:inicio" text:style-name="Internet_20_link" text:visited-style-name="Visited_20_Internet_20_Link">a11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2:inicio" text:style-name="Internet_20_link" text:visited-style-name="Visited_20_Internet_20_Link">a12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3:inicio" text:style-name="Internet_20_link" text:visited-style-name="Visited_20_Internet_20_Link">a13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4:inicio" text:style-name="Internet_20_link" text:visited-style-name="Visited_20_Internet_20_Link">a14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5:inicio" text:style-name="Internet_20_link" text:visited-style-name="Visited_20_Internet_20_Link">a15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6:inicio" text:style-name="Internet_20_link" text:visited-style-name="Visited_20_Internet_20_Link">a16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7:inicio" text:style-name="Internet_20_link" text:visited-style-name="Visited_20_Internet_20_Link">a17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8:inicio" text:style-name="Internet_20_link" text:visited-style-name="Visited_20_Internet_20_Link">a18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19:inicio" text:style-name="Internet_20_link" text:visited-style-name="Visited_20_Internet_20_Link">a19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0:inicio" text:style-name="Internet_20_link" text:visited-style-name="Visited_20_Internet_20_Link">a20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#                     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 Nota  </text:p>
          </table:table-cell>
          <table:table-cell office:value-type="string" table:style-name="tableheader">
            <text:p text:style-name="Table_20_Heading">  Ev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1:inicio" text:style-name="Internet_20_link" text:visited-style-name="Visited_20_Internet_20_Link">a21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2:inicio" text:style-name="Internet_20_link" text:visited-style-name="Visited_20_Internet_20_Link">a22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3:inicio" text:style-name="Internet_20_link" text:visited-style-name="Visited_20_Internet_20_Link">a23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4:inicio" text:style-name="Internet_20_link" text:visited-style-name="Visited_20_Internet_20_Link">a24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5:inicio" text:style-name="Internet_20_link" text:visited-style-name="Visited_20_Internet_20_Link">a25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6:inicio" text:style-name="Internet_20_link" text:visited-style-name="Visited_20_Internet_20_Link">a26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7:inicio" text:style-name="Internet_20_link" text:visited-style-name="Visited_20_Internet_20_Link">a27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8:inicio" text:style-name="Internet_20_link" text:visited-style-name="Visited_20_Internet_20_Link">a28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29:inicio" text:style-name="Internet_20_link" text:visited-style-name="Visited_20_Internet_20_Link">a29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euloxio.myds.me/dokuwiki/doku.php/edu:fp_robi:00:0:a00:a30:inicio" text:style-name="Internet_20_link" text:visited-style-name="Visited_20_Internet_20_Link">a30</text:a>  </text:p>
          </table:table-cell>
          <table:table-cell office:value-type="string" table:style-name="tablecell">
            <text:p text:style-name="tablealigncenter">  X/Y                </text:p>
          </table:table-cell>
          <table:table-cell office:value-type="string" table:style-name="tablecell">
            <text:p text:style-name="tablealigncenter">  -          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</text:p>
          </table:table-cell>
        </table:table-row>
      </table:table>
      <text:p text:style-name="Text_20_body">PRUEBA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Ev  </text:p>
          </table:table-cell>
          <table:table-cell office:value-type="string" table:style-name="tableheader">
            <text:p text:style-name="Table_20_Heading">  Prueba  </text:p>
          </table:table-cell>
          <table:table-cell office:value-type="string" table:style-name="tableheader">
            <text:p text:style-name="Table_20_Heading">  Nota  </text:p>
          </table:table-cell>
        </table:table-row>
        <table:table-row>
          <table:table-cell office:value-type="string" table:style-name="tablecell">
            <text:p text:style-name="tablealigncenter">  1   </text:p>
          </table:table-cell>
          <table:table-cell office:value-type="string" table:style-name="tablecell">
            <text:p text:style-name="tablealigncenter">  e11     </text:p>
          </table:table-cell>
          <table:table-cell office:value-type="string" table:style-name="tablecell">
            <text:p text:style-name="tablealigncenter">  -     </text:p>
          </table:table-cell>
        </table:table-row>
        <table:table-row>
          <table:table-cell office:value-type="string" table:style-name="tablecell">
            <text:p text:style-name="tablealigncenter">  1   </text:p>
          </table:table-cell>
          <table:table-cell office:value-type="string" table:style-name="tablecell">
            <text:p text:style-name="tablealigncenter">  e12     </text:p>
          </table:table-cell>
          <table:table-cell office:value-type="string" table:style-name="tablecell">
            <text:p text:style-name="tablealigncenter">  -     </text:p>
          </table:table-cell>
        </table:table-row>
        <table:table-row>
          <table:table-cell office:value-type="string" table:style-name="tablecell">
            <text:p text:style-name="tablealigncenter">  1   </text:p>
          </table:table-cell>
          <table:table-cell office:value-type="string" table:style-name="tablecell">
            <text:p text:style-name="tablealigncenter">  e13     </text:p>
          </table:table-cell>
          <table:table-cell office:value-type="string" table:style-name="tablecell">
            <text:p text:style-name="tablealigncenter">  -     </text:p>
          </table:table-cell>
        </table:table-row>
        <table:table-row>
          <table:table-cell office:value-type="string" table:style-name="tablecell">
            <text:p text:style-name="tablealigncenter">  2   </text:p>
          </table:table-cell>
          <table:table-cell office:value-type="string" table:style-name="tablecell">
            <text:p text:style-name="tablealigncenter">  e21     </text:p>
          </table:table-cell>
          <table:table-cell office:value-type="string" table:style-name="tablecell">
            <text:p text:style-name="tablealigncenter">  -     </text:p>
          </table:table-cell>
        </table:table-row>
        <table:table-row>
          <table:table-cell office:value-type="string" table:style-name="tablecell">
            <text:p text:style-name="tablealigncenter">  2   </text:p>
          </table:table-cell>
          <table:table-cell office:value-type="string" table:style-name="tablecell">
            <text:p text:style-name="tablealigncenter">  e22     </text:p>
          </table:table-cell>
          <table:table-cell office:value-type="string" table:style-name="tablecell">
            <text:p text:style-name="tablealigncenter">  -     </text:p>
          </table:table-cell>
        </table:table-row>
        <table:table-row>
          <table:table-cell office:value-type="string" table:style-name="tablecell">
            <text:p text:style-name="tablealigncenter">  2   </text:p>
          </table:table-cell>
          <table:table-cell office:value-type="string" table:style-name="tablecell">
            <text:p text:style-name="tablealigncenter">  e23     </text:p>
          </table:table-cell>
          <table:table-cell office:value-type="string" table:style-name="tablecell">
            <text:p text:style-name="tablealigncenter">  -     </text:p>
          </table:table-cell>
        </table:table-row>
        <table:table-row>
          <table:table-cell office:value-type="string" table:style-name="tablecell">
            <text:p text:style-name="tablealigncenter">  -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</text:p>
          </table:table-cell>
        </table:table-row>
        <table:table-row>
          <table:table-cell office:value-type="string" table:style-name="tablecell">
            <text:p text:style-name="tablealigncenter">  -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</text:p>
          </table:table-cell>
        </table:table-row>
      </table:table>
      <text:p text:style-name="Text_20_body">EVALUACION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Conceptos nota por evaluación              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F  </text:p>
          </table:table-cell>
        </table:table-row>
        <table:table-row>
          <table:table-cell office:value-type="string" table:style-name="tablecell">
            <text:p text:style-name="tablealignleft"> Media Tareas                               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</table:table-row>
        <table:table-row>
          <table:table-cell office:value-type="string" table:style-name="tablecell">
            <text:p text:style-name="tablealignright">    Peso <text:span text:style-name="Strong_20_Emphasis">tareas</text:span> en nota (60% si media ≥4)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</table:table-row>
        <table:table-row>
          <table:table-cell office:value-type="string" table:style-name="tablecell">
            <text:p text:style-name="tablealignleft"> Media Pruebas                              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</table:table-row>
        <table:table-row>
          <table:table-cell office:value-type="string" table:style-name="tablecell">
            <text:p text:style-name="tablealignright">   Peso <text:span text:style-name="Strong_20_Emphasis">pruebas</text:span> en nota (20% si media ≥4)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</table:table-row>
        <table:table-row>
          <table:table-cell office:value-type="string" table:style-name="tablecell">
            <text:p text:style-name="tablealignleft"> Media Conducta                             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</table:table-row>
        <table:table-row>
          <table:table-cell office:value-type="string" table:style-name="tablecell">
            <text:p text:style-name="tablealignright">  Peso <text:span text:style-name="Strong_20_Emphasis">conducta</text:span> en nota (20% si media ≥4)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</table:table-row>
        <table:table-row>
          <table:table-cell office:value-type="string" table:style-name="tableheader">
            <text:p text:style-name="Table_20_Heading">                              Nota evaluación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</table:table-row>
        <table:table-row>
          <table:table-cell office:value-type="string" table:style-name="tableheader">
            <text:p text:style-name="Table_20_Heading">                              Xade evaluación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  <table:table-cell office:value-type="string" table:style-name="tableheader">
            <text:p text:style-name="Table_20_Heading">  -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8:14</meta:creation-date>
    <dc:creator>Generated</dc:creator>
    <dc:date>2026-08-10T07::28:14</dc:date>
    <dc:language>en-US</dc:language>
    <meta:editing-cycles>1</meta:editing-cycles>
    <meta:editing-duration>PT0S</meta:editing-duration>
    <dc:title>doc:demo:alumno:pagina:inicio</dc:title>
  </office:meta>
</office:document-meta>
</file>