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a76fd899b0a987c666ee23cd826771.png"/>
  <manifest:file-entry manifest:media-type="image/png" manifest:full-path="Pictures/81c98067f2f74345b16aa99ec618ea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extensiones:inicio"/><text:bookmark-start text:name="__RefHeading___euloxio_wikiinstalacion_de_diferentes_extensiones_1"/><text:bookmark-start text:name="euloxio_wikiinstalacion_de_diferentes_extensiones"/>Euloxio wiki: Instalación de diferentes extensiones<text:bookmark-end text:name="__RefHeading___euloxio_wikiinstalacion_de_diferentes_extensiones_1"/><text:bookmark-end text:name="euloxio_wikiinstalacion_de_diferentes_extensiones"/></text:h>
      <text:list text:style-name="List_20_1" text:continue-numbering="false">
        <text:list-item>
          <text:p text:style-name="LastListParagraph_List_20_1_Content_First"> Cuando se instala en un servidor una wiki, su aspecto no es el que aprecias aquí. Eso es porque se han instalado extensiones a la wiki para adecuar su apariencia y finalidad a los gustos del usuario.</text:p>
        </text:list-item>
      </text:list>
      <text:p text:style-name="Text_20_body"><draw:frame draw:style-name="mediacenter" draw:name="0" text:anchor-type="paragraph" draw:z-index="0" svg:width="29.68625cm" style:rel-width="100%" svg:height="4.1804166666667cm" style:rel-height="scale"><draw:image xlink:href="Pictures/10a76fd899b0a987c666ee23cd826771.png" xlink:type="simple" xlink:show="embed" xlink:actuate="onLoad"/></draw:frame></text:p>
      <text:list text:style-name="List_20_1" text:continue-numbering="false">
        <text:list-item>
          <text:p text:style-name="LastListParagraph_List_20_1_Content_First"> Hay multitud de extensiones, algunas muy curiosas. Lo único que debes comprobar es su fecha de actualización y si están comprobadas para la versión de tu wiki.</text:p>
        </text:list-item>
      </text:list>
      <text:p text:style-name="Text_20_body"><draw:frame draw:style-name="mediacenter" draw:name="1" text:anchor-type="paragraph" draw:z-index="1" svg:width="14.657916666667cm" svg:height="2.936875cm"><draw:image xlink:href="Pictures/81c98067f2f74345b16aa99ec618eaf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12</meta:creation-date>
    <dc:creator>Generated</dc:creator>
    <dc:date>2026-08-10T06::40:12</dc:date>
    <dc:language>en-US</dc:language>
    <meta:editing-cycles>1</meta:editing-cycles>
    <meta:editing-duration>PT0S</meta:editing-duration>
    <dc:title>doc:demo:extensiones:inicio</dc:title>
  </office:meta>
</office:document-meta>
</file>