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14e8f37732d4335ad0cc914816d93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demo:mover:inicio"/><text:bookmark-start text:name="__RefHeading___euloxio_wikireorganizacion_del_material_con_el_plugin_mover_1"/><text:bookmark-start text:name="euloxio_wikireorganizacion_del_material_con_el_plugin_mover"/>Euloxio wiki: Reorganización del material con el plugin Mover<text:bookmark-end text:name="__RefHeading___euloxio_wikireorganizacion_del_material_con_el_plugin_mover_1"/><text:bookmark-end text:name="euloxio_wikireorganizacion_del_material_con_el_plugin_mover"/></text:h>
      <text:list text:style-name="List_20_1" text:continue-numbering="false">
        <text:list-item>
          <text:p text:style-name="List_20_1_Content_First"> Este <text:a xlink:type="simple" xlink:href="https://www.dokuwiki.org/plugin:move" text:style-name="Internet_20_link" text:visited-style-name="Visited_20_Internet_20_Link">añadido</text:a> es muy interesante dado que nos permite:</text:p>
          <text:list text:style-name="List_20_1">
            <text:list-item>
              <text:p text:style-name="List_20_1_Content"> Mover de sitio las páginas.</text:p>
              <text:list text:style-name="List_20_1">
                <text:list-item>
                  <text:p text:style-name="List_20_1_Content"> Ejemplo: Cuando queremos publicar una nueva actividad para que esté accesible al alumno.</text:p>
                </text:list-item>
                <text:list-item>
                  <text:p text:style-name="List_20_1_Content"> Ejemplo: Cerrar una actividad moviéndola al espacio donde no se pueda editar.</text:p>
                </text:list-item>
                <text:list-item>
                  <text:p text:style-name="List_20_1_Content"> Ejemplo: Reorganizar la estructura de la información.</text:p>
                </text:list-item>
              </text:list>
            </text:list-item>
            <text:list-item>
              <text:p text:style-name="List_20_1_Content"> Renombrar páginas.</text:p>
              <text:list text:style-name="List_20_1">
                <text:list-item>
                  <text:p text:style-name="List_20_1_Content"> Ejemplo: Cambiando a nombres más explicativos.</text:p>
                </text:list-item>
                <text:list-item>
                  <text:p text:style-name="List_20_1_Content_Last"> Ejemplo: Corrigiendo nombres erróneos.</text:p>
                </text:list-item>
              </text:list>
            </text:list-item>
          </text:list>
        </text:list-item>
      </text:list>
      <text:p text:style-name="Text_20_body"><draw:frame draw:style-name="mediacenter" draw:name="0" text:anchor-type="paragraph" draw:z-index="0" svg:width="30.982708333333cm" style:rel-width="100%" svg:height="11.218333333333cm" style:rel-height="scale"><draw:image xlink:href="Pictures/9814e8f37732d4335ad0cc914816d936.png" xlink:type="simple" xlink:show="embed" xlink:actuate="onLoad"/></draw:frame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5:48</meta:creation-date>
    <dc:creator>Generated</dc:creator>
    <dc:date>2026-08-10T07::25:48</dc:date>
    <dc:language>en-US</dc:language>
    <meta:editing-cycles>1</meta:editing-cycles>
    <meta:editing-duration>PT0S</meta:editing-duration>
    <dc:title>doc:demo:mover:inicio</dc:title>
  </office:meta>
</office:document-meta>
</file>