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67ecf6253a473dd5a5b7b9386030b0.png"/>
  <manifest:file-entry manifest:media-type="image/png" manifest:full-path="Pictures/3fc829ecd3a361565e87ab784a95b3f1.png"/>
  <manifest:file-entry manifest:media-type="image/png" manifest:full-path="Pictures/2bde76c90a8a3ade4bb4629a9ad25e07.png"/>
  <manifest:file-entry manifest:media-type="image/png" manifest:full-path="Pictures/8ee991c56037712793d6b37a157a7095.png"/>
  <manifest:file-entry manifest:media-type="image/png" manifest:full-path="Pictures/6ccb9b9331f7654fa6d541d64317cee3.png"/>
  <manifest:file-entry manifest:media-type="image/png" manifest:full-path="Pictures/a2f71e27b848859dedefdd914ddf4793.png"/>
  <manifest:file-entry manifest:media-type="image/png" manifest:full-path="Pictures/cc614008cd5736d2bb997b20ab9d512d.png"/>
  <manifest:file-entry manifest:media-type="image/png" manifest:full-path="Pictures/9d10ec452290f6742fc22fcc4ae5dd1f.png"/>
  <manifest:file-entry manifest:media-type="image/png" manifest:full-path="Pictures/0f8e755f947561d118e4676682d06e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edu:deporte:columna:dorsolumbar"/><text:bookmark-start text:name="__RefHeading___ejercicios_dorsolumbares_1"/><text:bookmark-start text:name="ejercicios_dorsolumbares"/>Ejercicios dorsolumbares<text:bookmark-end text:name="__RefHeading___ejercicios_dorsolumbares_1"/><text:bookmark-end text:name="ejercicios_dorsolumbares"/></text:h>
      <text:p text:style-name="Text_20_body">Hemos de recordar que los músculos del lado cóncavo están siempre acortados y, en general, atrofiados, toda vez que no intervienen en el sostenimiento del cuerpo.</text:p>
      <text:p text:style-name="Text_20_body">Los músculos del lado convexo están, en general, contracturados, pero siempre alargados.</text:p>
      <text:p text:style-name="Text_20_body">La contractura dentro de la concavidad es excepcional y corresponde a un equilibrio muy particular o a una secuela paralítica.</text:p>
      <text:p text:style-name="Text_20_body"><draw:frame draw:style-name="mediacenter" draw:name="0" text:anchor-type="paragraph" draw:z-index="0" svg:width="1.984375cm" svg:height="4.1804166666667cm"><draw:image xlink:href="Pictures/6c67ecf6253a473dd5a5b7b9386030b0.png" xlink:type="simple" xlink:show="embed" xlink:actuate="onLoad"/></draw:frame>
Tomando el caso general, si los músculos de la izquierda están paralizados, el cuerpo se inclinará hacia la izquierda, para poder ser sostenido por los músculos de la derecha: Escoliosis total hemipléjica. Se formará entonces una escoliosis derecha.
<text:line-break/> 
<text:line-break/> 
Asimismo, si los músculos de la izquierda son débiles y atónicos se fatigarán más pronto que los de la derecha. Una vez fatigados, pasarán a estado de reposo y el cuerpo se inclinará a la izquierda, tratando de evitar la periódica caída hacia la derecha, y a sostenerse de manera continua por la musculatura de la derecha.
Es importante, pues, tal como indica el doctor Leveuf, trabajar los músculos del lado de la concavidad. La columna no podrá mantenerse erecta más que cuando los músculos del lado cóncavo sean suficientemente potentes para mantener el equilibrio, impidiendo la caída del tronco hacia la convexidad.</text:p>
      <text:p text:style-name="Text_20_body">Se trata, por tanto, no solamente como pensaba la teoría clásica de acortar los músculos de la convexidad, sino de restablecer el equilibrio de longitud y de potencia entre los antagonistas de ambos lados del raquis.</text:p>
      <text:p text:style-name="Text_20_body">He aquí porqué es necesario trabajar, en caso de escoliosis, los músculos de los canales vertebrales de los dos lados de la columna, tonificando particularmente los músculos de la concavidad. Deben ser tonificados, pero trabajados de manera diferente; las leyes del desarrollo muscular (primera ley de Borelli y Weber Fick, nos indican que:</text:p>
      <text:list text:style-name="List_20_1" text:continue-numbering="false">
        <text:list-item>
          <text:p text:style-name="LastListParagraph_List_20_1_Content_First"> Los músculos de los canales de la convexidad deben ser acortados, trabajados, por tanto, en contracción completa y estiramiento incompleto.</text:p>
        </text:list-item>
      </text:list>
      <text:list text:style-name="List_20_1" text:continue-numbering="false">
        <text:list-item>
          <text:p text:style-name="LastListParagraph_List_20_1_Content_First"> Los músculos de los canales del lado de la convexidad deben ser alargados, por tanto, trabajados en contracción incompleta y estiramiento completo.</text:p>
        </text:list-item>
      </text:list>
      <text:p text:style-name="Text_20_body">Prácticamente, los músculos del lado convexo no deben ser, pues, jamás estirados.</text:p>
      <text:p text:style-name="Text_20_body">Los músculos del lado cóncavo serán estirados al máximo en los ejercicios de movilización pasiva o activo-pasiva, en extensión lateral.</text:p>
      <text:h text:style-name="Heading_20_2" text:outline-level="2"><text:bookmark-start text:name="__RefHeading___ejercicios_2"/><text:bookmark-start text:name="ejercicios"/>Ejercicios<text:bookmark-end text:name="__RefHeading___ejercicios_2"/><text:bookmark-end text:name="ejercicios"/></text:h>
      <text:p text:style-name="Text_20_body"><text:span text:style-name="Strong_20_Emphasis">1)</text:span> 
<draw:frame draw:style-name="mediacenter" draw:name="1" text:anchor-type="paragraph" draw:z-index="1" svg:width="5.7414583333333cm" style:rel-width="100%" svg:height="1.2435416666667cm" style:rel-height="scale"><draw:image xlink:href="Pictures/3fc829ecd3a361565e87ab784a95b3f1.png" xlink:type="simple" xlink:show="embed" xlink:actuate="onLoad"/></draw:frame>
Decúbito dorsal, rodilla izquierda flexionada y la rodilla derecha extendida, la mano derecha junto a la cadera y la mano izquierda extendida  por encima de la cabeza. Realizar un estiramiento simultáneo del brazo izquierdo y de la pierna derecha.
<text:line-break/>
<text:line-break/></text:p>
      <text:p text:style-name="Text_20_body"><text:span text:style-name="Strong_20_Emphasis">2)</text:span>
<draw:frame draw:style-name="mediacenter" draw:name="2" text:anchor-type="paragraph" draw:z-index="2" svg:width="2.1960416666667cm" style:rel-width="100%" svg:height="5.000625cm" style:rel-height="scale"><draw:image xlink:href="Pictures/2bde76c90a8a3ade4bb4629a9ad25e07.png" xlink:type="simple" xlink:show="embed" xlink:actuate="onLoad"/></draw:frame>
Sentado a horcajadas sobre el banco. Nalga izquierda elevada, mano derecha por encima del hombro, la izquierda apoyando sobre el tórax lateralmente y atrás, extensión del brazo derecho, estiramiento del mismo hacia arriba y ligera inclinación lateral a la izquierda, inspirando.
<text:line-break/>
<text:line-break/></text:p>
      <text:p text:style-name="Text_20_body"><text:span text:style-name="Strong_20_Emphasis">3)</text:span>
<draw:frame draw:style-name="mediacenter" draw:name="3" text:anchor-type="paragraph" draw:z-index="3" svg:width="6.2177083333333cm" style:rel-width="100%" svg:height="1.2435416666667cm" style:rel-height="scale"><draw:image xlink:href="Pictures/8ee991c56037712793d6b37a157a7095.png" xlink:type="simple" xlink:show="embed" xlink:actuate="onLoad"/></draw:frame>
Decúbito lateral izquierdo, cojín semiduro bajo el tórax,  piernas extendidas, el brazo izquierdo estirado bajo la cabeza, la otra mano por encima del hombro; inspirando profundamente extendiendo el brazo derecho por encima de la cabeza buscando el tocar con la mano el punto más lejano.
<text:line-break/>
<text:line-break/></text:p>
      <text:p text:style-name="Text_20_body"><text:span text:style-name="Strong_20_Emphasis">4)</text:span>
<draw:frame draw:style-name="mediacenter" draw:name="4" text:anchor-type="paragraph" draw:z-index="4" svg:width="3.0427083333333cm" style:rel-width="100%" svg:height="3.5983333333333cm" style:rel-height="scale"><draw:image xlink:href="Pictures/6ccb9b9331f7654fa6d541d64317cee3.png" xlink:type="simple" xlink:show="embed" xlink:actuate="onLoad"/></draw:frame>
Sentado de sastre, nalga derecha elevada, brazos en U. Ejecutar una flexión unilateral hacia la derecha.
<text:line-break/>
<text:line-break/></text:p>
      <text:p text:style-name="Text_20_body"><text:span text:style-name="Strong_20_Emphasis">5)</text:span>
<draw:frame draw:style-name="mediacenter" draw:name="5" text:anchor-type="paragraph" draw:z-index="5" svg:width="1.825625cm" svg:height="5.4239583333333cm"><draw:image xlink:href="Pictures/a2f71e27b848859dedefdd914ddf4793.png" xlink:type="simple" xlink:show="embed" xlink:actuate="onLoad"/></draw:frame>
De pie sobre la pierna derecha, frente a la pared, trozo de tiza en la mano derecha, tratar de trazar una raya lo más alto posible.
<text:line-break/>
<text:line-break/></text:p>
      <text:p text:style-name="Text_20_body"><text:span text:style-name="Strong_20_Emphasis">6)</text:span>
<draw:frame draw:style-name="mediacenter" draw:name="6" text:anchor-type="paragraph" draw:z-index="6" svg:width="1.6139583333333cm" svg:height="5.23875cm"><draw:image xlink:href="Pictures/cc614008cd5736d2bb997b20ab9d512d.png" xlink:type="simple" xlink:show="embed" xlink:actuate="onLoad"/></draw:frame>
De pie sobre la pierna derecha, frente a la pared, trozo de tiza en la mano izquierda, tratar de trazar una raya lo más alto posible.
<text:line-break/>
<text:line-break/></text:p>
      <text:p text:style-name="Text_20_body"><text:span text:style-name="Strong_20_Emphasis">7)</text:span>
<draw:frame draw:style-name="mediacenter" draw:name="7" text:anchor-type="paragraph" draw:z-index="7" svg:width="6.0854166666667cm" style:rel-width="100%" svg:height="2.301875cm" style:rel-height="scale"><draw:image xlink:href="Pictures/9d10ec452290f6742fc22fcc4ae5dd1f.png" xlink:type="simple" xlink:show="embed" xlink:actuate="onLoad"/></draw:frame>
A gatas frente a la espaldera, brazo derecho extendido  hacia  adelante, mano derecha cogida a un barrote. Extender la pierna derecha hacia atrás. El operador ejerce entonces una tracción sobre ella hacia atrás mientras el sujeto inspira profundamente. La cadera derecha no debe descender durante el ejercicio.
<text:line-break/>
<text:line-break/></text:p>
      <text:p text:style-name="Text_20_body"><text:span text:style-name="Strong_20_Emphasis">8)</text:span>
<draw:frame draw:style-name="mediacenter" draw:name="8" text:anchor-type="paragraph" draw:z-index="8" svg:width="5.3975cm" style:rel-width="100%" svg:height="1.5610416666667cm" style:rel-height="scale"><draw:image xlink:href="Pictures/0f8e755f947561d118e4676682d06ef5.png" xlink:type="simple" xlink:show="embed" xlink:actuate="onLoad"/></draw:frame>
A gatas frente a la espaldera, brazo izquierdo extendido hacia  adelante, mano izquierda cogida a un barrote. Extender la pierna derecha hacia atrás. El operador ejerce entonces una tracción sobre ella hacia atrás mientras el sujeto inspira profundamente. La cadera derecha no debe descender durante el ejercici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6:46</meta:creation-date>
    <dc:creator>Generated</dc:creator>
    <dc:date>2026-09-08T17::56:46</dc:date>
    <dc:language>en-US</dc:language>
    <meta:editing-cycles>1</meta:editing-cycles>
    <meta:editing-duration>PT0S</meta:editing-duration>
    <dc:title>doc:edu:deporte:columna:dorsolumbar</dc:title>
  </office:meta>
</office:document-meta>
</file>