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73a61bf8e84d15e5037a453ca2af74.jpg"/>
  <manifest:file-entry manifest:media-type="image/png" manifest:full-path="Pictures/adc0f2fc2b3e9f4e274fc84da6e0010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deporte:entreno:inicio"/><text:bookmark-start text:name="__RefHeading___deportesesion_de_entrenamiento_1"/><text:bookmark-start text:name="deportesesion_de_entrenamiento"/>Deporte: Sesión de entrenamiento<text:bookmark-end text:name="__RefHeading___deportesesion_de_entrenamiento_1"/><text:bookmark-end text:name="deportesesion_de_entrenamiento"/></text:h>
      <text:h text:style-name="Heading_20_2" text:outline-level="2"><text:bookmark-start text:name="__RefHeading___ejercicios_fisicos_7_minutos_al_dia_2"/><text:bookmark-start text:name="ejercicios_fisicos_7_minutos_al_dia"/>12 ejercicios físicos, 7 minutos al día<text:bookmark-end text:name="__RefHeading___ejercicios_fisicos_7_minutos_al_dia_2"/><text:bookmark-end text:name="ejercicios_fisicos_7_minutos_al_dia"/></text:h>
      <text:p text:style-name="Text_20_body">Chris Jordan es director de fisiología en el Human Performance Institute en Orlando y mantiene que los ejercicios de alta intensidad en intervalos nos proporcionan muchos de los beneficios físicos de los entrenamientos prolongados de resistencia, pero en mucho menos tiempo.</text:p>
      <text:p text:style-name="Text_20_body">El American College of Sports Medicine’s Health &amp; Fitness Journal nos propone esta tabla de 12 ejercicios utilizando sólo nuestro peso corporal, una pared y una silla. Se deben repetir 30 segundos cada uno y descansar 10 segundos entre ejercicios.</text:p>
      <text:p text:style-name="Text_20_body"><draw:frame draw:style-name="mediacenter" draw:name="0" text:anchor-type="paragraph" draw:z-index="0" svg:width="15.663333333333cm" svg:height="14.737291666667cm"><draw:image xlink:href="Pictures/6573a61bf8e84d15e5037a453ca2af74.jpg" xlink:type="simple" xlink:show="embed" xlink:actuate="onLoad"/></draw:frame></text:p>
      <text:list text:style-name="List_20_1" text:continue-numbering="false">
        <text:list-item>
          <text:p text:style-name="List_20_1_Content_First"> 1. Saltar extendiendo los brazos y piernas / Brinco de mariposa</text:p>
        </text:list-item>
        <text:list-item>
          <text:p text:style-name="List_20_1_Content"> 2. Sentarse en la pared</text:p>
        </text:list-item>
        <text:list-item>
          <text:p text:style-name="List_20_1_Content"> 3. Planchas</text:p>
        </text:list-item>
        <text:list-item>
          <text:p text:style-name="List_20_1_Content"> 4. Abdominales</text:p>
        </text:list-item>
        <text:list-item>
          <text:p text:style-name="List_20_1_Content"> 5. Subirse en una silla</text:p>
        </text:list-item>
        <text:list-item>
          <text:p text:style-name="List_20_1_Content_Last"> 6. Sentadillas</text:p>
        </text:list-item>
      </text:list>
      <text:list text:style-name="List_20_1" text:continue-numbering="false">
        <text:list-item>
          <text:p text:style-name="List_20_1_Content_First"> 7. Tricep en una silla</text:p>
        </text:list-item>
        <text:list-item>
          <text:p text:style-name="List_20_1_Content"> 8. Hacerse la tabla</text:p>
        </text:list-item>
        <text:list-item>
          <text:p text:style-name="List_20_1_Content"> 9. Correr en el mismo sitio elevando las rodillas</text:p>
        </text:list-item>
        <text:list-item>
          <text:p text:style-name="List_20_1_Content"> 10. Zancadas (Lunge)</text:p>
        </text:list-item>
        <text:list-item>
          <text:p text:style-name="List_20_1_Content"> 11. Planchas con rotación</text:p>
        </text:list-item>
        <text:list-item>
          <text:p text:style-name="List_20_1_Content_Last"> 12. Planchas laterales</text:p>
        </text:list-item>
      </text:list>
      <text:p text:style-name="Text_20_body"><draw:frame draw:style-name="media" draw:name="1" text:anchor-type="as-char" draw:z-index="1" svg:width="0.84666666666667cm" svg:height="0.84666666666667cm"><draw:image xlink:href="Pictures/adc0f2fc2b3e9f4e274fc84da6e00105.png" xlink:type="simple" xlink:show="embed" xlink:actuate="onLoad"/></draw:frame> <text:span text:style-name="Emphasis">Enlaces</text:span></text:p>
      <text:list text:style-name="List_20_1" text:continue-numbering="false">
        <text:list-item>
          <text:p text:style-name="List_20_1_Content_First"> <draw:a xlink:type="simple" xlink:href="https://youtu.be/U6etLKswjq8"><draw:frame draw:style-name="media" draw:name="2" text:anchor-type="as-char" draw:z-index="2" svg:width="0.84666666666667cm" svg:height="0.84666666666667cm"><draw:image xlink:href="Pictures/196b72c12d36f74034bcd45fc40b9f00.png" xlink:type="simple" xlink:show="embed" xlink:actuate="onLoad"/></draw:frame></draw:a> Vídeo demostración (animación)</text:p>
        </text:list-item>
        <text:list-item>
          <text:p text:style-name="List_20_1_Content"> <draw:a xlink:type="simple" xlink:href="https://youtu.be/mmq5zZfmIws"><draw:frame draw:style-name="media" draw:name="3" text:anchor-type="as-char" draw:z-index="3" svg:width="0.84666666666667cm" svg:height="0.84666666666667cm"><draw:image xlink:href="Pictures/196b72c12d36f74034bcd45fc40b9f00.png" xlink:type="simple" xlink:show="embed" xlink:actuate="onLoad"/></draw:frame></draw:a> Vídeo demostración (real, chica)</text:p>
        </text:list-item>
        <text:list-item>
          <text:p text:style-name="List_20_1_Content"> <draw:a xlink:type="simple" xlink:href="https://youtu.be/FKJstVC2mF4"><draw:frame draw:style-name="media" draw:name="4" text:anchor-type="as-char" draw:z-index="4" svg:width="0.84666666666667cm" svg:height="0.84666666666667cm"><draw:image xlink:href="Pictures/196b72c12d36f74034bcd45fc40b9f00.png" xlink:type="simple" xlink:show="embed" xlink:actuate="onLoad"/></draw:frame></draw:a> Vídeo demostración (real, chico)</text:p>
        </text:list-item>
        <text:list-item>
          <text:p text:style-name="List_20_1_Content"> <text:a xlink:type="simple" xlink:href="https://tdeecalculator.net/" text:style-name="Internet_20_link" text:visited-style-name="Visited_20_Internet_20_Link">TDEE Calculator</text:a></text:p>
        </text:list-item>
        <text:list-item>
          <text:p text:style-name="List_20_1_Content_Last"> <text:a xlink:type="simple" xlink:href="https://www.buffdudes.us/blogs/news/88178823-12-week-plan-original-edition" text:style-name="Internet_20_link" text:visited-style-name="Visited_20_Internet_20_Link">12 Week Plan - Original Edition</text:a></text:p>
        </text:list-item>
      </text:list>
      <text:h text:style-name="Heading_20_2" text:outline-level="2"><text:bookmark-start text:name="__RefHeading___club_baloncesto_3"/><text:bookmark-start text:name="club_baloncesto"/>Club baloncesto<text:bookmark-end text:name="__RefHeading___club_baloncesto_3"/><text:bookmark-end text:name="club_baloncesto"/></text:h>
      <text:p text:style-name="Text_20_body">Ejemplo de ejercicios físicos del Club Baloncesto, edad 12 años. Se muestra una serie completa. Hay que hacerla 3 veces:</text:p>
      <text:list text:style-name="List_20_1" text:continue-numbering="false">
        <text:list-item>
          <text:p text:style-name="List_20_1_Content_First"> Piernas: 15</text:p>
        </text:list-item>
        <text:list-item>
          <text:p text:style-name="List_20_1_Content"> Abdominal pierna derecha: 15</text:p>
        </text:list-item>
        <text:list-item>
          <text:p text:style-name="List_20_1_Content"> Abdominal pierna izquierda: 15</text:p>
        </text:list-item>
        <text:list-item>
          <text:p text:style-name="List_20_1_Content"> Nadar brazo derecho pierna izquierda: 15 (alternados con el siguiente)</text:p>
        </text:list-item>
        <text:list-item>
          <text:p text:style-name="List_20_1_Content"> Nadar brazo izquierdo pierna derecha: 15 (alternados con el anterior)</text:p>
        </text:list-item>
        <text:list-item>
          <text:p text:style-name="List_20_1_Content"> Abdominal: 15</text:p>
        </text:list-item>
        <text:list-item>
          <text:p text:style-name="List_20_1_Content"> Manos espalda: 15</text:p>
        </text:list-item>
        <text:list-item>
          <text:p text:style-name="List_20_1_Content"> Tobillo derecho: 15</text:p>
        </text:list-item>
        <text:list-item>
          <text:p text:style-name="List_20_1_Content"> Tobillo izquierdo: 15</text:p>
        </text:list-item>
        <text:list-item>
          <text:p text:style-name="List_20_1_Content"> Sentadillas: 20</text:p>
        </text:list-item>
        <text:list-item>
          <text:p text:style-name="List_20_1_Content"> Flexiones: 15</text:p>
        </text:list-item>
        <text:list-item>
          <text:p text:style-name="List_20_1_Content_Last"> Banco: 15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6:49</meta:creation-date>
    <dc:creator>Generated</dc:creator>
    <dc:date>2026-08-10T07::26:49</dc:date>
    <dc:language>en-US</dc:language>
    <meta:editing-cycles>1</meta:editing-cycles>
    <meta:editing-duration>PT0S</meta:editing-duration>
    <dc:title>doc:edu:deporte:entreno:inicio</dc:title>
  </office:meta>
</office:document-meta>
</file>