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62c44b1c575432bd19700a85c6f50e6a.gif"/>
  <manifest:file-entry manifest:media-type="image/png" manifest:full-path="Pictures/297cacd7678af4759751f07b0e5a80c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oc:edu:lecturas:caballero"/><text:bookmark-start text:name="__RefHeading___os_cabaleiros_da_taboa_rachada_1"/><text:bookmark-start text:name="os_cabaleiros_da_taboa_rachada"/>Os cabaleiros da táboa rachada<text:bookmark-end text:name="__RefHeading___os_cabaleiros_da_taboa_rachada_1"/><text:bookmark-end text:name="os_cabaleiros_da_taboa_rachada"/></text:h>
      <text:p text:style-name="Text_20_body"><draw:frame draw:style-name="mediacenter" draw:name="0" text:anchor-type="paragraph" draw:z-index="0" svg:width="7.9375cm" style:rel-width="100%" svg:height="7.540625cm" style:rel-height="scale"><draw:image xlink:href="Pictures/62c44b1c575432bd19700a85c6f50e6a.gif" xlink:type="simple" xlink:show="embed" xlink:actuate="onLoad"/></draw:frame></text:p>
      <text:list text:style-name="List_20_1" text:continue-numbering="false">
        <text:list-item>
          <text:p text:style-name="List_20_1_Content_First"> De <text:span text:style-name="Strong_20_Emphasis">Queta Soto</text:span>.</text:p>
        </text:list-item>
        <text:list-item>
          <text:p text:style-name="List_20_1_Content"> Grupo de teatro escolar <text:span text:style-name="Strong_20_Emphasis">Trebellos</text:span>.</text:p>
        </text:list-item>
        <text:list-item>
          <text:p text:style-name="List_20_1_Content"> AMPA Ponte dos Brozos.</text:p>
        </text:list-item>
        <text:list-item>
          <text:p text:style-name="List_20_1_Content"> Dirixe: <text:span text:style-name="Strong_20_Emphasis">Melandrainas</text:span>.</text:p>
        </text:list-item>
        <text:list-item>
          <text:p text:style-name="List_20_1_Content_Last"> Representación: 2016.</text:p>
        </text:list-item>
      </text:list>
      <text:h text:style-name="Heading_20_3" text:outline-level="3"><text:bookmark-start text:name="__RefHeading___sinopse_2"/><text:bookmark-start text:name="sinopse"/>Sinopse<text:bookmark-end text:name="__RefHeading___sinopse_2"/><text:bookmark-end text:name="sinopse"/></text:h>
      <text:p text:style-name="Text_20_body">Os reises de Eidevere quedaron sen reino, sen terras e sen nada por mor das innumerables batallas perdidas e porque, no fondo, son un auténtico desastre. Viven no medio do bosque, nun carromato vello xunto dun criado e unha doncela que son todo o que lles queda.</text:p>
      <text:p text:style-name="Text_20_body">A única esperanza dos reises de Eidevere é ter un fillo. Un fillo ó que poder casar cunha rica e belida princesa que os levará a vivir ó seu Pazo.</text:p>
      <text:p text:style-name="Text_20_body">Máis a sorte, que sempre é caprichosa, e nestes casos máis, non lles quixo agasallar cun fillo senón cunha filla…</text:p>
      <text:h text:style-name="Heading_20_3" text:outline-level="3"><text:bookmark-start text:name="__RefHeading___persoaxes_3"/><text:bookmark-start text:name="persoaxes"/>Persoaxes<text:bookmark-end text:name="__RefHeading___persoaxes_3"/><text:bookmark-end text:name="persoaxes"/></text:h>
      <text:p text:style-name="Preformatted_20_Text">01.- SEXISMUNDA (a raíña) ............<text:line-break/>02.- REICAREDO (o rei) ...............<text:line-break/>03.- LERIAS (o criado do rei) ........<text:line-break/>04.- PAXARICA (a doncela da raíña) ...<text:line-break/>05.- RAIMUNDA (a princesa) ...........<text:line-break/>06.- CARDOLIÑO (o dragón) ............<text:line-break/>07.- PRÍNCIPE SINCALDO ...............<text:line-break/>08.- TIROLIRO (o bufón) ..............<text:line-break/>09.- CAMIÑANTE 1 .....................<text:line-break/>10.- CAMIÑANTE 2 .....................<text:line-break/>11.- CAMIÑANTE 3 .....................<text:line-break/>12.- CAMIÑANTE 4 .....................<text:line-break/>13.- CAMIÑANTE 5 .....................<text:line-break/>14.- CAMIÑANTE 6 .....................<text:line-break/>15.- CAMIÑANTE 7 .....................<text:line-break/>16.- PANTASMA 1 ......................<text:line-break/>17.- PANTASMA 2 ......................<text:line-break/>18.- PANTASMA 3 ......................<text:line-break/>19.- PANTASMA 4 ......................<text:line-break/>20.- PANTASMA 5 ......................<text:line-break/>21.- PANTASMA 6 ......................<text:line-break/>22.- PANTASMA 7 ......................</text:p>
      <text:h text:style-name="Heading_20_3" text:outline-level="3"><text:bookmark-start text:name="__RefHeading___escena_i_4"/><text:bookmark-start text:name="escena_i"/>Escena I<text:bookmark-end text:name="__RefHeading___escena_i_4"/><text:bookmark-end text:name="escena_i"/></text:h>
      <text:p text:style-name="Text_20_body"><text:span text:style-name="Emphasis">- Cando se abre o pano vese o souto dun bosque. Espallados polo chan, enseres e roupas vellas. No medio da escena o rei ten unha tixola ao lume na que está a fritir ovos, namentras que a raíña está a arranxar unha mesa coa axuda do criado e a doncela -</text:span></text:p>
      <text:p text:style-name="Text_20_body"><text:span text:style-name="Strong_20_Emphasis">SEXISMUNDA</text:span>.- Atúrame ahí, rapaza que lle ei poñer outra punta <text:span text:style-name="Emphasis">(clava na mesa estrepitosamente)</text:span> …Pois coma vos estaba a dicir: “Había unha vez un reino tan desastroso, tan desastroso, tan desastroso que nin os dragóns metían medo ningún”.</text:p>
      <text:p text:style-name="Text_20_body"><text:span text:style-name="Strong_20_Emphasis">LERIAS E PAXARICA</text:span>.- ¿Ningún?</text:p>
      <text:p text:style-name="Text_20_body"><text:span text:style-name="Strong_20_Emphasis">SEXISMUNDA</text:span>.- ¡Nada! E os reises tampouco é que foran moi bos no seu oficio. Non facían máis que perder guerras e metela pata, total, que perderon todo canto tiñan, castelo, terras, todo e remataron vivindo nun carromato no medio do bosque.</text:p>
      <text:p text:style-name="Text_20_body"><text:span text:style-name="Strong_20_Emphasis">LERIAS E PAXARICA</text:span>.- ¡No medio do bosque! ¿E vivían eles sos?</text:p>
      <text:p text:style-name="Text_20_body"><text:span text:style-name="Strong_20_Emphasis">SEXISMUNDA</text:span>.- Non, vivían coa única compañía que lles quedara: un criado e unha doncela. <text:span text:style-name="Emphasis">(Lerias e Paxarica ollánse estranados)</text:span> Estaban así as cousas cando… unha mañá coma ista, a raíña foi a darlle ó rei unha boa nova.</text:p>
      <text:p text:style-name="Text_20_body"><text:span text:style-name="Strong_20_Emphasis">REICAREDO</text:span>.- <text:span text:style-name="Emphasis">(botando os ovos nun prato)</text:span> ¡Sexismunda, xa está o almorzo! ¡Sexiiiiiiiiiiis!</text:p>
      <text:p text:style-name="Text_20_body"><text:span text:style-name="Strong_20_Emphasis">SEXISMUNDA</text:span>.- ¡Voooooou! <text:span text:style-name="Emphasis">(Vai onda Reicaredo)</text:span> Reicaredo, escoita, teñoche que dicir algo… Reicaredo: ¡Imos ser pais!</text:p>
      <text:p text:style-name="Text_20_body"><text:span text:style-name="Strong_20_Emphasis">REICAREDO</text:span>.-	¡Un fillo, Xexismunda! ¡Estupendo! ¿Te imaxinas? Cando o noso fillo medre casarase cunha rica e belida princesa…</text:p>
      <text:p text:style-name="Text_20_body"><text:span text:style-name="Strong_20_Emphasis">SEXISMUNDA</text:span>.- ¿Paréceche meu rei? <text:span text:style-name="Emphasis">(moi agarimosa cóllelle as mans)</text:span></text:p>
      <text:p text:style-name="Text_20_body"><text:span text:style-name="Strong_20_Emphasis">REICAREDO</text:span>.- …E entón poderemos voltar á boa vida… Xa o verás, xa… <text:span text:style-name="Emphasis">(dalle unha boa aperta)</text:span></text:p>
      <text:p text:style-name="Text_20_body"><text:span text:style-name="Strong_20_Emphasis">SEXISMUNDA</text:span>.- ¡Aiiiiiii! ¡Aiiiiiiii, Reicaredo que coido que xa está eiquí aiiiiiii!</text:p>
      <text:p text:style-name="Text_20_body"><text:span text:style-name="Emphasis">(Váise Sexismunda asistida por Paxarica cara ó fondo. Reicaredo e Lerias quedan preocupados movéndose dun lado a outro. Paxarica sae axiña)</text:span></text:p>
      <text:p text:style-name="Text_20_body"><text:span text:style-name="Strong_20_Emphasis">PAXARICA</text:span>.-¡É unha nena! ¡É unha nena!</text:p>
      <text:h text:style-name="Heading_20_3" text:outline-level="3"><text:bookmark-start text:name="__RefHeading___escena_ii_5"/><text:bookmark-start text:name="escena_ii"/>Escena II<text:bookmark-end text:name="__RefHeading___escena_ii_5"/><text:bookmark-end text:name="escena_ii"/></text:h>
      <text:p text:style-name="Text_20_body"><text:span text:style-name="Emphasis">(Mismo decorado. Rosamunda, que xa é unha moza, está a xogar no chan co dragón coma se fose un can. Ao seu carón atópanse Lerias e Paxarica)</text:span></text:p>
      <text:p text:style-name="Text_20_body"><text:span text:style-name="Strong_20_Emphasis">ROSAMUNDA</text:span>.- ¡Cardoliño! ¡Ven Cardoliño! ¡Cardoliño, toma bonitiño!… <text:span text:style-name="Emphasis">(tíralle un pao e agarda a que o traía)</text:span></text:p>
      <text:p text:style-name="Text_20_body"><text:span text:style-name="Strong_20_Emphasis">PAXARICA</text:span>.- Non se fai cousa boa dista rapaza.</text:p>
      <text:p text:style-name="Text_20_body"><text:span text:style-name="Strong_20_Emphasis">LERIAS</text:span>.- ¿E qué lle queres?</text:p>
      <text:p text:style-name="Text_20_body"><text:span text:style-name="Strong_20_Emphasis">ROSAMUNDA</text:span>.- ¡Toma bonitiño! ¡Vaites por él! <text:span text:style-name="Emphasis">(volta a tirárllelo)</text:span></text:p>
      <text:p text:style-name="Text_20_body"><text:span text:style-name="Strong_20_Emphasis">CARDOLIÑO</text:span>.-	<text:span text:style-name="Emphasis">(que trae o pao na boca, déixao caer e senta aburrido ós pes de Rosamunda)</text:span> Non quero xogar máis…</text:p>
      <text:p text:style-name="Text_20_body"><text:span text:style-name="Strong_20_Emphasis">ROSAMUNDA</text:span>.- ¡Qué bobo! ¿Non che gustaban tanto os pinchecarneiros?</text:p>
      <text:p text:style-name="Text_20_body"><text:span text:style-name="Strong_20_Emphasis">CARDOLIÑO</text:span>.-	¡Xa non! ¡abúrrome!</text:p>
      <text:p text:style-name="Text_20_body"><text:span text:style-name="Strong_20_Emphasis">PAXARICA</text:span>.- De seguro que preferiría queimarlle o cú	a alguén… ja, ja, ja…</text:p>
      <text:p text:style-name="Text_20_body"><text:span text:style-name="Strong_20_Emphasis">CARDOLIÑO</text:span>.-	¡A vos!… <text:span text:style-name="Emphasis">(érguese e váise enfurruñado)</text:span></text:p>
      <text:p text:style-name="Text_20_body"><text:span text:style-name="Strong_20_Emphasis">ROSAMUNDA</text:span>.- Veña oh, non te enfades… agora tiras ti. ¡Cardoliño!</text:p>
      <text:p text:style-name="Text_20_body"><text:span text:style-name="Strong_20_Emphasis">TODOS</text:span>.- ¡Cardoliñoooooo! <text:span text:style-name="Emphasis">(marchan trás dél, salen…)</text:span></text:p>
      <text:p text:style-name="Text_20_body"><text:span text:style-name="Strong_20_Emphasis">SEXISMUNDA</text:span>.- <text:span text:style-name="Emphasis">(que sae pola beira contraria falando con Reicaredo moi preocupada)</text:span> Non sei que imos facer ca nosa filla, Reicaredo… non sei que imos facer…, non se peina, non se arranxa e anda todo o día a brínquedos polas corredoiras con isa birria de dragón. <text:span text:style-name="Emphasis">(senta abatida)</text:span></text:p>
      <text:p text:style-name="Text_20_body"><text:span text:style-name="Emphasis">(nese intre voltan Rosamunda, Lerias e Paxarica que quedan escoitando)</text:span></text:p>
      <text:p text:style-name="Text_20_body"><text:span text:style-name="Strong_20_Emphasis">REICAREDO</text:span>.-	Non te preocupes, Sexis. Nalgún lugar hai un príncipe ben rico e ben parecido agardando por ela. <text:span text:style-name="Emphasis">(senta onda ela)</text:span></text:p>
      <text:p text:style-name="Text_20_body"><text:span text:style-name="Strong_20_Emphasis">ROSAMUNDA</text:span>.- Pois xa pode esperar sentado.</text:p>
      <text:p text:style-name="Text_20_body"><text:span text:style-name="Strong_20_Emphasis">SEXISMUNDA</text:span>.- ¿E ise príncipe tan rico e tan guapo estará disposto a casar coa nosa filla, Reicaredo?</text:p>
      <text:p text:style-name="Text_20_body"><text:span text:style-name="Strong_20_Emphasis">REICAREDO</text:span>.- De seguro. Rosamunda é unha rapaza… é unha rapaza… Valente, intelixente… Non poderá resistirse, e entón, enamoriscaránse, casaránse e nos iremos a vivir ó seu pazo.</text:p>
      <text:p text:style-name="Text_20_body"><text:span text:style-name="Strong_20_Emphasis">SEXISMUNDA</text:span>.- ¿E ti crés Reicaredo que a nosa filla quererá?</text:p>
      <text:p text:style-name="Text_20_body"><text:span text:style-name="Strong_20_Emphasis">REICAREDO</text:span>.- …Xa o verás, xa…</text:p>
      <text:p text:style-name="Text_20_body"><text:span text:style-name="Strong_20_Emphasis">ROSAMUNDA</text:span>.- <text:span text:style-name="Emphasis">(entra, saíndo das agachadas)</text:span> ¡De ningún xeito! ¡Nunca casaréi con ningún estúpido e fachendoso príncipe! ¡Nunca iréi a vivir a ningún castelo! ¡Xamáis!</text:p>
      <text:p text:style-name="Text_20_body"><text:span text:style-name="Strong_20_Emphasis">SEXISMUNDA</text:span>.- ¿Pero filla que estás a dicir? Pensa nos teus pais…</text:p>
      <text:p text:style-name="Text_20_body"><text:span text:style-name="Strong_20_Emphasis">REICAREDO</text:span>.- Pensa no teu pai, Rosamunda…</text:p>
      <text:p text:style-name="Text_20_body"><text:span text:style-name="Strong_20_Emphasis">ROSAMUNDA</text:span>.- ¡Dixen que non! <text:span text:style-name="Emphasis">(Tira o pao ao chan e marcha correndo, salen)</text:span></text:p>
      <text:p text:style-name="Text_20_body"><text:span text:style-name="Strong_20_Emphasis">XESISMUNDA</text:span>.- ¿E agora que facemos? Adeus ao noso castelo, buaaaa…</text:p>
      <text:p text:style-name="Text_20_body"><text:span text:style-name="Strong_20_Emphasis">REICAREDO</text:span>.- Non te preocupes, querida, xa se nos ocorrirá algo. Xa o verás, xa… <text:span text:style-name="Emphasis">(Colléa polo ombreiro e vánse, marchan)</text:span></text:p>
      <text:p text:style-name="Text_20_body"><text:span text:style-name="Strong_20_Emphasis">PAXARICA</text:span>.- Ai, Lerias, que nos vexo de por vida comendo setas!…</text:p>
      <text:p text:style-name="Text_20_body"><text:span text:style-name="Strong_20_Emphasis">LERIAS</text:span>.- Pois xa se verá, xa… <text:span text:style-name="Emphasis">(vanse tamén, marchan)</text:span></text:p>
      <text:h text:style-name="Heading_20_3" text:outline-level="3"><text:bookmark-start text:name="__RefHeading___escena_iii_6"/><text:bookmark-start text:name="escena_iii"/>Escena III<text:bookmark-end text:name="__RefHeading___escena_iii_6"/><text:bookmark-end text:name="escena_iii"/></text:h>
      <text:p text:style-name="Text_20_body"><text:span text:style-name="Emphasis"> - Mismo decorado. Aparece o príncipe Sincaldo que ven cabalgando. Porta armadura e espada. Tiroliro, o bufón, ven asubiando e choutando darredor dél trancándollelo paso - </text:span></text:p>
      <text:p text:style-name="Text_20_body"><text:span text:style-name="Strong_20_Emphasis">SINCALDO</text:span>.- ¡Oes, ti, estúpido bufón! ¿Cómo te atreves a vir onda mín e non saudarme?</text:p>
      <text:p text:style-name="Text_20_body"><text:span text:style-name="Strong_20_Emphasis">TIROLIRO</text:span>.- <text:span text:style-name="Emphasis">(facéndolle mofa canta quere e máis)</text:span> ¡Oes ti, estúpido bufón! ¿Cómo te atreves a vir onda mín e non saudarme?</text:p>
      <text:p text:style-name="Text_20_body"><text:span text:style-name="Strong_20_Emphasis">SINCALDO</text:span>.- ¡Insolente!</text:p>
      <text:p text:style-name="Text_20_body"><text:span text:style-name="Strong_20_Emphasis">TIROLIRO</text:span>.- ¡Insolente!</text:p>
      <text:p text:style-name="Text_20_body"><text:span text:style-name="Strong_20_Emphasis">SINCALDO</text:span>.- ¡Basta xa, ou…!</text:p>
      <text:p text:style-name="Text_20_body"><text:span text:style-name="Strong_20_Emphasis">TIROLIRO</text:span>.- ¡Basta xa, ou…!</text:p>
      <text:p text:style-name="Text_20_body"><text:span text:style-name="Strong_20_Emphasis">SINCALDO</text:span>.- Incríble… ¿e qué non sabes quén son?</text:p>
      <text:p text:style-name="Text_20_body"><text:span text:style-name="Strong_20_Emphasis">TIROLIRO</text:span>.- Incríble… ¿e qué non sabes quén son?</text:p>
      <text:p text:style-name="Text_20_body"><text:span text:style-name="Strong_20_Emphasis">SINCALDO</text:span>.- ¡Ti es un estúpido bufón!</text:p>
      <text:p text:style-name="Text_20_body"><text:span text:style-name="Strong_20_Emphasis">TIROLIRO</text:span>.- ¡Ti es un estúpido bufón!</text:p>
      <text:p text:style-name="Text_20_body"><text:span text:style-name="Strong_20_Emphasis">SINCALDO</text:span>.- ¡Ti, érelo bufón!</text:p>
      <text:p text:style-name="Text_20_body"><text:span text:style-name="Strong_20_Emphasis">TIROLIRO</text:span>.- Iso é o que eu dicía: ¡Ti, érelo bufón!</text:p>
      <text:p text:style-name="Text_20_body"><text:span text:style-name="Strong_20_Emphasis">SINCALDO</text:span>.- Xa abonda de parvadas!</text:p>
      <text:p text:style-name="Text_20_body"><text:span text:style-name="Strong_20_Emphasis">TIROLIRO</text:span>.- E digo eu… ¿cóma é que ti, un estúpido bufón, atréveste a chamarme a mín bufón?</text:p>
      <text:p text:style-name="Text_20_body"><text:span text:style-name="Strong_20_Emphasis">SINCALDO</text:span>.- Porque ti érelo bufón, estúpido bufón e eu son o príncipe Sincaldo.</text:p>
      <text:p text:style-name="Text_20_body"><text:span text:style-name="Strong_20_Emphasis">TIROLIRO</text:span>.- Iso é o que eu dicía: Eu son o príncipe Sincaldo e ti érelo bufón, estúpido bufón.</text:p>
      <text:p text:style-name="Text_20_body"><text:span text:style-name="Strong_20_Emphasis">SINCALDO</text:span>.- ¡Ao revés!</text:p>
      <text:p text:style-name="Text_20_body"><text:span text:style-name="Strong_20_Emphasis">TIROLIRO</text:span>.- ¿Qué nos apostamos?</text:p>
      <text:p text:style-name="Text_20_body"><text:span text:style-name="Strong_20_Emphasis">SINCALDO</text:span>.- Ja, ja, ja… ¡O estúpido bufón quere apostar conmigo a que él é o príncipe e eu son o bufón!… Pois ben, acepto a aposta. Me xogo o meu cabalo, a miña espada e a miña armadura contra o teu traxe de bufón. ¿Qué, faiche?</text:p>
      <text:p text:style-name="Text_20_body"><text:span text:style-name="Strong_20_Emphasis">TIROLIRO</text:span>.- De seguro. Choca ises cinco, <text:span text:style-name="Emphasis">(baten as mans)</text:span> Aínda que é unha mágoa…</text:p>
      <text:p text:style-name="Text_20_body"><text:span text:style-name="Strong_20_Emphasis">SINCALDO</text:span>.- ¿O qué?</text:p>
      <text:p text:style-name="Text_20_body"><text:span text:style-name="Strong_20_Emphasis">TIROLIRO</text:span>.- Pois que esquencín o meu axóuxere e sen él non poderéi apostar.</text:p>
      <text:p text:style-name="Text_20_body"><text:span text:style-name="Strong_20_Emphasis">SINCALDO</text:span>.- ¿E por qué non o buscas?</text:p>
      <text:p text:style-name="Text_20_body"><text:span text:style-name="Strong_20_Emphasis">TIROLIRO</text:span>.- Tes razón. Buscaréino. <text:span text:style-name="Emphasis">(fai que o busca por tódolos recunchos pero en realidade o que fai é agachálo)</text:span> E digo eu… que si estivera moito máis lonxe… podería tardar varias horas en atopalo.</text:p>
      <text:p text:style-name="Text_20_body"><text:span text:style-name="Strong_20_Emphasis">SINCALDO</text:span>.- Uf, ¿tanto?… Se souberas cabalgar… eu podería deixarche o meu cabalo.</text:p>
      <text:p text:style-name="Text_20_body"><text:span text:style-name="Strong_20_Emphasis">TIROLIRO</text:span>.- Si que sei, si que sei. <text:span text:style-name="Emphasis">(Sincaldo baixa do cabalo e llo da a Tiroliro que da unha volta polo escenario)</text:span> ¿Vélo? Arre, arre cabalo… E digo eu…</text:p>
      <text:p text:style-name="Text_20_body"><text:span text:style-name="Strong_20_Emphasis">SINCALDO</text:span>.- ¿Qué pasa agora?</text:p>
      <text:p text:style-name="Text_20_body"><text:span text:style-name="Strong_20_Emphasis">TIROLIRO</text:span>.- Ocórreseme que se de camiño me atacaran os ladróns e quixeran roubarme o cabalo…</text:p>
      <text:p text:style-name="Text_20_body"><text:span text:style-name="Strong_20_Emphasis">SINCALDO</text:span>.- ¡Veña, home! ¿Quén querería roubarlle a un estúpido bufón?</text:p>
      <text:p text:style-name="Text_20_body"><text:span text:style-name="Strong_20_Emphasis">TIROLIRO</text:span>.- Podería atopar un ladrón que mo quixera levar diante do meu nariz.</text:p>
      <text:p text:style-name="Text_20_body"><text:span text:style-name="Strong_20_Emphasis">SINCALDO</text:span>.- Ummm… ben, coido que tes razón. Prestaréiche a miña espada. <text:span text:style-name="Emphasis">(quita a espada e lla da a Tiroliro)</text:span></text:p>
      <text:p text:style-name="Text_20_body"><text:span text:style-name="Strong_20_Emphasis">TIROLIRO</text:span>.- ¡Guachi, que chutada! Semella estar feita para mín. <text:span text:style-name="Emphasis">(da outra volta polo escenario)</text:span> Arre, arre cabalo… E digo eu…</text:p>
      <text:p text:style-name="Text_20_body"><text:span text:style-name="Strong_20_Emphasis">SINCALDO</text:span>.- Ou, que leria ¿e agora qué foi?</text:p>
      <text:p text:style-name="Text_20_body"><text:span text:style-name="Strong_20_Emphasis">TIROLIRO</text:span>.- Ocórreseme que se os ladróns se puxeran a disparar frechas non podería detélas.</text:p>
      <text:p text:style-name="Text_20_body"><text:span text:style-name="Strong_20_Emphasis">SINCALDO</text:span>.- ¡Demo de bufón! Outra vez tes razón. Agarda, deixaréiche a miña armadura. <text:span text:style-name="Emphasis">(quita armadura quedando en roupa interior)</text:span></text:p>
      <text:p text:style-name="Text_20_body"><text:span text:style-name="Strong_20_Emphasis">TIROLIRO</text:span>.- Non sei que me da deixarche así, espido, no medio do bosque. Coido que terías que poñéla miña roupa para non coller un resfriado, <text:span text:style-name="Emphasis">(quita a súa roupa e viste a armadura)</text:span></text:p>
      <text:p text:style-name="Text_20_body"><text:span text:style-name="Strong_20_Emphasis">SINCALDO</text:span>.- Veña, e agora bule. Vai búscalo teu estúpido axóuxere.</text:p>
      <text:p text:style-name="Text_20_body"><text:span text:style-name="Strong_20_Emphasis">TIROLIRO</text:span>.- Si, vóume… arre, cabalo… <text:span text:style-name="Emphasis">(da unha volta polo escenario)</text:span> E digo eu…</text:p>
      <text:p text:style-name="Text_20_body"><text:span text:style-name="Strong_20_Emphasis">SINCALDO</text:span>.- ¡Estúpido bufón! ¿Qué raio queres agora?</text:p>
      <text:p text:style-name="Text_20_body"><text:span text:style-name="Strong_20_Emphasis">TIROLIRO</text:span>.- Ocórreseme que teríamos que aclarar unha cousa.</text:p>
      <text:p text:style-name="Text_20_body"><text:span text:style-name="Strong_20_Emphasis">SINCALDO</text:span>.- ¿O qué?</text:p>
      <text:p text:style-name="Text_20_body"><text:span text:style-name="Strong_20_Emphasis">TIROLIRO</text:span>.- ¿Cóma saberemos quén dos dous é o cabaleiro é quén o bufón?</text:p>
      <text:p text:style-name="Text_20_body"><text:span text:style-name="Strong_20_Emphasis">SINCALDO</text:span>.- ¡Ti es parvo! ¿Non. si? Calqueira o sabería. Calqueira que pasara neste intre por eiquí. ¡Veña! ¡Bule!</text:p>
      <text:p text:style-name="Text_20_body"><text:span text:style-name="Strong_20_Emphasis">TIROLIRO</text:span>.- Vale, vale…¿Ou, pero qué estou vendo? Ahí está o meu axóuxere. Qué sorte <text:span text:style-name="Emphasis">(vai a collélo)</text:span>. Por certo, vexo que tamén se achéga alguén. ¡Apostamos!</text:p>
      <text:p text:style-name="Text_20_body"><text:span text:style-name="Strong_20_Emphasis">SINCALDO</text:span>.- ¡Apostamos! <text:span text:style-name="Emphasis">(baten de novo as mans namentras Rosamunda e Cardoliño chegan onda eles subidos nunha desastrosa bici)</text:span></text:p>
      <text:p text:style-name="Text_20_body"><text:span text:style-name="Strong_20_Emphasis">OS DOUS</text:span>.- Bos días belida dama. <text:span text:style-name="Emphasis">(sentan)</text:span></text:p>
      <text:p text:style-name="Text_20_body"><text:span text:style-name="Strong_20_Emphasis">ROSAMUNDA</text:span>.- <text:span text:style-name="Emphasis">(dirixíndose a Tiroliro)</text:span> Bos días noble cabaleiro.</text:p>
      <text:p text:style-name="Text_20_body"><text:span text:style-name="Strong_20_Emphasis">CARDOLIÑO</text:span>.- <text:span text:style-name="Emphasis">(enfurruñado)</text:span> Bos días… bos días…</text:p>
      <text:p text:style-name="Text_20_body"><text:span text:style-name="Strong_20_Emphasis">SINCALDO</text:span>.- <text:span text:style-name="Emphasis">(enfadado)</text:span> ¡Qué frescura! Perdoe, miña dona mais eu son o noble cabaleiro. ¿Non o ve?</text:p>
      <text:p text:style-name="Text_20_body"><text:span text:style-name="Strong_20_Emphasis">ROSAMUNDA</text:span>.- <text:span text:style-name="Emphasis">(a Tiroliro)</text:span> Que güasa ten o bufón ¿non si? Sempre disposto a gastar unha broma. Non se aburrirá con él ¿verdade cabaleiro?</text:p>
      <text:p text:style-name="Text_20_body"><text:span text:style-name="Strong_20_Emphasis">TIROLIRO</text:span>.- ¡Gañeite! ¡Gañeite! <text:span text:style-name="Emphasis">(alonxándose co cabalo)</text:span> ¡Adeuuus!</text:p>
      <text:p text:style-name="Text_20_body"><text:span text:style-name="Strong_20_Emphasis">ROSAMUNDA</text:span>.- Adeeeeus, adeeeeeus, noble cabaleirooooo… <text:span text:style-name="Emphasis">(despídeo cun paño na man. Tiroliro da unha volta, se achega e o colle coa punta da espada, sale e mutis pola dereita que acaba sendo pola esquerda)</text:span></text:p>
      <text:p text:style-name="Text_20_body"><text:span text:style-name="Strong_20_Emphasis">SINCALDO</text:span>.- ¿Pero qué fan? ¡Axúdenme! ¡Volve estúpido bufón! ¡Ao ladrón! ¡Ao ladróoooooon! <text:span text:style-name="Emphasis">(corre tras dél mais non consigue atrapálo e volta derrotado)</text:span></text:p>
      <text:p text:style-name="Text_20_body"><text:span text:style-name="Strong_20_Emphasis">CARDOLIÑO</text:span>.- <text:span text:style-name="Emphasis">(vai trás dél tamén herrando)</text:span> ¡Ao ladróoooooooon!</text:p>
      <text:p text:style-name="Text_20_body"><text:span text:style-name="Strong_20_Emphasis">ROSAMUNDA</text:span>.- Non te poñas así, home, o teu amo marchou. Anda, vaites ti tamén.</text:p>
      <text:p text:style-name="Text_20_body"><text:span text:style-name="Strong_20_Emphasis">SINCALDO</text:span>.- <text:span text:style-name="Emphasis">(déixándose caer no chan)</text:span> ¡Qué disparate! ¡Que vergonza! Buaaaa… ¡Un príncipe coma mín!… Buaaaa… Ise estúpido bufón enganóume e deixóume sin cabalo, sin espada, sin caldo, sin ná de ná… Buaaaa… ¿Cómo vou voltar agora ó meu castelo?</text:p>
      <text:p text:style-name="Text_20_body"><text:span text:style-name="Strong_20_Emphasis">CARDOLIÑO</text:span>.- Camiñando, non che digo…</text:p>
      <text:p text:style-name="Text_20_body"><text:span text:style-name="Strong_20_Emphasis">ROSAMUNDA</text:span>.- <text:span text:style-name="Emphasis">(o colle aparte)</text:span> Non señas bruto. ¿Sabes, Cardoliño? Coido que ten razón, que o cabaleiro é él e co seu bufón gastóulle unha broma pesada. <text:span text:style-name="Emphasis">(a Sincaldo)</text:span> Escoita trosma cabaleiro… digo… noble cabaleiro, se queres, nos podémoste levar.</text:p>
      <text:p text:style-name="Text_20_body"><text:span text:style-name="Strong_20_Emphasis">SINCALDO</text:span>.- <text:span text:style-name="Emphasis">(levantando a cabeza incrédulo)</text:span> ¿Vos? ¿Unha feble damisela e un dragón que perdeu o fol? Grazas, oh… pero non.</text:p>
      <text:p text:style-name="Text_20_body"><text:span text:style-name="Strong_20_Emphasis">CARDOLIÑO</text:span>.- <text:span text:style-name="Emphasis">(botándose a él)</text:span> Eu non perdín nada… xa verás… <text:span text:style-name="Emphasis">(tenta botarlle unha laparada máis non pode)</text:span></text:p>
      <text:p text:style-name="Text_20_body"><text:span text:style-name="Strong_20_Emphasis">ROSAMUNDA</text:span>.- Tampouco tí es un pincel precisamente. E ademáis, somentes íamoste acompañar, mais, se non queres… Chao. <text:span text:style-name="Emphasis">(comenzan o mute)</text:span></text:p>
      <text:p text:style-name="Text_20_body"><text:span text:style-name="Strong_20_Emphasis">CARDOLIÑO</text:span>.- ¡CHA-O!</text:p>
      <text:p text:style-name="Text_20_body"><text:span text:style-name="Strong_20_Emphasis">SINCALDO</text:span>.- <text:span text:style-name="Emphasis">(erguíndose rápidamente do chan coa intención de detéla)</text:span> Non te amoles, non te amoles, por favor… e que… non é compañía o que preciso neste intre.</text:p>
      <text:p text:style-name="Text_20_body"><text:span text:style-name="Strong_20_Emphasis">ROSAMUNDA</text:span>.- ¿Qué precisas logo?</text:p>
      <text:p text:style-name="Text_20_body"><text:span text:style-name="Strong_20_Emphasis">SINCALDO</text:span>.- Preciso brazos nobles e certeiros, valentes e leáis que me axuden a vencelo o inimigo.</text:p>
      <text:p text:style-name="Text_20_body"><text:span text:style-name="Strong_20_Emphasis">ROSAMUNDA</text:span>.- ¿Qué inimigo?</text:p>
      <text:p text:style-name="Text_20_body"><text:span text:style-name="Strong_20_Emphasis">SINCALDO</text:span>.- Unha ducia de pantasmas</text:p>
      <text:p text:style-name="Text_20_body"><text:span text:style-name="Strong_20_Emphasis">OS DOUS</text:span>.- ¿Pantasmas? ¿Qué pantasmas?</text:p>
      <text:p text:style-name="Text_20_body"><text:span text:style-name="Strong_20_Emphasis">SINCALDO</text:span>.- As que me roubaron o castelo e me botaron fora dél.</text:p>
      <text:p text:style-name="Text_20_body"><text:span text:style-name="Strong_20_Emphasis">ROSAMUNDA</text:span>.- Pero ti o perdes todo, parviño…</text:p>
      <text:p text:style-name="Text_20_body"><text:span text:style-name="Strong_20_Emphasis">CARDOLIÑO</text:span>.- Outro que tamén…</text:p>
      <text:p text:style-name="Text_20_body"><text:span text:style-name="Strong_20_Emphasis">ROSAMUNDA</text:span>.- Nos loitaremos ó teu carón se é preciso. Non nos asustan as pantasmas. ¿Verdade Cardoliño?</text:p>
      <text:p text:style-name="Text_20_body"><text:span text:style-name="Strong_20_Emphasis">CARDOLIÑO</text:span>.- ¿Que non…?</text:p>
      <text:p text:style-name="Text_20_body"><text:span text:style-name="Strong_20_Emphasis">ROSAMUNDA</text:span>.- Veña, príncipe Sincaldo, sube, ímos ó teu castelo.</text:p>
      <text:p text:style-name="Text_20_body"><text:span text:style-name="Strong_20_Emphasis">SINCALDO</text:span>.- ¿Non vos arrepentiredes?</text:p>
      <text:p text:style-name="Text_20_body"><text:span text:style-name="Strong_20_Emphasis">ROSAMUNDA</text:span>.- ¡Non!</text:p>
      <text:p text:style-name="Text_20_body"><text:span text:style-name="Strong_20_Emphasis">CARDOLIÑO</text:span>.- Eu xa logo estou…</text:p>
      <text:p text:style-name="Text_20_body"><text:span text:style-name="Strong_20_Emphasis">SINCALDO</text:span>.- Pois entón, ímos. <text:span text:style-name="Emphasis">(sube na bici as costas de Rosamunda)</text:span></text:p>
      <text:p text:style-name="Text_20_body"><text:span text:style-name="Strong_20_Emphasis">CARDOLIÑO</text:span>.- Eu non vou… eu non vou…</text:p>
      <text:p text:style-name="Text_20_body"><text:span text:style-name="Strong_20_Emphasis">ROSAMUNDA</text:span>.- Xa o creo que vas… e ademáis, diante. Tira.</text:p>
      <text:p text:style-name="Text_20_body"><text:span text:style-name="Emphasis">(Saen todos por unha beira. Faise escuro)</text:span></text:p>
      <text:h text:style-name="Heading_20_3" text:outline-level="3"><text:bookmark-start text:name="__RefHeading___escena_iv_7"/><text:bookmark-start text:name="escena_iv"/>Escena IV<text:bookmark-end text:name="__RefHeading___escena_iv_7"/><text:bookmark-end text:name="escena_iv"/></text:h>
      <text:p text:style-name="Text_20_body"><text:span text:style-name="Emphasis"> - Exterior do castelo de Sincaldo. Ciscados polo chan hai enseres vellos e cheos de teas de araña, cousas amontoadas ou rotas - </text:span></text:p>
      <text:p text:style-name="Text_20_body"><text:span text:style-name="Strong_20_Emphasis">PANTASMAS</text:span>.- <text:span text:style-name="Emphasis">(música de “A granxa de Pepito“)</text:span></text:p>
      <text:p text:style-name="Preformatted_20_Text">Do castelo de Sincaldo<text:line-break/>ia, ia, uuuuuuh<text:line-break/>todos saen asustados<text:line-break/>ia, ia uuuuuuh<text:line-break/>facemos cling<text:line-break/>facemos clang<text:line-break/>e fastidiamos sen parar.<text:line-break/>No castelo de Sincaldo<text:line-break/>ia, ia, uuuuuh.</text:p>
      <text:p text:style-name="Text_20_body"><text:span text:style-name="Strong_20_Emphasis">PANTASMA 1</text:span>.- ¡Tchist! ¡Silencio, agachádevos que ven alguén! <text:span text:style-name="Emphasis">(todos corren a agacharse)</text:span></text:p>
      <text:p text:style-name="Text_20_body"><text:span text:style-name="Emphasis"> - Dende o fondo achéganse un grupo de camiñantes vestidos de peregríns. Veñen camiñando mainiño por mor do cansancio. Entran - </text:span></text:p>
      <text:p text:style-name="Text_20_body"><text:span text:style-name="Strong_20_Emphasis">CAMIÑANTES</text:span>.- <text:span text:style-name="Emphasis">(música de “Fun, fun, fun“)</text:span></text:p>
      <text:p text:style-name="Preformatted_20_Text">Estámosche moi cansados<text:line-break/>fun, fun, fun<text:line-break/>Con fame e con moita sede<text:line-break/>fun, fun, fun<text:line-break/>Somentes necesitamos<text:line-break/>un sitio prá descansar,<text:line-break/>prá comer e prá lavarnos<text:line-break/>e para durmir un rato,<text:line-break/>fun, fun, fun.</text:p>
      <text:p text:style-name="Text_20_body"><text:span text:style-name="Emphasis">(segundo falan déixanse caer estromballados no chan)</text:span></text:p>
      <text:p text:style-name="Text_20_body"><text:span text:style-name="Strong_20_Emphasis">CAMIÑANTE 1</text:span>.- Este é un bo sitio. Descansaremos aquí. <text:span text:style-name="Emphasis">(inspeccionándoo)</text:span></text:p>
      <text:p text:style-name="Text_20_body"><text:span text:style-name="Strong_20_Emphasis">CAMIÑANTE 2</text:span>.- ¡Non podo máis! ¡Dóenme moito os pés! <text:span text:style-name="Emphasis">(sacando as botas)</text:span></text:p>
      <text:p text:style-name="Text_20_body"><text:span text:style-name="Strong_20_Emphasis">CAMIÑANTE 3</text:span>.- ¡Acabóuse o camiñar! <text:span text:style-name="Emphasis">(sacando o sombreiro e a capa)</text:span></text:p>
      <text:p text:style-name="Text_20_body"><text:span text:style-name="Strong_20_Emphasis">CAMIÑANTE 4</text:span>.- ¡Non sinto as pernas! <text:span text:style-name="Emphasis">(dándose maxases nélas)</text:span></text:p>
      <text:p text:style-name="Text_20_body"><text:span text:style-name="Strong_20_Emphasis">CAMIÑANTE 5</text:span>.- Non me gusta nada este lugar. <text:span text:style-name="Emphasis">(ollando para tódolos lados)</text:span></text:p>
      <text:p text:style-name="Text_20_body"><text:span text:style-name="Strong_20_Emphasis">CAMIÑANTE 6</text:span>.- A mín tampouco. Teño medo. <text:span text:style-name="Emphasis">(xúntase ó camiñante 5)</text:span></text:p>
      <text:p text:style-name="Text_20_body"><text:span text:style-name="Strong_20_Emphasis">CAMIÑANTE 1</text:span>.- Deixádevos de parvadas. Este castelo está abandoado.</text:p>
      <text:p text:style-name="Text_20_body"><text:span text:style-name="Strong_20_Emphasis">CAMIÑANTE 2</text:span>.- De seguro, está todo tan vello e destartalado…</text:p>
      <text:p text:style-name="Text_20_body"><text:span text:style-name="Strong_20_Emphasis">CAMIÑANTE 3</text:span>.- Ollade… a porta está pechada.</text:p>
      <text:p text:style-name="Text_20_body"><text:span text:style-name="Strong_20_Emphasis">CAMIÑANTE 7</text:span>.- É verdade. Irei a ver… <text:span text:style-name="Emphasis">(vai cara ó fondo)</text:span></text:p>
      <text:p text:style-name="Text_20_body"><text:span text:style-name="Strong_20_Emphasis">CAMIÑANTE 4</text:span>.- ¡Pero non lle toques!</text:p>
      <text:p text:style-name="Text_20_body"><text:span text:style-name="Strong_20_Emphasis">CAMIÑANTE 1</text:span>.- Vale. <text:span text:style-name="Emphasis">(berra dende o fondo)</text:span> Tes razón, está pechada e… non, non… abre. <text:span text:style-name="Emphasis">(tira forte déla e, co impulso, ven a caer ó medio)</text:span></text:p>
      <text:p text:style-name="Text_20_body"><text:span text:style-name="Strong_20_Emphasis">CAMIÑANTE 2</text:span>.- Ó mellor está enganchada…</text:p>
      <text:p text:style-name="Text_20_body"><text:span text:style-name="Strong_20_Emphasis">CAMIÑANTE 3</text:span>.- Ó mellor está encantada…</text:p>
      <text:p text:style-name="Text_20_body"><text:span text:style-name="Strong_20_Emphasis">CAMIÑANTE 1</text:span>.- Pois se está encantada… haberá que desencantala…</text:p>
      <text:p text:style-name="Text_20_body"><text:span text:style-name="Strong_20_Emphasis">CAMIÑANTE 2</text:span>.- Eu sei unhas verbas máxicas: “Mulán, culán, pan, cibulán“.</text:p>
      <text:p text:style-name="Text_20_body"><text:span text:style-name="Strong_20_Emphasis">TODOS</text:span>.- Isas non serven.</text:p>
      <text:p text:style-name="Text_20_body"><text:span text:style-name="Strong_20_Emphasis">CAMIÑANTE 3</text:span>.- Eu sei outras: “Tocalatapí, culi, culi, pí“.</text:p>
      <text:p text:style-name="Text_20_body"><text:span text:style-name="Strong_20_Emphasis">TODOS</text:span>.- Isas tampouco.</text:p>
      <text:p text:style-name="Text_20_body"><text:span text:style-name="Strong_20_Emphasis">CAMIÑANTE 4</text:span>.- ¿E aquelas que din: “Sinsalabín, sinlapuertín”?</text:p>
      <text:p text:style-name="Text_20_body"><text:span text:style-name="Strong_20_Emphasis">TODOS</text:span>.- ¿Pero qué dís?</text:p>
      <text:p text:style-name="Text_20_body"><text:span text:style-name="Strong_20_Emphasis">PANTASMAS</text:span>.- <text:span text:style-name="Emphasis">(dende os seus recunchos facendo ruido cás cadeas, olas e demáis obxetos metálicos)</text:span></text:p>
      <text:p text:style-name="Preformatted_20_Text">Uuuuuuuuuh, Uaaaaaaaah<text:line-break/>A porta non se abriráaaaaa</text:p>
      <text:p text:style-name="Text_20_body"><text:span text:style-name="Emphasis">(duas veces)</text:span></text:p>
      <text:p text:style-name="Text_20_body"><text:span text:style-name="Strong_20_Emphasis">CAMIÑANTES</text:span>.- <text:span text:style-name="Emphasis">(medoñentos)</text:span> ¿Es-co-i-tá-che-des-i-so?</text:p>
      <text:p text:style-name="Text_20_body"><text:span text:style-name="Strong_20_Emphasis">CAMIÑANTES 4, 5 e 6</text:span>.- Nos marcha-cha-cha cha-cha-mos. <text:span text:style-name="Emphasis">(tremendo)</text:span></text:p>
      <text:p text:style-name="Text_20_body"><text:span text:style-name="Strong_20_Emphasis">CAMIÑANTES 2 e 3</text:span>.- Nos-ta-ta-ta ta-ta-mén…</text:p>
      <text:p text:style-name="Text_20_body"><text:span text:style-name="Strong_20_Emphasis">CAMIÑANTE 1</text:span>.- ¡Diso nada! Non podemos marchar ata que saibamos o que pasa ahí dentro.</text:p>
      <text:p text:style-name="Text_20_body"><text:span text:style-name="Strong_20_Emphasis">CAMIÑANTE 2</text:span>.- ¿Pero é qué non escoitáches?</text:p>
      <text:p text:style-name="Text_20_body"><text:span text:style-name="Strong_20_Emphasis">CAMIÑANTE 3</text:span>.- O que pasa ahí dentro…</text:p>
      <text:p text:style-name="Text_20_body"><text:span text:style-name="Strong_20_Emphasis">TODOS</text:span>.- ¡Son pantasmas!</text:p>
      <text:p text:style-name="Text_20_body"><text:span text:style-name="Emphasis">(Segundo o dín, dan as doce da noite no vello reloxo)</text:span></text:p>
      <text:p text:style-name="Text_20_body"><text:span text:style-name="Strong_20_Emphasis">PANTASMAS</text:span>.-</text:p>
      <text:p text:style-name="Preformatted_20_Text">Xa derón as doce<text:line-break/>xa estades correndo<text:line-break/>cas vosas mochilas<text:line-break/>a tomalo vento<text:line-break/>que tururururú<text:line-break/>que tururururú<text:line-break/>que tururururú<text:line-break/>que tururururúuuuuuuuuuuuh</text:p>
      <text:p text:style-name="Text_20_body"><text:span text:style-name="Emphasis">(Saen todos escorrentados sen saber moi ben por onde ir. Uns corren para acó, outros prá acolá, un sen as botas, outro sen sombreiro, sen mochila, etc.
Finalmente acaban marchando por onde viñeran.
Na súa fuxida baten con Sincaldo, Rosamunda e Cardoliño que viñan cara ó castelo, caendo todos no chan botando un gran berrido arrepiante)</text:span></text:p>
      <text:p text:style-name="Text_20_body"><text:span text:style-name="Strong_20_Emphasis">CAMIÑANTES 2 e 3</text:span>.- <text:span text:style-name="Emphasis">(tapando a cara)</text:span> ¡Non fixemos nada! ¡Non fixemos nadaaa!</text:p>
      <text:p text:style-name="Text_20_body"><text:span text:style-name="Strong_20_Emphasis">CAMIÑANTES 4, 5 e 6</text:span>.- ¡Non nos coman! ¡Non nos comaaan! <text:span text:style-name="Emphasis">(choramicando)</text:span></text:p>
      <text:p text:style-name="Text_20_body"><text:span text:style-name="Strong_20_Emphasis">CAMIÑANTE 1</text:span>.- ¡Qué Pantasmas máis raras! <text:span text:style-name="Emphasis">(achegándose)</text:span> Perdoen a pregunta mais ¿dende cando as pantasmas teñen bici?</text:p>
      <text:p text:style-name="Text_20_body"><text:span text:style-name="Strong_20_Emphasis">SINCALDO</text:span>.- Non, por favor, non se amolen. Non somos pantasmas. Eu son o príncipe Sincaldo e iste é o meu castelo.</text:p>
      <text:p text:style-name="Text_20_body"><text:span text:style-name="Strong_20_Emphasis">ROSAMUNDA</text:span>.- E eu son a princesa Rosamunda e iste é o meu dragón.</text:p>
      <text:p text:style-name="Text_20_body"><text:span text:style-name="Strong_20_Emphasis">CAMIÑANTE 1</text:span>.- E eu son “Tita Pisuerga” e istes “os cucamonas“ non che digo… <text:span text:style-name="Emphasis">(todos tan coma se tocasen nunha orquesta)</text:span></text:p>
      <text:p text:style-name="Text_20_body"><text:span text:style-name="Strong_20_Emphasis">SINCALDO</text:span>.- Normal, ninguén me tomará en serio con istas roupas. <text:span text:style-name="Emphasis">(baixa da bici e senta abatido)</text:span></text:p>
      <text:p text:style-name="Text_20_body"><text:span text:style-name="Strong_20_Emphasis">ROSAMUNDA</text:span>.- Para a súa información lle diréi que iste é o auténtico principe Sincaldo, amo e señor distas térras. <text:span text:style-name="Emphasis">(baixa tamén)</text:span></text:p>
      <text:p text:style-name="Text_20_body"><text:span text:style-name="Strong_20_Emphasis">CAMIÑANTE 1</text:span>.- ¿Ai, si? ¿E dende cando os príncipes se visten coma se fosen bufóns?</text:p>
      <text:p text:style-name="Text_20_body"><text:span text:style-name="Strong_20_Emphasis">SINCALDO</text:span>.- Uf… isa é unha istoria moi longa de contar.</text:p>
      <text:p text:style-name="Text_20_body"><text:span text:style-name="Strong_20_Emphasis">CAMIÑANTES</text:span>.- Conte, conte… <text:span text:style-name="Emphasis">(séntanse onda él)</text:span></text:p>
      <text:p text:style-name="Text_20_body"><text:span text:style-name="Strong_20_Emphasis">CARDOLIÑO</text:span>.- Si, si, si, si… conta… conta… <text:span text:style-name="Emphasis">(botando a lingua coma os cans)</text:span></text:p>
      <text:p text:style-name="Text_20_body"><text:span text:style-name="Strong_20_Emphasis">ROSAMUNDA</text:span>.- <text:span text:style-name="Emphasis">(de pé, seria e cortante)</text:span> O seu estúpido bufón gastóulle unha broma e roubóullelo traxe, a espada e o cabalo.</text:p>
      <text:p text:style-name="Text_20_body"><text:span text:style-name="Strong_20_Emphasis">CAMIÑANTE 2</text:span>.- ¿E por qué está o seu castelo cheo de pantasmas?</text:p>
      <text:p text:style-name="Text_20_body"><text:span text:style-name="Strong_20_Emphasis">ROSAMUNDA</text:span>.- Porque as estúpidas pantasmas llo roubaron e o botaron tora.</text:p>
      <text:p text:style-name="Text_20_body"><text:span text:style-name="Strong_20_Emphasis">CAMIÑANTE 2 e 3</text:span>.- ¿E por qué lle rouban sempre todo?</text:p>
      <text:p text:style-name="Text_20_body"><text:span text:style-name="Strong_20_Emphasis">CAMINANTE 4, 5 e 6</text:span>.- ¿E por qué lle chaman “Sincaldo”?</text:p>
      <text:p text:style-name="Text_20_body"><text:span text:style-name="Strong_20_Emphasis">CARDOLIÑO</text:span>.- Porque é parviño…</text:p>
      <text:p text:style-name="Text_20_body"><text:span text:style-name="Strong_20_Emphasis">TODOS</text:span>.- J¡, ji, ji… <text:span text:style-name="Emphasis">(rín cá boca pequeña)</text:span></text:p>
      <text:p text:style-name="Text_20_body"><text:span text:style-name="Strong_20_Emphasis">ROSAMUNDA</text:span>.- <text:span text:style-name="Emphasis">(fastidiada)</text:span> ¡E por qué, e por qué, e por qué! ¿E por qué están todos vostedes eiquí fora?</text:p>
      <text:p text:style-name="Text_20_body"><text:span text:style-name="Strong_20_Emphasis">CAMIÑANTE 1</text:span>.- ¿Porque dentro están as pantasmas?</text:p>
      <text:p text:style-name="Text_20_body"><text:span text:style-name="Strong_20_Emphasis">TODOS</text:span>.- <text:span text:style-name="Emphasis">(batendo as mans uns cos outros)</text:span> Moi bo, moi bo… Jua… juaaa…</text:p>
      <text:p text:style-name="Text_20_body"><text:span text:style-name="Strong_20_Emphasis">ROSAMUNDA</text:span>.- <text:span text:style-name="Emphasis">(enérxica collendo a espada)</text:span> ¡Basta xa! Coido que a situación non é para nada divertida. Sincaldo ten que recuperalo seu castelo e nos ímoslle axudar. ¿estamos?</text:p>
      <text:p text:style-name="Text_20_body"><text:span text:style-name="Strong_20_Emphasis">CAMIÑANTE 1</text:span>.- Home… nos… no que poidamos axudar…</text:p>
      <text:p text:style-name="Text_20_body"><text:span text:style-name="Strong_20_Emphasis">ROSAMUNDA</text:span>.- Moi ben, a ver, ¿que sabedes facer? <text:span text:style-name="Emphasis">(vainos sinalando coa espada)</text:span></text:p>
      <text:p text:style-name="Text_20_body"><text:span text:style-name="Strong_20_Emphasis">CAMIÑANTE 6</text:span>.- Eu sei Kunfú. <text:span text:style-name="Emphasis">(fai unha demostración)</text:span></text:p>
      <text:p text:style-name="Text_20_body"><text:span text:style-name="Strong_20_Emphasis">CAMIÑANTE 5</text:span>.- E eu sei saltar. <text:span text:style-name="Emphasis">(da un par de choutos)</text:span></text:p>
      <text:p text:style-name="Text_20_body"><text:span text:style-name="Strong_20_Emphasis">CAMIÑANTE 4</text:span>.- Eu sei Taichí. <text:span text:style-name="Emphasis">(fai tamén unha demostración)</text:span></text:p>
      <text:p text:style-name="Text_20_body"><text:span text:style-name="Strong_20_Emphasis">CAMIÑANTE 3</text:span>.- E eu gabear. <text:span text:style-name="Emphasis">(fai que escala)</text:span></text:p>
      <text:p text:style-name="Text_20_body"><text:span text:style-name="Strong_20_Emphasis">ROSAMUNDA</text:span>.- ¿E tí que sabes facer? <text:span text:style-name="Emphasis">(a camiñante 2)</text:span></text:p>
      <text:p text:style-name="Text_20_body"><text:span text:style-name="Strong_20_Emphasis">CAMIÑANTE 2</text:span>.- ¿Eu?… pois… eu sei… durmir e calar… durmir e calar… <text:span text:style-name="Emphasis">(co dedo índice na boca inicia o mute amodiño)</text:span></text:p>
      <text:p text:style-name="Text_20_body"><text:span text:style-name="Strong_20_Emphasis">CAMIÑANTE 1</text:span>.- ¡Alto ahí! Coma pode ver… eu sei mandar.</text:p>
      <text:p text:style-name="Text_20_body"><text:span text:style-name="Strong_20_Emphasis">ROSAMUNDA</text:span>.- Moitas grazas. Pois ben, agora buscade unha táboa e cousas que nos servan para a loita.</text:p>
      <text:p text:style-name="Text_20_body"><text:span text:style-name="Strong_20_Emphasis">CAMIÑANTE 1</text:span>.- Xa escoitáchedes. ¡A buscar!</text:p>
      <text:p text:style-name="Text_20_body"><text:span text:style-name="Emphasis">(Todos, agás Sincaldo que segue sentado ollando de reollo, póñense a buscar polos recunchos. Collen unha vella táboa que colocan no centro sobre unha caixa de madeira a modo de mesa e sobre déla van poñendo as cousas)</text:span></text:p>
      <text:p text:style-name="Text_20_body"><text:span text:style-name="Strong_20_Emphasis">ROSAMUNDA</text:span>.- E agora poñédevos darredor da táboa. Sincaldo nomeará ós seus leáis e valentes cabaleiros. <text:span text:style-name="Emphasis">(vai onda Sincaldo e o léva ata a táboa non sen dificultade)</text:span></text:p>
      <text:p text:style-name="Text_20_body"><text:span text:style-name="Strong_20_Emphasis">SINCALDO</text:span>.- Agradézovos moito a vosa axuda mais non podo nomearos cabaleiros. Coma xa vos dixen, non teño a miña espada.</text:p>
      <text:p text:style-name="Text_20_body"><text:span text:style-name="Strong_20_Emphasis">ROSAMUNDA</text:span>.- Non hai disculpa, eiquí téla miña. ¿Qué temos que facer?</text:p>
      <text:p text:style-name="Text_20_body"><text:span text:style-name="Strong_20_Emphasis">SINCALDO</text:span>.- Repetir conmigo:</text:p>
      <text:p text:style-name="Preformatted_20_Text">“Xuro gardar fidelidade<text:line-break/>ó nobre codigo de cabaleiría"</text:p>
      <text:p text:style-name="Text_20_body"><text:span text:style-name="Emphasis">(segundo fala Sincaldo, todos repiten as súas verbas con solemnidade)</text:span></text:p>
      <text:p text:style-name="Preformatted_20_Text">“Xamáis fuxirei do inimigo<text:line-break/>nin abandonarei a un camarada”<text:line-break/><text:line-break/>“Sempre defenderéi a vida, ós febles e ós indefensos”<text:line-break/><text:line-break/>“Cumpriréi as miñas promesas e dominaréi meu xenio”</text:p>
      <text:p text:style-name="Text_20_body"><text:span text:style-name="Strong_20_Emphasis">SINCALDO</text:span>.- Pola autoridade que me concedéu meu pai, o reí do xamón, vos nomeo “cabaleiros da táboa rachada“. Xa podedes collelas vosas espadas e ¡A loitar!</text:p>
      <text:p text:style-name="Text_20_body"><text:span text:style-name="Emphasis">(saen)</text:span></text:p>
      <text:h text:style-name="Heading_20_3" text:outline-level="3"><text:bookmark-start text:name="__RefHeading___escena_v_8"/><text:bookmark-start text:name="escena_v"/>Escena V<text:bookmark-end text:name="__RefHeading___escena_v_8"/><text:bookmark-end text:name="escena_v"/></text:h>
      <text:p text:style-name="Text_20_body"><text:span text:style-name="Emphasis"> - Todos se preparan con entusiasmo para entrar nó castelo. Os primeiros son Sincaldo e Rosamunda seguidos de tódolos novos cabaleiros e Cardoliño que, coma sempre, facéndose o preguiceiro, entra o último.
No interior do castelo soan ruídos, laios, berros, cousas que caen, cadeas, máis berros. Nun momento determinado saen tódalas pantasmas perseguidas polos cabaleiros da táboa rachada - </text:span></text:p>
      <text:p text:style-name="Text_20_body"><text:span text:style-name="Emphasis">(entran as pantasmas perseguidas polos cabaleiros)</text:span></text:p>
      <text:p text:style-name="Text_20_body"><text:span text:style-name="Strong_20_Emphasis">SINCALDO</text:span>.- ¡Fuxide, cobardes! Non vos quero ver máis polo meu castelo ¿entendido?</text:p>
      <text:p text:style-name="Text_20_body"><text:span text:style-name="Strong_20_Emphasis">ROSAMUNDA</text:span>.- ¡Viva o príncipe Sincaldo!</text:p>
      <text:p text:style-name="Text_20_body"><text:span text:style-name="Strong_20_Emphasis">TODOS</text:span>.- ¡Viva!</text:p>
      <text:p text:style-name="Text_20_body"><text:span text:style-name="Strong_20_Emphasis">CAMIÑANTE 1</text:span>.- ¡Vivan os cabaleiros da táboa rachada!</text:p>
      <text:p text:style-name="Text_20_body"><text:span text:style-name="Strong_20_Emphasis">TODOS</text:span>.- ¡Vivan!</text:p>
      <text:p text:style-name="Text_20_body"><text:span text:style-name="Strong_20_Emphasis">SINCALDO</text:span>.- Celebraremos quince días de festa. Bailaremos e comeremos ata caer de cú. Preparádeo todo. <text:span text:style-name="Emphasis">(a os cabaleiros)</text:span></text:p>
      <text:p text:style-name="Text_20_body"><text:span text:style-name="Strong_20_Emphasis">CAMIÑANTES</text:span>.- Si, maxestade. <text:span text:style-name="Emphasis">(retíranse pero neste caso Cardoliño diante)</text:span></text:p>
      <text:p text:style-name="Text_20_body"><text:span text:style-name="Emphasis">(quedan os príncipes e camiñante 1)</text:span></text:p>
      <text:p text:style-name="Text_20_body"><text:span text:style-name="Strong_20_Emphasis">SINCALDO</text:span>.- Por favor, achégate. <text:span text:style-name="Emphasis">(a camiñante 1)</text:span> Quero nomearte meu axudante persoal. ¿Aceitas?</text:p>
      <text:p text:style-name="Text_20_body"><text:span text:style-name="Strong_20_Emphasis">CAMIÑANTE 1</text:span>.- Grazas maxestade. <text:span text:style-name="Emphasis">(facéndolle mil reverencias)</text:span></text:p>
      <text:p text:style-name="Text_20_body"><text:span text:style-name="Strong_20_Emphasis">SINCALDO</text:span>.- E a túa primeira misión será encargarlle ós mestres carpinteiros unha nova táboa, pero por favor, ista vez, asegúrate que seña redonda. ¿O farás?</text:p>
      <text:p text:style-name="Text_20_body"><text:span text:style-name="Strong_20_Emphasis">CAMIÑANTE 1</text:span>.- Si, maxestade. A súas órdes, maxestade. <text:span text:style-name="Emphasis">(váise)</text:span></text:p>
      <text:p text:style-name="Text_20_body"><text:span text:style-name="Strong_20_Emphasis">SINCALDO</text:span>.- ¿Qué vas facer agora? ¿Voltarás a túa casa ou quedarás eiquí conmigo?</text:p>
      <text:p text:style-name="Text_20_body"><text:span text:style-name="Strong_20_Emphasis">ROSAMUNDA</text:span>.- ¿Qué, qué quere dicir eiquí, Sincaldo?</text:p>
      <text:p text:style-name="Text_20_body"><text:span text:style-name="Strong_20_Emphasis">SINCALDO</text:span>.- Pois o que se di sempre ó final dos contos: O de que se casaron, foron felices e comeron perdices…</text:p>
      <text:p text:style-name="Text_20_body"><text:span text:style-name="Strong_20_Emphasis">ROSAMUNDA</text:span>.- ¡Qué mágoa, Sincaldo! Eu non como perdices. Son vexetariana…</text:p>
      <text:p text:style-name="Text_20_body"><text:span text:style-name="Strong_20_Emphasis">SINCALDO</text:span>.- Si, qué mágoa…</text:p>
      <text:p text:style-name="Text_20_body"><text:span text:style-name="Strong_20_Emphasis">ROSAMUNDA</text:span>.- Pero podemos comer outra cousa que, por iso, tampouco vai rematar mal a istoria ¿non si?</text:p>
      <text:p text:style-name="Text_20_body"><text:span text:style-name="Strong_20_Emphasis">SINCALDO</text:span>.- ¿De verdade Rosamunda?</text:p>
      <text:p text:style-name="Text_20_body"><text:span text:style-name="Strong_20_Emphasis">ROSAMUNDA</text:span>.- De verdade. Ímos. <text:span text:style-name="Emphasis">(comenzan a andar collidos das mans)</text:span> Aínda que digo eu…</text:p>
      <text:p text:style-name="Text_20_body"><text:span text:style-name="Strong_20_Emphasis">SINCALDO</text:span>.- Ou non… ¿E agora qué pasa?</text:p>
      <text:p text:style-name="Text_20_body"><text:span text:style-name="Strong_20_Emphasis">ROSAMUNDA</text:span>.- Nada, parviño… era unha broma.</text:p>
      <text:p text:style-name="Text_20_body"><text:span text:style-name="Strong_20_Emphasis">SINCALDO</text:span>.- ¿Unha broma, non si? Xa verás… xa…</text:p>
      <text:p text:style-name="Text_20_body"><text:span text:style-name="Emphasis">(sae Rosamunda rindo e correndo diante de Sincaldo que a persegue ata fora)</text:span></text:p>
      <text:h text:style-name="Heading_20_3" text:outline-level="3"><text:bookmark-start text:name="__RefHeading___epilogo_9"/><text:bookmark-start text:name="epilogo"/>Epílogo<text:bookmark-end text:name="__RefHeading___epilogo_9"/><text:bookmark-end text:name="epilogo"/></text:h>
      <text:p text:style-name="Text_20_body"><text:span text:style-name="Emphasis"> - Aparecen en escena Reicaredo, Xexismunda e Tiroliro moi contentos - </text:span></text:p>
      <text:p text:style-name="Text_20_body"><text:span text:style-name="Strong_20_Emphasis">REICAREDO</text:span>.- ¿Vélo Xexismunda? Non hai mellor cousa que deixar actuar á natureza.</text:p>
      <text:p text:style-name="Text_20_body"><text:span text:style-name="Strong_20_Emphasis">XEXISMUNDA</text:span>.- Tiñas razón meu Rei-caredo. ¿Gústache o castelo? Eu aquí poñería un banco de ferro para lér pola tardiña e alí…</text:p>
      <text:p text:style-name="Text_20_body"><text:span text:style-name="Strong_20_Emphasis">TIROLIRO</text:span>.- Se me disculpan… maxestades… grazas á miña axuda…</text:p>
      <text:p text:style-name="Text_20_body"><text:span text:style-name="Strong_20_Emphasis">REICAREDO</text:span>.- Pasácheste rompendo cousas…</text:p>
      <text:p text:style-name="Text_20_body"><text:span text:style-name="Strong_20_Emphasis">XEXISMUNDA</text:span>.- E tí arrincando cadeas…</text:p>
      <text:p text:style-name="Text_20_body"><text:span text:style-name="Strong_20_Emphasis">TIROLIRO</text:span>.- O da canción estivo moi ocorrente… Que tururururú, que tururururú…</text:p>
      <text:p text:style-name="Text_20_body"><text:span text:style-name="Emphasis">(Vánse os tres rindo e cantando)</text:span></text:p>
      <text:p text:style-name="Text_20_body"><draw:frame draw:style-name="mediacenter" draw:name="1" text:anchor-type="paragraph" draw:z-index="1" svg:width="3.889375cm" style:rel-width="100%" svg:height="2.301875cm" style:rel-height="scale"><draw:image xlink:href="Pictures/297cacd7678af4759751f07b0e5a80cb.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6::39:20</meta:creation-date>
    <dc:creator>Generated</dc:creator>
    <dc:date>2026-08-10T06::39:20</dc:date>
    <dc:language>en-US</dc:language>
    <meta:editing-cycles>1</meta:editing-cycles>
    <meta:editing-duration>PT0S</meta:editing-duration>
    <dc:title>doc:edu:lecturas:caballero</dc:title>
  </office:meta>
</office:document-meta>
</file>