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c331deb7f9cbe13c5538601f9785c2.png"/>
  <manifest:file-entry manifest:media-type="image/png" manifest:full-path="Pictures/297cacd7678af4759751f07b0e5a80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lecturas:pelos"/><text:bookmark-start text:name="__RefHeading___los_tres_pelos_del_diablo_1"/><text:bookmark-start text:name="los_tres_pelos_del_diablo"/>Los tres pelos del diablo<text:bookmark-end text:name="__RefHeading___los_tres_pelos_del_diablo_1"/><text:bookmark-end text:name="los_tres_pelos_del_diablo"/></text:h>
      <text:p text:style-name="Text_20_body"><draw:frame draw:style-name="mediacenter" draw:name="0" text:anchor-type="paragraph" draw:z-index="0" svg:width="10.398125cm" svg:height="10.583333333333cm"><draw:image xlink:href="Pictures/a8c331deb7f9cbe13c5538601f9785c2.png" xlink:type="simple" xlink:show="embed" xlink:actuate="onLoad"/></draw:frame></text:p>
      <text:h text:style-name="Heading_20_2" text:outline-level="2"><text:bookmark-start text:name="__RefHeading___reparto_2"/><text:bookmark-start text:name="reparto"/>Reparto<text:bookmark-end text:name="__RefHeading___reparto_2"/><text:bookmark-end text:name="reparto"/></text:h>
      <text:p text:style-name="Preformatted_20_Text">01.- PRESENTADOR 1 ...............<text:line-break/>02.- PRESENTADOR 2 ...............<text:line-break/>03.- ÁRBOL 1 .....................<text:line-break/>04.- ÁRBOL 2 .....................<text:line-break/>05.- ÁRBOL 3 .....................<text:line-break/>06.- ÁRBOL 4 .....................<text:line-break/>07.- REY .........................<text:line-break/>08.- REINA .......................<text:line-break/>09.- PRINCESA ....................<text:line-break/>10.- JUAN ........................<text:line-break/>11.- ANCHÓN ......................<text:line-break/>12.- SOLDADO 1 ...................<text:line-break/>13.- SOLDADO 2 ...................<text:line-break/>14.- GUARDIÁN 1 ..................<text:line-break/>15.- GUARDIÁN 2 ..................<text:line-break/>16.- VALLA .......................<text:line-break/>17.- ESBIRRO 1 ...................<text:line-break/>18.- ESBIRRO 2 ...................<text:line-break/>19.- ESBIRRO 3 ...................<text:line-break/>20.- ESBIRRO 4 ...................<text:line-break/>21.- BRUJA 1 .....................<text:line-break/>22.- BRUJA 2 .....................<text:line-break/>23.- BRUJA 3 .....................<text:line-break/>24.- DIABLO ......................</text:p>
      <text:h text:style-name="Heading_20_2" text:outline-level="2"><text:bookmark-start text:name="__RefHeading___escena_i_3"/><text:bookmark-start text:name="escena_i"/>Escena I<text:bookmark-end text:name="__RefHeading___escena_i_3"/><text:bookmark-end text:name="escena_i"/></text:h>
      <text:p text:style-name="Text_20_body">La escena representa un campo. En el hay 5 árboles. Se ve un castillo a lo lejos. En la escena también hay algún banco y setos.</text:p>
      <text:p text:style-name="Text_20_body"><text:span text:style-name="Emphasis">- Salen los presentadores como si fuesen bufones -</text:span></text:p>
      <text:p text:style-name="Text_20_body"><text:span text:style-name="Strong_20_Emphasis">PRESENTADOR 1</text:span>.- Querido e ignorante público….</text:p>
      <text:p text:style-name="Text_20_body"><text:span text:style-name="Strong_20_Emphasis">PRESENTADOR 2</text:span>.- Y no es que os llamemos ignorantes….</text:p>
      <text:p text:style-name="Text_20_body"><text:span text:style-name="Strong_20_Emphasis">PRESENTADOR 1</text:span>.- ¡¡¡No!!! Es que ignoráis la terrible historia que se presenta ante vosotros.</text:p>
      <text:p text:style-name="Text_20_body"><text:span text:style-name="Strong_20_Emphasis">PRESENTADOR 2</text:span>.- Y que nos llevará hasta el mismísimo infierno.</text:p>
      <text:p text:style-name="Text_20_body"><text:span text:style-name="Emphasis">- Se oyen ruidos terroríficos, los árboles comienzan a agitarse y a lanzar palabras sin sentido muy terroríficas -</text:span></text:p>
      <text:p text:style-name="Text_20_body"><text:span text:style-name="Strong_20_Emphasis">ÁRBOLES</text:span>.- AAAAHHHHHHH, NOOOOOOOOOOO, el infierno no ahhhhhhhh, noooooooo.</text:p>
      <text:p text:style-name="Text_20_body"><text:span text:style-name="Strong_20_Emphasis">ÁRBOL 1</text:span>.- El infierno no, el infierno no ahhhhhhhhhhhhhh!!!!!!!</text:p>
      <text:p text:style-name="Text_20_body"><text:span text:style-name="Strong_20_Emphasis">ÁRBOL 2</text:span>.- Es horrible, horrible ahhhhhhhhhhhh!!!!!!</text:p>
      <text:p text:style-name="Text_20_body"><text:span text:style-name="Strong_20_Emphasis">ÁRBOL 3</text:span>.- El infierno no, el infierno no ahhhhhhhhhh!!!!!!!!</text:p>
      <text:p text:style-name="Text_20_body"><text:span text:style-name="Strong_20_Emphasis">ÁRBOL 4</text:span>.- Es horrible, horrible ahhhhhhhhhhhhh!!!!!!!!!</text:p>
      <text:p text:style-name="Text_20_body"><text:span text:style-name="Emphasis">- Los árboles se agitan exageradamente gritando, mientras los presentadores se quedan con caras de susto -</text:span></text:p>
      <text:p text:style-name="Text_20_body"><text:span text:style-name="Strong_20_Emphasis">PRESENTADOR 1</text:span>.- <text:span text:style-name="Emphasis">(Con misterio, recomponiéndose del susto)</text:span> Todo comenzó en un reino en el que gobiernan unos reyes.</text:p>
      <text:p text:style-name="Text_20_body"><text:span text:style-name="Emphasis">- Entran los reyes pavoneándose mucho -</text:span></text:p>
      <text:p text:style-name="Text_20_body"><text:span text:style-name="Strong_20_Emphasis">PRESENTADOR 2</text:span>.- Unos reyes malvados e injustos.</text:p>
      <text:p text:style-name="Text_20_body"><text:span text:style-name="Emphasis">- Los reyes se quedan paralizados y con caras de asombro -</text:span></text:p>
      <text:p text:style-name="Text_20_body"><text:span text:style-name="Strong_20_Emphasis">REY</text:span>.- <text:span text:style-name="Emphasis">(Enfadándose)</text:span> ¿Nosotros malvados?</text:p>
      <text:p text:style-name="Text_20_body"><text:span text:style-name="Strong_20_Emphasis">REINA</text:span>.- <text:span text:style-name="Emphasis">(Enfadándose, pero muy pija)</text:span> Osea, ¿nosotros, injustos?</text:p>
      <text:p text:style-name="Text_20_body"><text:span text:style-name="Strong_20_Emphasis">REY</text:span>.- <text:span text:style-name="Emphasis">(Remangándose)</text:span> ¡Venir aquí, que os voy a enseñar lo que es ser malvados!</text:p>
      <text:p text:style-name="Text_20_body"><text:span text:style-name="Strong_20_Emphasis">REINA</text:span>.- ¡Venir aquí, hombre! que yo también, o sea, os lo voy a enseñar… <text:span text:style-name="Emphasis">(Alporizada)</text:span></text:p>
      <text:p text:style-name="Text_20_body"><text:span text:style-name="Emphasis">- Los reyes se ponen a correr detrás de los PRESENTADORES, hasta que desaparecen. Vuelven a entrar los PRESENTADORES, mirando para todos los lados -</text:span></text:p>
      <text:p text:style-name="Text_20_body"><text:span text:style-name="Strong_20_Emphasis">PRESENTADOR 1</text:span>.- <text:span text:style-name="Emphasis">(Frotándose la frente con alivio)</text:span> Eran unos reyes malvados. Malvados hasta con su propia hija…</text:p>
      <text:p text:style-name="Text_20_body"><text:span text:style-name="Strong_20_Emphasis">PRESENTADOR 2</text:span>.- Que la pobre, se sentía viviendo en el mismísimo infierno.</text:p>
      <text:p text:style-name="Text_20_body"><text:span text:style-name="Emphasis">- Suena lo mismo que con el anterior infierno -</text:span></text:p>
      <text:p text:style-name="Text_20_body"><text:span text:style-name="Strong_20_Emphasis">ÁRBOLES</text:span>.- AAAAHHHHHHH, NOOOOOOOOOOO, el infierno no ahhhhhhhh, noooooooo.</text:p>
      <text:p text:style-name="Text_20_body"><text:span text:style-name="Strong_20_Emphasis">ÁRBOL 1</text:span>.- El infierno no, el infierno no ahhhhhhhhhhhhhh!!!!!!!</text:p>
      <text:p text:style-name="Text_20_body"><text:span text:style-name="Strong_20_Emphasis">ÁRBOL 2</text:span>.- Es horrible, horrible ahhhhhhhhhhhh!!!!!!</text:p>
      <text:p text:style-name="Text_20_body"><text:span text:style-name="Strong_20_Emphasis">ÁRBOL 3</text:span>.- El infierno no, el infierno no ahhhhhhhhhh!!!!!!!!</text:p>
      <text:p text:style-name="Text_20_body"><text:span text:style-name="Strong_20_Emphasis">ÁRBOL 4</text:span>.- Es horrible, horrible ahhhhhhhhhhhhh!!!!!!!!!</text:p>
      <text:p text:style-name="Text_20_body"><text:span text:style-name="Emphasis">- Entran de nuevo los reyes buscando a los presentadores -</text:span></text:p>
      <text:p text:style-name="Text_20_body"><text:span text:style-name="Strong_20_Emphasis">REINA</text:span>.- <text:span text:style-name="Emphasis">(Gritando)</text:span> ¡Están aquí!, o sea ¡aquí!</text:p>
      <text:p text:style-name="Text_20_body"><text:span text:style-name="Strong_20_Emphasis">REY</text:span>.- <text:span text:style-name="Emphasis">(Encarándose a los presentadores)</text:span> ¡Cucarachas rastreras! ¡Os enviare al infierno!</text:p>
      <text:p text:style-name="Text_20_body"><text:span text:style-name="Emphasis">- Suena lo mismo que con el anterior infierno -</text:span></text:p>
      <text:p text:style-name="Text_20_body"><text:span text:style-name="Strong_20_Emphasis">ÁRBOLES</text:span>.- AAAAHHHHHHH, NOOOOOOOOOOO, el infierno no ahhhhhhhh, noooooooo.</text:p>
      <text:p text:style-name="Text_20_body"><text:span text:style-name="Strong_20_Emphasis">ÁRBOL 1</text:span>.- El infierno no, el infierno no ahhhhhhhhhhhhhh!!!!!!!</text:p>
      <text:p text:style-name="Text_20_body"><text:span text:style-name="Strong_20_Emphasis">ÁRBOL 2</text:span>.- Es horrible, horrible ahhhhhhhhhhhh!!!!!!</text:p>
      <text:p text:style-name="Text_20_body"><text:span text:style-name="Strong_20_Emphasis">ÁRBOL 3</text:span>.- El infierno no, el infierno no ahhhhhhhhhh!!!!!!!!</text:p>
      <text:p text:style-name="Text_20_body"><text:span text:style-name="Strong_20_Emphasis">ÁRBOL 4</text:span>.- Es horrible, horrible ahhhhhhhhhhhhh!!!!!!!!!</text:p>
      <text:p text:style-name="Text_20_body"><text:span text:style-name="Strong_20_Emphasis">REY</text:span>.- Venir aquí!!!</text:p>
      <text:p text:style-name="Text_20_body"><text:span text:style-name="Emphasis">- Todos se ponen a correr otra vez, hasta que desaparecen. A continuación aparece Juan, agarrado de la mano de la princesa y Anchón -</text:span></text:p>
      <text:p text:style-name="Text_20_body"><text:span text:style-name="Strong_20_Emphasis">JUAN</text:span>.- ¿Y si nos ven tus padres? <text:span text:style-name="Emphasis">(Mirando para todos los lados, un poco inquieto)</text:span></text:p>
      <text:p text:style-name="Text_20_body"><text:span text:style-name="Strong_20_Emphasis">ANCHÓN</text:span>.- No os preocupéis, yo vigilo <text:span text:style-name="Emphasis">(Se pone como si fuera un policía)</text:span></text:p>
      <text:p text:style-name="Text_20_body"><text:span text:style-name="Strong_20_Emphasis">JUAN</text:span>.- Muchas gracias amigo <text:span text:style-name="Emphasis">(Le da unas palmaditas en la espalda)</text:span></text:p>
      <text:p text:style-name="Text_20_body"><text:span text:style-name="Strong_20_Emphasis">ANCHÓN</text:span>.- No hay de que amigo <text:span text:style-name="Emphasis">(Le devuelve la palmada y casi lo tira)</text:span></text:p>
      <text:p text:style-name="Text_20_body"><text:span text:style-name="Strong_20_Emphasis">PRINCESA</text:span>.- Juan, hoy mismo le diré a mis padres que queremos casarnos.</text:p>
      <text:p text:style-name="Text_20_body"><text:span text:style-name="Strong_20_Emphasis">JUAN</text:span>.- <text:span text:style-name="Emphasis">(Un poco alarmado)</text:span> A ver que dicen, cuando se enteren de que no te vas a casar con un príncipe.</text:p>
      <text:p text:style-name="Text_20_body"><text:span text:style-name="Strong_20_Emphasis">ANCHÓN</text:span>.- <text:span text:style-name="Emphasis">(Hablando para el público creyendo que Juan y la Princesa no le escuchan)</text:span> Huy, huy, huy….. la que se va armar.</text:p>
      <text:p text:style-name="Text_20_body"><text:span text:style-name="Strong_20_Emphasis">PRINCESA</text:span>.- <text:span text:style-name="Emphasis">(Poniéndole mala cara a Anchón)</text:span> No creo que se enfaden por eso esperar aquí que se lo voy a decir.</text:p>
      <text:p text:style-name="Text_20_body"><text:span text:style-name="Emphasis">- La princesa se marcha y quedan Juan y Anchón un poco nerviosos, caminando de un lado para otro. A continuación aparecen los reyes, seguidos de la princesa y dos soldados -</text:span></text:p>
      <text:p text:style-name="Text_20_body"><text:span text:style-name="Strong_20_Emphasis">REY</text:span>.- TRAICIÓNNNNN!!!!!!!! <text:span text:style-name="Emphasis">(Gritando muy enfadado)</text:span></text:p>
      <text:p text:style-name="Text_20_body"><text:span text:style-name="Strong_20_Emphasis">PRINCESA</text:span>.- ¡¡¡Papá!!! <text:span text:style-name="Emphasis">(Intentando calmarlo)</text:span></text:p>
      <text:p text:style-name="Text_20_body"><text:span text:style-name="Strong_20_Emphasis">ANCHÓN</text:span>.- ¡¡¡Ala, ya se armó!!!! <text:span text:style-name="Emphasis">(Dirigiéndose al público. Juan se esconde detrás de Anchón)</text:span></text:p>
      <text:p text:style-name="Text_20_body"><text:span text:style-name="Strong_20_Emphasis">REY</text:span>.- ¿Qué brujería has usado con nuestra hija, para que quiera casarse con un plebeyo como tu?</text:p>
      <text:p text:style-name="Text_20_body"><text:span text:style-name="Strong_20_Emphasis">REINA</text:span>.- ¡Contesta! Un cobarde que no tiene donde caerse muerto, ni vivo o sea… ja ja ja ja</text:p>
      <text:p text:style-name="Text_20_body"><text:span text:style-name="Strong_20_Emphasis">ANCHÓN</text:span>.- !Ala, que brutos!</text:p>
      <text:p text:style-name="Text_20_body"><text:span text:style-name="Strong_20_Emphasis">PRINCESA</text:span>.- <text:span text:style-name="Emphasis">(Asombrada)</text:span> ¡Pero, papá… mamá!</text:p>
      <text:p text:style-name="Text_20_body"><text:span text:style-name="Strong_20_Emphasis">REY</text:span>.- ¡Apresadlo! <text:span text:style-name="Emphasis">(Gritando)</text:span></text:p>
      <text:p text:style-name="Text_20_body"><text:span text:style-name="Strong_20_Emphasis">SOLDADO 1</text:span>.- ¿A quién señor? <text:span text:style-name="Emphasis">(Confundido)</text:span></text:p>
      <text:p text:style-name="Text_20_body"><text:span text:style-name="Strong_20_Emphasis">SOLDADO 2</text:span>.- ¿A Juan o a Anchón? <text:span text:style-name="Emphasis">(También confundido)</text:span></text:p>
      <text:p text:style-name="Text_20_body"><text:span text:style-name="Strong_20_Emphasis">REINA</text:span>.- ¡Pues a los dos ala!</text:p>
      <text:p text:style-name="Text_20_body"><text:span text:style-name="Emphasis">- Juan y Anchón se quedan alucinando, pero se ponen a correr, cuando ven venir a los soldados a por ellos. Se ponen a luchar por todo el escenario, hasta que la princesa se mete en medio. Los PRESENTADORES, se asoman por las bambalinas curiosos -</text:span></text:p>
      <text:p text:style-name="Text_20_body"><text:span text:style-name="Strong_20_Emphasis">PRINCESA</text:span>.- <text:span text:style-name="Emphasis">(Enfadada)</text:span> ¡Papá, mamá….dejarlos en paz!</text:p>
      <text:p text:style-name="Text_20_body"><text:span text:style-name="Strong_20_Emphasis">REINA</text:span>.- <text:span text:style-name="Emphasis">(Parando a los soldados y agarrando a la princesa)</text:span> Tu no digas nada que ya hablaremos en casa.</text:p>
      <text:p text:style-name="Text_20_body"><text:span text:style-name="Strong_20_Emphasis">REY</text:span>.- <text:span text:style-name="Emphasis">(Dirigiéndose a Juan que volvió a esconderse detrás de Anchón)</text:span> ¿Y tú qué dices, alcornoque con orejas?</text:p>
      <text:p text:style-name="Text_20_body"><text:span text:style-name="Strong_20_Emphasis">JUAN</text:span>.- <text:span text:style-name="Emphasis">(Saliendo de detrás de Anchón y cogiendo a la princesa de la mano)</text:span> Vuestra hija y yo nos queremos y queremos casarnos <text:span text:style-name="Emphasis">(Se miran muy tiernos)</text:span></text:p>
      <text:p text:style-name="Text_20_body"><text:span text:style-name="Strong_20_Emphasis">REY</text:span>.- ¡Si hombre! ¡Y yo quiero mas oro! Sin embargo tengo que estar aquí, hablando con un mameluco como tú. <text:span text:style-name="Emphasis">(Enfadado)</text:span></text:p>
      <text:p text:style-name="Text_20_body"><text:span text:style-name="Strong_20_Emphasis">REINA</text:span>.- ¡Suéltala! <text:span text:style-name="Emphasis">(Agarrando de nuevo a la princesa)</text:span></text:p>
      <text:p text:style-name="Text_20_body"><text:span text:style-name="Strong_20_Emphasis">PRINCESA</text:span>.- <text:span text:style-name="Emphasis">(Protestando)</text:span> ¡Papá, mamá!</text:p>
      <text:p text:style-name="Text_20_body"><text:span text:style-name="Strong_20_Emphasis">JUAN</text:span>.- Haré lo que sea con tal de casarme con su hija <text:span text:style-name="Emphasis">(Envalentonándose)</text:span></text:p>
      <text:p text:style-name="Text_20_body"><text:span text:style-name="Strong_20_Emphasis">PRESENTADORES</text:span>.- <text:span text:style-name="Emphasis">(Alucinados)</text:span> !Esto se va a poner feo!</text:p>
      <text:p text:style-name="Text_20_body"><text:span text:style-name="Strong_20_Emphasis">SOLDADO 1</text:span>.- <text:span text:style-name="Emphasis">(Escuchando a los presentadores)</text:span> !Ya te digo!</text:p>
      <text:p text:style-name="Text_20_body"><text:span text:style-name="Strong_20_Emphasis">SOLDADO 2</text:span>.- <text:span text:style-name="Emphasis">(Que también escuchó)</text:span> !Feo, feo!</text:p>
      <text:p text:style-name="Text_20_body"><text:span text:style-name="Strong_20_Emphasis">REY</text:span>.- ¿Has dicho “lo que sea”? !Eso me gusta! ja ja ja ja <text:span text:style-name="Emphasis">(Se pone a pensar)</text:span> Necesitamos oro. Adoramos el oro. Ja ja ja ja</text:p>
      <text:p text:style-name="Text_20_body"><text:span text:style-name="Strong_20_Emphasis">REINA</text:span>.- <text:span text:style-name="Emphasis">(Encantada)</text:span> !Si muuuuuchoooo oro! O sea, mucho más.</text:p>
      <text:p text:style-name="Text_20_body"><text:span text:style-name="Emphasis">- Todos se quedan alucinados -</text:span></text:p>
      <text:p text:style-name="Text_20_body"><text:span text:style-name="Strong_20_Emphasis">REY</text:span>.- ¿Lo que sea eh? <text:span text:style-name="Emphasis">(Se ríe maliciosamente)</text:span> Bien solo te casarás con nuestra hija, si nos traes tres pelos de oro del mismísimo diablo ja ja ja ja</text:p>
      <text:p text:style-name="Text_20_body"><text:span text:style-name="Strong_20_Emphasis">REINA</text:span>.- <text:span text:style-name="Emphasis">(Con malicia)</text:span> Y un saquito de oro para pagar los gastos de la boda.</text:p>
      <text:p text:style-name="Text_20_body"><text:span text:style-name="Strong_20_Emphasis">PRINCESA</text:span>.- <text:span text:style-name="Emphasis">(Escandalizada)</text:span> ¡Papá, mamá!</text:p>
      <text:p text:style-name="Text_20_body"><text:span text:style-name="Strong_20_Emphasis">REINA</text:span>.- Silencio hija, que está hablando tu padre. <text:span text:style-name="Emphasis">(Riñéndole)</text:span></text:p>
      <text:p text:style-name="Text_20_body"><text:span text:style-name="Strong_20_Emphasis">REY</text:span>.- ¿Que dices patata famélica? ¿te falta valor verdad?</text:p>
      <text:p text:style-name="Text_20_body"><text:span text:style-name="Strong_20_Emphasis">JUAN</text:span>.- <text:span text:style-name="Emphasis">(Asombrado y muy asustado)</text:span> Para conseguir esos tres pelos…</text:p>
      <text:p text:style-name="Text_20_body"><text:span text:style-name="Strong_20_Emphasis">ANCHÓN</text:span>.- <text:span text:style-name="Emphasis">(Interrumpiéndole)</text:span> Tendrás que ir al mismísimo infierno, tío.</text:p>
      <text:p text:style-name="Text_20_body"><text:span text:style-name="Emphasis">- Suena lo mismo que con el anterior infierno -</text:span></text:p>
      <text:p text:style-name="Text_20_body"><text:span text:style-name="Strong_20_Emphasis">ÁRBOLES</text:span>.- AAAAHHHHHHH, NOOOOOOOOOOO, el infierno no ahhhhhhhh, noooooooo.</text:p>
      <text:p text:style-name="Text_20_body"><text:span text:style-name="Strong_20_Emphasis">ÁRBOL 1</text:span>.- El infierno no, el infierno no ahhhhhhhhhhhhhh!!!!!!!</text:p>
      <text:p text:style-name="Text_20_body"><text:span text:style-name="Strong_20_Emphasis">ÁRBOL 2</text:span>.- Es horrible, horrible ahhhhhhhhhhhh!!!!!!</text:p>
      <text:p text:style-name="Text_20_body"><text:span text:style-name="Strong_20_Emphasis">ÁRBOL 3</text:span>.- El infierno no, el infierno no ahhhhhhhhhh!!!!!!!!</text:p>
      <text:p text:style-name="Text_20_body"><text:span text:style-name="Strong_20_Emphasis">ÁRBOL 4</text:span>.- Es horrible, horrible ahhhhhhhhhhhhh!!!!!!!!!</text:p>
      <text:p text:style-name="Text_20_body"><text:span text:style-name="Emphasis">- Todos se quedan asustados, hasta que recobran la tranquilidad -</text:span></text:p>
      <text:p text:style-name="Text_20_body"><text:span text:style-name="Strong_20_Emphasis">REY</text:span>.- Si, jovenzuelo, tendrás que ir allí. JA JA JA JA</text:p>
      <text:p text:style-name="Text_20_body"><text:span text:style-name="Strong_20_Emphasis">REINA</text:span>.- <text:span text:style-name="Emphasis">(Agarrando a su hija y tirando de ella)</text:span> Vamos hija, este ratoncito tiene miedo.</text:p>
      <text:p text:style-name="Text_20_body"><text:span text:style-name="Strong_20_Emphasis">JUAN</text:span>.- ¿Ir a la casa del diablo? <text:span text:style-name="Emphasis">(Mirando para Anchón)</text:span> Iremos y traeremos los tres pelos.</text:p>
      <text:p text:style-name="Text_20_body"><text:span text:style-name="Emphasis">- Anchón dice que no con la cabeza, muy nervioso y Juan le suplica hasta que Anchón acepta - </text:span></text:p>
      <text:p text:style-name="Text_20_body"><text:span text:style-name="Strong_20_Emphasis">REINA</text:span>.- Y un saco de oro ja ja ja ja</text:p>
      <text:p text:style-name="Text_20_body"><text:span text:style-name="Strong_20_Emphasis">PRINCESA</text:span>.- Papá, mamá <text:span text:style-name="Emphasis">(Enojada)</text:span></text:p>
      <text:p text:style-name="Text_20_body"><text:span text:style-name="Strong_20_Emphasis">REINA</text:span>.- Hija, pareces una charanga de música, todo el día con el mamá, papá, mamá, papá…</text:p>
      <text:p text:style-name="Text_20_body"><text:span text:style-name="Emphasis">- Todos se ponen a hacer una conga cantando Papa-papa-mamá…, excepto el rey -</text:span></text:p>
      <text:p text:style-name="Text_20_body"><text:span text:style-name="Strong_20_Emphasis">REY</text:span>.- <text:span text:style-name="Emphasis">(Enojado)</text:span> ¡SILENCIOOOO! <text:span text:style-name="Emphasis">(Todos se paran y vuelven a las posiciones de antes)</text:span> Pues no se hable más. Ah, y darle recuerdos al diablo cuando lo veáis. Vámonos todos.</text:p>
      <text:p text:style-name="Text_20_body"><text:span text:style-name="Strong_20_Emphasis">SOLDADOS</text:span>.- Si majestad <text:span text:style-name="Emphasis">(Haciendo un saludo militar)</text:span></text:p>
      <text:p text:style-name="Text_20_body"><text:span text:style-name="Emphasis">- Todos se marchan. Juan y Anchón, se quedan perplejos sin saber que hacer -</text:span></text:p>
      <text:p text:style-name="Text_20_body"><text:span text:style-name="Strong_20_Emphasis">JUAN</text:span>.- <text:span text:style-name="Emphasis">(Suspirando)</text:span> Y ahora a la casa del diablo… ¡ay ay ay!</text:p>
      <text:p text:style-name="Text_20_body"><text:span text:style-name="Strong_20_Emphasis">ANCHÓN</text:span>.- <text:span text:style-name="Emphasis">(Suspirando también)</text:span> ¡Menudo día, menudo día!</text:p>
      <text:p text:style-name="Text_20_body"><text:span text:style-name="Emphasis">- Se marchan sin decir nada. A continuación entran los presentadores -</text:span></text:p>
      <text:h text:style-name="Heading_20_2" text:outline-level="2"><text:bookmark-start text:name="__RefHeading___escena_ii_4"/><text:bookmark-start text:name="escena_ii"/>Escena II<text:bookmark-end text:name="__RefHeading___escena_ii_4"/><text:bookmark-end text:name="escena_ii"/></text:h>
      <text:p text:style-name="Text_20_body"><text:span text:style-name="Strong_20_Emphasis">PRESENTADOR 1</text:span>.- Nuestros amigos Juan y Anchón caminaron durante varios días.</text:p>
      <text:p text:style-name="Text_20_body"><text:span text:style-name="Emphasis">- Juan y Anchón salen y representan lo que dicen los presentadores -</text:span></text:p>
      <text:p text:style-name="Text_20_body"><text:span text:style-name="Strong_20_Emphasis">PRESENTADOR 2</text:span>.- Tuvieron que soportar fuertes vientos.</text:p>
      <text:p text:style-name="Text_20_body"><text:span text:style-name="Strong_20_Emphasis">PRESENTADOR 1</text:span>.- Descender peligrosos acantilados..</text:p>
      <text:p text:style-name="Text_20_body"><text:span text:style-name="Strong_20_Emphasis">PRESENTADOR 2</text:span>.- Correr porque les perseguían fieros animales…</text:p>
      <text:p text:style-name="Text_20_body"><text:span text:style-name="Strong_20_Emphasis">PRESENTADOR 1</text:span>.- Subir enormes montañas y cuando la niebla comenzó a ser mas densa..</text:p>
      <text:p text:style-name="Text_20_body"><text:span text:style-name="Strong_20_Emphasis">PRESENTADOR 2</text:span>.- Se percataron de que ya estaban en la entrada del infierno.</text:p>
      <text:p text:style-name="Text_20_body"><text:span text:style-name="Emphasis">- Suena lo mismo que los otros infiernos, pero ahora mas exagerado. Aquí es cuando los árboles se dan la vuelta y se convierten en los esbirros del diablo. Por un lado salen los GUARDIANES -</text:span></text:p>
      <text:p text:style-name="Text_20_body"><text:span text:style-name="Strong_20_Emphasis">ÁRBOLES</text:span>.- AAAAHHHHHHH, NOOOOOOOOOOO, el infierno no ahhhhhhhh, noooooooo.</text:p>
      <text:p text:style-name="Text_20_body"><text:span text:style-name="Strong_20_Emphasis">ÁRBOL 1</text:span>.- !El infierno no, el infierno no ahhhhhhhhhhhhhh!</text:p>
      <text:p text:style-name="Text_20_body"><text:span text:style-name="Strong_20_Emphasis">ÁRBOL 2</text:span>.- !Es horrible, horrible ahhhhhhhhhhhh!</text:p>
      <text:p text:style-name="Text_20_body"><text:span text:style-name="Strong_20_Emphasis">ÁRBOL 3</text:span>.- !El infierno no, el infierno no ahhhhhhhhhh!</text:p>
      <text:p text:style-name="Text_20_body"><text:span text:style-name="Strong_20_Emphasis">ÁRBOL 4</text:span>.- !Es horrible, horrible ahhhhhhhhhhhhh!</text:p>
      <text:p text:style-name="Text_20_body"><text:span text:style-name="Strong_20_Emphasis">GUARDIÁN 1</text:span>.- Dejaros de tanto hablar, de tanto hablar.</text:p>
      <text:p text:style-name="Text_20_body"><text:span text:style-name="Strong_20_Emphasis">GUARDIÁN 2</text:span>.- Y podríais ayudarnos con la barrera.</text:p>
      <text:p text:style-name="Text_20_body"><text:span text:style-name="Emphasis">- Los presentadores salen y vuelven a entrar con la barrera y los guardianes empujando -</text:span></text:p>
      <text:p text:style-name="Text_20_body"><text:span text:style-name="Strong_20_Emphasis">VALLA</text:span>.- Con cuidado, que soy muy delicada… ¡ay ay ay! despacio patanes…</text:p>
      <text:p text:style-name="Text_20_body"><text:span text:style-name="Strong_20_Emphasis">GUARDIÁN 1</text:span>.- ¡Callaos ya! <text:span text:style-name="Emphasis">(Riendo)</text:span> Es que nos obligan a llevárnosla a casa cuando terminemos el turno.</text:p>
      <text:p text:style-name="Text_20_body"><text:span text:style-name="Strong_20_Emphasis">GUARDIÁN 2</text:span>.- Para que no la robe nadie.</text:p>
      <text:p text:style-name="Text_20_body"><text:span text:style-name="Strong_20_Emphasis">PRESENTADOR 1</text:span>.- Juan y Anchón están a punto de llegar.</text:p>
      <text:p text:style-name="Text_20_body"><text:span text:style-name="Strong_20_Emphasis">PRESENTADOR 2</text:span>.- Asi que nos vamos <text:span text:style-name="Emphasis">(Salen corriendo)</text:span></text:p>
      <text:p text:style-name="Text_20_body"><text:span text:style-name="Strong_20_Emphasis">GUARDIANES</text:span>.- Y nosotros nos quedamos.</text:p>
      <text:p text:style-name="Text_20_body"><text:span text:style-name="Emphasis">- Los presentadores se marchan, y los guardianes se colocan en sus puestos de trabajo. Juan y Anchón entran y se dirigen a la valla -</text:span></text:p>
      <text:p text:style-name="Text_20_body"><text:span text:style-name="Strong_20_Emphasis">GUARDIÁN 1</text:span>.- ¡ALTOOOOO! No podéis entrar al país del diablo.</text:p>
      <text:p text:style-name="Text_20_body"><text:span text:style-name="Strong_20_Emphasis">GUARDIÁN 2</text:span>.- ¿No ven que la valla está cerrada?</text:p>
      <text:p text:style-name="Text_20_body"><text:span text:style-name="Strong_20_Emphasis">VALLA</text:span>.- Estoy cerrada, no podéis pasar, estoy cerrada, no podéis pasar <text:span text:style-name="Emphasis">(Repite como loca)</text:span></text:p>
      <text:p text:style-name="Text_20_body"><text:span text:style-name="Strong_20_Emphasis">JUAN</text:span>.- <text:span text:style-name="Emphasis">(Gritando por encima de la cantaleta de la valla)</text:span> Es que tenemos que pasar…</text:p>
      <text:p text:style-name="Text_20_body"><text:span text:style-name="Strong_20_Emphasis">ANCHÓN</text:span>.- <text:span text:style-name="Emphasis">(Gritando también)</text:span> ¡Qué cotorra! !qué cotorra! <text:span text:style-name="Emphasis">(Tapándose los oídos)</text:span></text:p>
      <text:p text:style-name="Text_20_body"><text:span text:style-name="Strong_20_Emphasis">GUARDIANES</text:span>.- ¡SILENCIOOOO! <text:span text:style-name="Emphasis">(Dirigiéndose a la valla)</text:span></text:p>
      <text:p text:style-name="Text_20_body"><text:span text:style-name="Strong_20_Emphasis">GUARDIÁN 1</text:span>.- ¡Que fastidio! <text:span text:style-name="Emphasis">(Reprimiendo a la valla)</text:span></text:p>
      <text:p text:style-name="Text_20_body"><text:span text:style-name="Strong_20_Emphasis">GUARDIÁN 2</text:span>.- <text:span text:style-name="Emphasis">(Dirigiéndose a Juan y Anchón)</text:span> No podemos dejaros pasar…</text:p>
      <text:p text:style-name="Text_20_body"><text:span text:style-name="Strong_20_Emphasis">ANCHÓN</text:span>.- ¿Y ahora que hacemos?</text:p>
      <text:p text:style-name="Text_20_body"><text:span text:style-name="Strong_20_Emphasis">JUAN</text:span>.- ¿Qué le parece si nosotros pasamos y vosotros no miráis?</text:p>
      <text:p text:style-name="Text_20_body"><text:span text:style-name="Strong_20_Emphasis">VALLA</text:span>.- <text:span text:style-name="Emphasis">(Muy alporizada)</text:span> Estoy cerrada, no podéis pasar, estoy cerrada, no podéis pasar <text:span text:style-name="Emphasis">(Todos se tapan los oídos)</text:span></text:p>
      <text:p text:style-name="Text_20_body"><text:span text:style-name="Strong_20_Emphasis">GUARDIANES</text:span>.- Nos lo pensaremos… CALLA COTORRAAA</text:p>
      <text:p text:style-name="Text_20_body"><text:span text:style-name="Strong_20_Emphasis">VALLA</text:span>.- Estoy cerrada no podéis pasar, estoy cerrada no podéis pasar…..</text:p>
      <text:p text:style-name="Text_20_body"><text:span text:style-name="Strong_20_Emphasis">GUARDIÁN 1</text:span>.- ¡Ya está! <text:span text:style-name="Emphasis">(Dirigiéndose a la valla)</text:span> lo hemos pensado y podéis pasar…</text:p>
      <text:p text:style-name="Text_20_body"><text:span text:style-name="Strong_20_Emphasis">GUARDIÁN 2</text:span>.- <text:span text:style-name="Emphasis">(Interrumpiéndoles el paso)</text:span> pero si resolvéis un problema: Nos tenéis que decir porque la fuente de nuestro pueblo, de la que salía vino…</text:p>
      <text:p text:style-name="Text_20_body"><text:span text:style-name="Strong_20_Emphasis">GUARDIÁN 1</text:span>.- Ahora no echa ni agua.</text:p>
      <text:p text:style-name="Text_20_body"><text:span text:style-name="Strong_20_Emphasis">JUAN</text:span>.- <text:span text:style-name="Emphasis">(Se queda pensando con Anchón)</text:span> Cuando regresemos de nuestro viaje os lo diremos.</text:p>
      <text:p text:style-name="Text_20_body"><text:span text:style-name="Strong_20_Emphasis">ANCHÓN</text:span>.- Exacto, a la vuelta…</text:p>
      <text:p text:style-name="Text_20_body"><text:span text:style-name="Strong_20_Emphasis">GUARDIÁN 1</text:span>.- De acuerdo… <text:span text:style-name="Emphasis">(Juan y Anchón se dirigen a la puerta, pero los detienen)</text:span></text:p>
      <text:p text:style-name="Text_20_body"><text:span text:style-name="Strong_20_Emphasis">GUARDIÁN 2</text:span>.- Pero esperar a que miremos hacia otro lado <text:span text:style-name="Emphasis">(Se dan la vuelta)</text:span></text:p>
      <text:p text:style-name="Text_20_body"><text:span text:style-name="Strong_20_Emphasis">GUARDIÁN 1</text:span>.- Pasad antes de que os veamos <text:span text:style-name="Emphasis">(Haciéndoles gestos para que entren)</text:span></text:p>
      <text:p text:style-name="Text_20_body"><text:span text:style-name="Strong_20_Emphasis">VALLA</text:span>.- Esto no está bien, hay cuando se entere el jefe, esto no está bien, hay cuando se entere el jefe.</text:p>
      <text:p text:style-name="Text_20_body"><text:span text:style-name="Strong_20_Emphasis">GUARDIANES</text:span>.- <text:span text:style-name="Emphasis">(Cerrando la valla)</text:span> ¡Silencio charlatanas!</text:p>
      <text:p text:style-name="Text_20_body"><text:span text:style-name="Emphasis">- Los presentadores entran en escena para ayudar a los guardianes a recoger la valla -</text:span></text:p>
      <text:p text:style-name="Text_20_body"><text:span text:style-name="Strong_20_Emphasis">PRESENTADOR 1</text:span>.- ¡Venga rápido!</text:p>
      <text:p text:style-name="Text_20_body"><text:span text:style-name="Strong_20_Emphasis">PRESENTADOR 2</text:span>.- Que Juan y Anchón están a punto de llegar a la casa del diablo.</text:p>
      <text:p text:style-name="Text_20_body"><text:span text:style-name="Strong_20_Emphasis">GUARDIÁN 1</text:span>.- Es verdad.</text:p>
      <text:p text:style-name="Text_20_body"><text:span text:style-name="Strong_20_Emphasis">GUARDIÁN 2</text:span>.- !Hay que apurar!</text:p>
      <text:p text:style-name="Text_20_body"><text:span text:style-name="Emphasis">- Muy nerviosos recogen la valla muy rápido y se marchan todos de escena -</text:span></text:p>
      <text:h text:style-name="Heading_20_2" text:outline-level="2"><text:bookmark-start text:name="__RefHeading___escena_iii_5"/><text:bookmark-start text:name="escena_iii"/>Escena III<text:bookmark-end text:name="__RefHeading___escena_iii_5"/><text:bookmark-end text:name="escena_iii"/></text:h>
      <text:p text:style-name="Text_20_body"><text:span text:style-name="Strong_20_Emphasis">ESBIRRO 1</text:span>.- <text:span text:style-name="Emphasis">(Con sonrisa maléfica)</text:span> Ohhhhhhh pero quién tenemos aquí, unos extraviados acercaros, acercaros…</text:p>
      <text:p text:style-name="Text_20_body"><text:span text:style-name="Strong_20_Emphasis">ESBIRRO 2</text:span>.- <text:span text:style-name="Emphasis">(De igual forma)</text:span> No, son carne fresca….ummmmm venir conmigo, siiiiii venir.</text:p>
      <text:p text:style-name="Text_20_body"><text:span text:style-name="Strong_20_Emphasis">ESBIRRO 3</text:span>.- <text:span text:style-name="Emphasis">(Maléficamente)</text:span> No, venir conmigo, os puedo dar todo lo que queráis…</text:p>
      <text:p text:style-name="Text_20_body"><text:span text:style-name="Strong_20_Emphasis">ESBIRRO 4</text:span>.- <text:span text:style-name="Emphasis">(Maléficamente)</text:span> Estaros quietos, son míos, sólo míos, ummmmmmm…</text:p>
      <text:p text:style-name="Text_20_body"><text:span text:style-name="Strong_20_Emphasis">ESBIRROS</text:span>.- <text:span text:style-name="Emphasis">(Se alteran y comienzan a gritar)</text:span> ¡No! ¡ven conmigo! ¡ya! ¡muévete! ¡que vengas yaaaa! sois míos, sois míos…</text:p>
      <text:p text:style-name="Text_20_body"><text:span text:style-name="Emphasis">- Después de pelearse con los esbirros, Juan y Anchón se liberan y se meten en bambalinas -</text:span></text:p>
      <text:p text:style-name="Text_20_body"><text:span text:style-name="Emphasis">- Por el lado contrario aparecen las brujas empujando una mesa -</text:span></text:p>
      <text:p text:style-name="Text_20_body"><text:span text:style-name="Strong_20_Emphasis">BRUJA 1</text:span>.- ¡Estoy harta!</text:p>
      <text:p text:style-name="Text_20_body"><text:span text:style-name="Strong_20_Emphasis">BRUJA 2</text:span>.- ¡Más que harta!</text:p>
      <text:p text:style-name="Text_20_body"><text:span text:style-name="Strong_20_Emphasis">BRUJA 3</text:span>.- ¡Muy harta!</text:p>
      <text:p text:style-name="Text_20_body"><text:span text:style-name="Strong_20_Emphasis">BRUJA 1</text:span>.- Unas brujas como nosotras…</text:p>
      <text:p text:style-name="Text_20_body"><text:span text:style-name="Strong_20_Emphasis">BRUJA 2</text:span>.- De nuestra categoría…</text:p>
      <text:p text:style-name="Text_20_body"><text:span text:style-name="Strong_20_Emphasis">BRUJA 3</text:span>.- ¡Estamos así!</text:p>
      <text:p text:style-name="Text_20_body"><text:span text:style-name="Strong_20_Emphasis">BRUJA 1</text:span>.- Sirviendo a un demonio.</text:p>
      <text:p text:style-name="Text_20_body"><text:span text:style-name="Strong_20_Emphasis">BRUJA 2</text:span>.- Un demonio del tres al cuarto.</text:p>
      <text:p text:style-name="Text_20_body"><text:span text:style-name="Strong_20_Emphasis">BRUJA 3</text:span>.- Una… <text:span text:style-name="Emphasis">(Escupe al suelo)</text:span> de demonio.</text:p>
      <text:p text:style-name="Text_20_body"><text:span text:style-name="Strong_20_Emphasis">BRUJA 1</text:span>.- Nuestro talento desperdiciado…</text:p>
      <text:p text:style-name="Text_20_body"><text:span text:style-name="Strong_20_Emphasis">BRUJA 2</text:span>.- Por un horrible demonio…</text:p>
      <text:p text:style-name="Text_20_body"><text:span text:style-name="Strong_20_Emphasis">BRUJA 3</text:span>.- Que nos tiene esclavizadas…</text:p>
      <text:p text:style-name="Text_20_body"><text:span text:style-name="Emphasis">- Juan y Anchón entran al escenario y llaman a la puerta. Las brujas siguen a trabajar en la mesa -</text:span></text:p>
      <text:p text:style-name="Text_20_body"><text:span text:style-name="Strong_20_Emphasis">BRUJA 1</text:span>.- ¡Adelante narices de sapo!</text:p>
      <text:p text:style-name="Text_20_body"><text:span text:style-name="Strong_20_Emphasis">BRUJAS 2,3</text:span>.- ¡Que no somos porteras!</text:p>
      <text:p text:style-name="Text_20_body"><text:span text:style-name="Strong_20_Emphasis">ANCHÓN</text:span>.- Buenas se- ño- ri- tas <text:span text:style-name="Emphasis">(Con desprecio)</text:span></text:p>
      <text:p text:style-name="Text_20_body"><text:span text:style-name="Strong_20_Emphasis">JUAN</text:span>.- ¿Está el diablo?</text:p>
      <text:p text:style-name="Text_20_body"><text:span text:style-name="Strong_20_Emphasis">BRUJA 3</text:span>.- ¿Para que demonios lo buscáis?</text:p>
      <text:p text:style-name="Text_20_body"><text:span text:style-name="Strong_20_Emphasis">JUAN</text:span>.- Nada… para arrancarle tres pelillos… de nada</text:p>
      <text:p text:style-name="Text_20_body"><text:span text:style-name="Strong_20_Emphasis">BRUJAS</text:span>.- ¿De qué? ¿de plata?</text:p>
      <text:p text:style-name="Text_20_body"><text:span text:style-name="Strong_20_Emphasis">JUAN</text:span>.- No. no… de oro… de oro…</text:p>
      <text:p text:style-name="Text_20_body"><text:span text:style-name="Strong_20_Emphasis">ANCHÓN</text:span>.- <text:span text:style-name="Emphasis">(Interrumpiéndolo)</text:span> Y llevarnos un saco de oro también, de paso.</text:p>
      <text:p text:style-name="Text_20_body"><text:span text:style-name="Strong_20_Emphasis">BRUJA 1</text:span>.- ¿Y para qué demonios queréis los tres pelillos? <text:span text:style-name="Emphasis">(Intimidándoles)</text:span></text:p>
      <text:p text:style-name="Text_20_body"><text:span text:style-name="Strong_20_Emphasis">BRUJAS 2, 3</text:span>.- Con el saco de oro os sobra y os basta… <text:span text:style-name="Emphasis">(Intimidándoles y rodeándoles)</text:span></text:p>
      <text:p text:style-name="Text_20_body"><text:span text:style-name="Strong_20_Emphasis">ANCHÓN</text:span>.- Lo hacemos para que mi amigo se pueda casar <text:span text:style-name="Emphasis">(Con un poco de miedo)</text:span></text:p>
      <text:p text:style-name="Text_20_body"><text:span text:style-name="Strong_20_Emphasis">JUAN</text:span>.- Si, si, si, es cier-er-er- to-to-to <text:span text:style-name="Emphasis">(Asustado)</text:span></text:p>
      <text:p text:style-name="Text_20_body"><text:span text:style-name="Strong_20_Emphasis">BRUJA 1</text:span>.- Huuum… Es muy raro eso que decís…</text:p>
      <text:p text:style-name="Text_20_body"><text:span text:style-name="Strong_20_Emphasis">BRUJA 2</text:span>.- Si. Nunca escuché una petición tan rara…</text:p>
      <text:p text:style-name="Text_20_body"><text:span text:style-name="Strong_20_Emphasis">BRUJA 3</text:span>.- Otros le arrancarían los pelos para no casarse…</text:p>
      <text:p text:style-name="Text_20_body"><text:span text:style-name="Strong_20_Emphasis">BRUJA 1</text:span>.- Qué princesa tan afortunada <text:span text:style-name="Emphasis">(Como enamorada)</text:span></text:p>
      <text:p text:style-name="Text_20_body"><text:span text:style-name="Strong_20_Emphasis">BRUJAS 2, 3</text:span>.- Siiii, ahhhhhhh <text:span text:style-name="Emphasis">(Suspirando enamoradas)</text:span></text:p>
      <text:p text:style-name="Text_20_body"><text:span text:style-name="Strong_20_Emphasis">JUAN</text:span>.- ¿Y ustedes… cómo saben que amo a una princesa?</text:p>
      <text:p text:style-name="Text_20_body"><text:span text:style-name="Strong_20_Emphasis">BRUJA 1</text:span>.- ¿Estáis ciegos o que? <text:span text:style-name="Emphasis">(Ofendidas)</text:span></text:p>
      <text:p text:style-name="Text_20_body"><text:span text:style-name="Strong_20_Emphasis">BRUJA 2</text:span>.- ¡Qué somos brujas, chavalito!</text:p>
      <text:p text:style-name="Text_20_body"><text:span text:style-name="Strong_20_Emphasis">BRUJA 3</text:span>.- ¡Y de las mejores! <text:span text:style-name="Emphasis">(Muy chulitas)</text:span></text:p>
      <text:p text:style-name="Text_20_body"><text:span text:style-name="Emphasis">- Suenan unos truenos y música muy tétrica. Comienza a salir humo de bambalinas. Se escucha la voz del diablo desde fuera -</text:span></text:p>
      <text:p text:style-name="Text_20_body"><text:span text:style-name="Strong_20_Emphasis">DIABLO</text:span>.- <text:span text:style-name="Emphasis">(Voz en off)</text:span> ¡Bruja Tontaina!, ¡bruja Trosmaina!, ¡bruja Cagaina! <text:span text:style-name="Emphasis">(Muy fiero y enfadado)</text:span> ¿Dónde os metéis?</text:p>
      <text:p text:style-name="Text_20_body"><text:span text:style-name="Emphasis">- Todos en el escenario, se asustan y tratan de esconderse -</text:span></text:p>
      <text:p text:style-name="Text_20_body"><text:span text:style-name="Strong_20_Emphasis">BRUJAS 1,2,3</text:span>.- <text:span text:style-name="Emphasis">(Recomponiéndose del susto y enfadándose)</text:span> Os ayudaremos!!!!</text:p>
      <text:p text:style-name="Text_20_body"><text:span text:style-name="Strong_20_Emphasis">BRUJA 1</text:span>.- ¡Estamos muy hartas de este demonio!</text:p>
      <text:p text:style-name="Text_20_body"><text:span text:style-name="Strong_20_Emphasis">BRUJA 2</text:span>.- Esconderos debajo de la mesa.</text:p>
      <text:p text:style-name="Text_20_body"><text:span text:style-name="Strong_20_Emphasis">BRUJA 3</text:span>.- Y procurar no hacer ruido.</text:p>
      <text:p text:style-name="Text_20_body"><text:span text:style-name="Strong_20_Emphasis">ANCHÓN</text:span>.- <text:span text:style-name="Emphasis">(Mientras las brujas los van empujando)</text:span> Ya que estamos, porque no le preguntáis lo de la fuente ¿podéis preguntarle?</text:p>
      <text:p text:style-name="Text_20_body"><text:span text:style-name="Strong_20_Emphasis">JUAN</text:span>.- <text:span text:style-name="Emphasis">(Mientras le empujan a el también)</text:span> Es verdad ¿le podéis preguntar por qué la fuente de la plaza del pueblo, de la que antes emanaba vino, ya no echa ni agua?</text:p>
      <text:p text:style-name="Text_20_body"><text:span text:style-name="Strong_20_Emphasis">BRUJA 1</text:span>.- <text:span text:style-name="Emphasis">(Empujándolos para que se escondan debajo de la mesa)</text:span> Esa chorrada la sabemos nosotras.</text:p>
      <text:p text:style-name="Text_20_body"><text:span text:style-name="Strong_20_Emphasis">BRUJA 2</text:span>.- Ya os la contaremos luego…</text:p>
      <text:p text:style-name="Text_20_body"><text:span text:style-name="Strong_20_Emphasis">BRUJA 3</text:span>.- ¡Venga ahora esconderos!</text:p>
      <text:p text:style-name="Text_20_body"><text:span text:style-name="Emphasis">- Las brujas los esconden a empujones debajo de la mesa y siguen cocinando. Entra el diablo, saluda a sus esbirro y luego va hacia las brujas -</text:span></text:p>
      <text:p text:style-name="Text_20_body"><text:span text:style-name="Strong_20_Emphasis">DIABLO</text:span>.- ¡Vosotras! ¡Quiero mi masaje en la cabeza!. ¡Vengo endemoniado! <text:span text:style-name="Emphasis">(Muy enfadado)</text:span></text:p>
      <text:p text:style-name="Text_20_body"><text:span text:style-name="Strong_20_Emphasis">BRUJA 1</text:span>.- <text:span text:style-name="Emphasis">(Con mucho asco)</text:span> ¡Pon tu cabezón sobre la mesa!</text:p>
      <text:p text:style-name="Text_20_body"><text:span text:style-name="Strong_20_Emphasis">BRUJA 2</text:span>.- Y te daremos un masaje…</text:p>
      <text:p text:style-name="Text_20_body"><text:span text:style-name="Strong_20_Emphasis">BRUJA 3</text:span>.- Que te hará sentir como un angelito…</text:p>
      <text:p text:style-name="Text_20_body"><text:span text:style-name="Strong_20_Emphasis">DIABLO</text:span>.- ¡Pero caído ehhhh!</text:p>
      <text:p text:style-name="Text_20_body"><text:span text:style-name="Strong_20_Emphasis">BRUJA 1</text:span>.- <text:span text:style-name="Emphasis">(Poniendo la cabeza del diablo en la mesa)</text:span> Siiii, hijo, sii, caído…</text:p>
      <text:p text:style-name="Text_20_body"><text:span text:style-name="Strong_20_Emphasis">BRUJAS 2, 3</text:span>.- La vida es complicada.</text:p>
      <text:p text:style-name="Text_20_body"><text:span text:style-name="Emphasis">- Las brujas comienzan a darle el masaje, hasta que este comienza a roncar. En ese momento la BRUJA 3, le arranca tres pelos y los guarda en un bolsillo, mientras las otras dos siguen con el masaje -</text:span></text:p>
      <text:p text:style-name="Text_20_body"><text:span text:style-name="Strong_20_Emphasis">DIABLO</text:span>.- <text:span text:style-name="Emphasis">(Medio dormido)</text:span> ¡Ehhh vosotras, malditas brujas tened cuidado!</text:p>
      <text:p text:style-name="Text_20_body"><text:span text:style-name="Strong_20_Emphasis">BRUJA 1</text:span>.- <text:span text:style-name="Emphasis">(Masajeándolo)</text:span> ¡Venga a dormir y a roncar!.</text:p>
      <text:p text:style-name="Text_20_body"><text:span text:style-name="Strong_20_Emphasis">BRUJAS 2</text:span>.- <text:span text:style-name="Emphasis">(Masajeándolo también)</text:span> Que es lo único que sabes hacer bien…</text:p>
      <text:p text:style-name="Text_20_body"><text:span text:style-name="Strong_20_Emphasis">BRUJA 3</text:span>.- <text:span text:style-name="Emphasis">(Mientras el diablo ronca estrepitosamente)</text:span> ¡Jovenzuelos salir antes de que os coma!</text:p>
      <text:p text:style-name="Text_20_body"><text:span text:style-name="Strong_20_Emphasis">BRUJA 1</text:span>.- Aquí tenéis los tres pelos, <text:span text:style-name="Emphasis">(Se los entrega)</text:span></text:p>
      <text:p text:style-name="Text_20_body"><text:span text:style-name="Strong_20_Emphasis">JUAN</text:span>, <text:span text:style-name="Strong_20_Emphasis">ANCHÓN</text:span>.- Muchas gracias. Son ustedes muy amables.</text:p>
      <text:p text:style-name="Text_20_body"><text:span text:style-name="Strong_20_Emphasis">BRUJA 1</text:span>.- <text:span text:style-name="Emphasis">(Ofendida)</text:span> De eso nada.</text:p>
      <text:p text:style-name="Text_20_body"><text:span text:style-name="Strong_20_Emphasis">BRUJA 2</text:span>.- <text:span text:style-name="Emphasis">(Ofendida)</text:span> Somos brujas recordáis.</text:p>
      <text:p text:style-name="Text_20_body"><text:span text:style-name="Strong_20_Emphasis">BRUJA 3</text:span>.- <text:span text:style-name="Emphasis">(Ofendida)</text:span> Sólo os ayudamos para fastidiar a este.</text:p>
      <text:p text:style-name="Text_20_body"><text:span text:style-name="Strong_20_Emphasis">BRUJA 1</text:span>.- Aquí tenéis el saco de oro <text:span text:style-name="Emphasis">(Dándoselo)</text:span></text:p>
      <text:p text:style-name="Text_20_body"><text:span text:style-name="Strong_20_Emphasis">BRUJA 2</text:span>.- Y la respuesta a vuestra pregunta es sencilla. Debajo de la fuente habita un sapo…</text:p>
      <text:p text:style-name="Text_20_body"><text:span text:style-name="Strong_20_Emphasis">BRUJA 3</text:span>.- Que lo saquen de allí, luego alguna doncella cegata que le dé un beso y de la fuente volverá a manar vino.</text:p>
      <text:p text:style-name="Text_20_body"><text:span text:style-name="Strong_20_Emphasis">JUAN</text:span>.- Muchas gracias.</text:p>
      <text:p text:style-name="Text_20_body"><text:span text:style-name="Strong_20_Emphasis">ANCHÓN</text:span>.- Siii, muchas gracias.</text:p>
      <text:p text:style-name="Text_20_body"><text:span text:style-name="Strong_20_Emphasis">BRUJA 1,2,3</text:span>.- De nada.</text:p>
      <text:p text:style-name="Text_20_body"><text:span text:style-name="Strong_20_Emphasis">BRUJA 1</text:span>.- ¡Vamos, iros antes de que nos arrepintamos!</text:p>
      <text:p text:style-name="Text_20_body"><text:span text:style-name="Strong_20_Emphasis">BRUJA 2</text:span>.- Y os convirtamos en chocolate…</text:p>
      <text:p text:style-name="Text_20_body"><text:span text:style-name="Strong_20_Emphasis">BRUJA 3</text:span>.- Y os comamos cuando estemos deprimidas, ummmmm!!!!!!!</text:p>
      <text:p text:style-name="Text_20_body"><text:span text:style-name="Emphasis">Juan y Anchón se marchan muy deprisa, mientras los esbirros del diablo se alteran.</text:span></text:p>
      <text:p text:style-name="Text_20_body"><text:span text:style-name="Strong_20_Emphasis">ESBIRROS</text:span>.- <text:span text:style-name="Emphasis">(Gritando como si les hicieran daño)</text:span> Esto no está bien, es horrible, HORRIBLEEEEEEEEEEEEE</text:p>
      <text:p text:style-name="Text_20_body"><text:span text:style-name="Strong_20_Emphasis">ESBIRRO 1</text:span>.- <text:span text:style-name="Emphasis">(Muy enfadado)</text:span> Brujas malas, no sabéis lo que estáis haciendooooo.</text:p>
      <text:p text:style-name="Text_20_body"><text:span text:style-name="Strong_20_Emphasis">ESBIRRO 2</text:span>.- <text:span text:style-name="Emphasis">(Asustado)</text:span> ¡Hay cuando se entere el jefe…. Ay, ay, ayyyyyyy!</text:p>
      <text:p text:style-name="Text_20_body"><text:span text:style-name="Strong_20_Emphasis">ESBIRRO 3</text:span>.- <text:span text:style-name="Emphasis">(También estaba asustado)</text:span> ¡Nos va a castigar….oohhh noooo, nos va a castigar nooooooooo!</text:p>
      <text:p text:style-name="Text_20_body"><text:span text:style-name="Strong_20_Emphasis">ESBIRRO</text:span>.- <text:span text:style-name="Emphasis">(Muy asustado)</text:span> ¡Ohhhh noooooo, eso noooo, que miedo, que miedooooo!</text:p>
      <text:p text:style-name="Text_20_body"><text:span text:style-name="Strong_20_Emphasis">ESBIRROS</text:span>.- <text:span text:style-name="Emphasis">(Gritando)</text:span> Esto no está bien, es horrible, HORRRIBLEEEEEEEE!</text:p>
      <text:p text:style-name="Text_20_body"><text:span text:style-name="Strong_20_Emphasis">BRUJAS 1,2,3</text:span>.- ¡Callaos de una vez histéricos! <text:span text:style-name="Emphasis">(Cogen la mesa y se van, dejando al diablo durmiendo)</text:span></text:p>
      <text:p text:style-name="Text_20_body"><text:span text:style-name="Emphasis">- Entran los presentadores, interrumpiendo la salida de las brujas -</text:span></text:p>
      <text:p text:style-name="Text_20_body"><text:span text:style-name="Strong_20_Emphasis">PRESENTADOR 1</text:span>.- Ehhh, ehhhh, no podéis marcharos así…</text:p>
      <text:p text:style-name="Text_20_body"><text:span text:style-name="Strong_20_Emphasis">PRESENTADOR 2</text:span>.- ¡Tenéis que llevaros al diablo!</text:p>
      <text:p text:style-name="Text_20_body"><text:span text:style-name="Strong_20_Emphasis">BRUJA 1</text:span>.- <text:span text:style-name="Emphasis">(Riéndose escandalosamente)</text:span> Ja, ja, ja… Nosotras ni hablar jajajajajajajajaja</text:p>
      <text:p text:style-name="Text_20_body"><text:span text:style-name="Strong_20_Emphasis">BRUJA 2</text:span>, 3.- <text:span text:style-name="Emphasis">(Riéndose también escandalosamente)</text:span> Llevarlo vosotras jajajajajajajaja</text:p>
      <text:p text:style-name="Text_20_body"><text:span text:style-name="Emphasis">- Las brujas se marchan riéndose. Los presentadores con caras de susto se dirigen a los esbirros -</text:span></text:p>
      <text:p text:style-name="Text_20_body"><text:span text:style-name="Strong_20_Emphasis">PRESENTADOR 1</text:span>.- Llevároslo vosotros <text:span text:style-name="Emphasis">(Tartamudeando)</text:span></text:p>
      <text:p text:style-name="Text_20_body"><text:span text:style-name="Strong_20_Emphasis">ESBIRRO 2</text:span>.- Yo…yo..yo yo no no noooo quieeeerooooo! <text:span text:style-name="Emphasis">(Se da la vuelta y se convierte en árbol)</text:span></text:p>
      <text:p text:style-name="Text_20_body"><text:span text:style-name="Strong_20_Emphasis">ESBIRRO 4</text:span>.- Ay….ay ay yo no, que miedoooooooo! <text:span text:style-name="Emphasis">(Se da la vuelta y se convierte en árbol)</text:span></text:p>
      <text:p text:style-name="Text_20_body"><text:span text:style-name="Strong_20_Emphasis">ESBIRRO 1</text:span>.- Yo tampoco, ohhhhhhhh que me da miediiiitoooooooo! <text:span text:style-name="Emphasis">(Se da la vuelta y se convierte en árbol)</text:span></text:p>
      <text:p text:style-name="Text_20_body"><text:span text:style-name="Strong_20_Emphasis">ESBIRRO 3</text:span>.- Es que es muy malo ay ay ay muy malo <text:span text:style-name="Emphasis">(Se da al vuelta y se convierte en árbol)</text:span></text:p>
      <text:p text:style-name="Text_20_body"><text:span text:style-name="Strong_20_Emphasis">PRESENTADORES</text:span>.- Pero… pero pero <text:span text:style-name="Emphasis">(Nadie les contesta, así que con mucho miedo se llevan arrastras al diablo)</text:span></text:p>
      <text:h text:style-name="Heading_20_2" text:outline-level="2"><text:bookmark-start text:name="__RefHeading___epilogo_6"/><text:bookmark-start text:name="epilogo"/>Epílogo<text:bookmark-end text:name="__RefHeading___epilogo_6"/><text:bookmark-end text:name="epilogo"/></text:h>
      <text:p text:style-name="Text_20_body"><text:span text:style-name="Emphasis">- La escena vuelve a quedar como al principio. Salen los presentadores. Los personajes van representando lo que dicen los presentadores -</text:span></text:p>
      <text:p text:style-name="Text_20_body"><text:span text:style-name="Strong_20_Emphasis">PRESENTADOR 1</text:span>.- Juan y Anchón volvieron al palacio con los tres pelos y el saco de oro <text:span text:style-name="Emphasis">(Entra Juan y Anchón muy contentos con los tres pelos y el saco de oro)</text:span></text:p>
      <text:p text:style-name="Text_20_body"><text:span text:style-name="Strong_20_Emphasis">PRESENTADOR 2</text:span>.- Los reyes y la princesa los recibieron muy contentos. El rey permitió que la princesa y Juan se casen. Lo celebran con una gran fiesta…</text:p>
      <text:p text:style-name="Text_20_body"><text:span text:style-name="Emphasis">- Los reyes, la princesa, Juan y Anchón, junto con los soldados celebran una fiesta, bailando -</text:span></text:p>
      <text:p text:style-name="Text_20_body"><text:span text:style-name="Strong_20_Emphasis">PRESENTADOR 1</text:span>.- Vivieron felices y comieron per…</text:p>
      <text:p text:style-name="Text_20_body"><text:span text:style-name="Emphasis">- Entran corriendo y gritando, las brujas, la valla y los guardianes -</text:span></text:p>
      <text:p text:style-name="Text_20_body"><text:span text:style-name="Strong_20_Emphasis">TODOS</text:span>.- ¿Qué pasa? ¿Qué pasa?</text:p>
      <text:p text:style-name="Text_20_body"><text:span text:style-name="Emphasis">- Entra el diablo muy enfadado, gritando y haciendo grandes aspavientos -</text:span></text:p>
      <text:p text:style-name="Text_20_body"><text:span text:style-name="Strong_20_Emphasis">DIABLO</text:span>.- ¡VOSOTROS! !ME LO VAIS A PAGAR! ¿CREÍAIS QUE ME ENGAÑARIAIS? !ME LO VAIS A PAGAR! !ME LO VAIS A PAGAR!</text:p>
      <text:p text:style-name="Text_20_body"><text:span text:style-name="Emphasis">- El diablo se abalanza sobre todos que, queriendo escapar, se quedan petrificados -</text:span></text:p>
      <text:p text:style-name="Text_20_body"><draw:frame draw:style-name="mediacenter" draw:name="1" text:anchor-type="paragraph" draw:z-index="1" svg:width="3.889375cm" style:rel-width="100%" svg:height="2.301875cm" style:rel-height="scale"><draw:image xlink:href="Pictures/297cacd7678af4759751f07b0e5a80c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06</meta:creation-date>
    <dc:creator>Generated</dc:creator>
    <dc:date>2026-08-10T06::39:06</dc:date>
    <dc:language>en-US</dc:language>
    <meta:editing-cycles>1</meta:editing-cycles>
    <meta:editing-duration>PT0S</meta:editing-duration>
    <dc:title>doc:edu:lecturas:pelos</dc:title>
  </office:meta>
</office:document-meta>
</file>