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24d8c8016b3e7d4b21cc2f7c279f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ori:delincuente"/><text:bookmark-start text:name="__RefHeading___pasos_para_formar_un_hijo_delincuente_1"/><text:bookmark-start text:name="pasos_para_formar_un_hijo_delincuente"/>10 pasos para formar un hijo delincuente<text:bookmark-end text:name="__RefHeading___pasos_para_formar_un_hijo_delincuente_1"/><text:bookmark-end text:name="pasos_para_formar_un_hijo_delincuente"/></text:h>
      <text:p text:style-name="Text_20_body">
<draw:frame draw:style-name="media" draw:name="0" text:anchor-type="as-char" draw:z-index="0" svg:width="1.6933333333333cm" svg:height="1.6933333333333cm"><draw:image xlink:href="Pictures/2c24d8c8016b3e7d4b21cc2f7c279f9b.png" xlink:type="simple" xlink:show="embed" xlink:actuate="onLoad"/></draw:frame> <text:span text:style-name="Strong_20_Emphasis">Emilio Calatayud</text:span> es Juez de Menores de Granada, España, conocido por la imposición de sentencias curiosas, ejemplares y basadas en la educación más que en el mero castigo.</text:p>
      <text:list text:style-name="List_20_1" text:continue-numbering="false">
        <text:list-item>
          <text:p text:style-name="List_20_1_Content_First"> <text:a xlink:type="simple" xlink:href="http://www.granadablogs.com/juezcalatayud/" text:style-name="Internet_20_link" text:visited-style-name="Visited_20_Internet_20_Link">Su blog</text:a>.</text:p>
        </text:list-item>
        <text:list-item>
          <text:p text:style-name="List_20_1_Content"> <text:a xlink:type="simple" xlink:href="http://www.elmundo.es/magazine/2004/245/1086188096.html" text:style-name="Internet_20_link" text:visited-style-name="Visited_20_Internet_20_Link">Artículo en El Mundo.es</text:a>.</text:p>
        </text:list-item>
        <text:list-item>
          <text:p text:style-name="List_20_1_Content"> <text:a xlink:type="simple" xlink:href="http://www.eldiario.es/norte/euskadi/condena-dura-menor-delincuente-sacarse_0_285921693.html" text:style-name="Internet_20_link" text:visited-style-name="Visited_20_Internet_20_Link">Artículo de El Diario.es</text:a>.</text:p>
        </text:list-item>
        <text:list-item>
          <text:p text:style-name="List_20_1_Content_Last"> <text:a xlink:type="simple" xlink:href="http://www.elmundo.es/cultura/2016/08/22/57b72da246163fc8448b4658.html" text:style-name="Internet_20_link" text:visited-style-name="Visited_20_Internet_20_Link">Hay que violar la intimidad de nuestros hijos</text:a></text:p>
        </text:list-item>
      </text:list>
      <text:p text:style-name="Text_20_body">Decálogo propuesto por Emilio Calatayud:</text:p>
      <text:list text:style-name="Numbering_20_1" text:continue-numbering="false">
        <text:list-item>
          <text:p text:style-name="Numbering_20_1_Content_First"> Comience desde la infancia dando a su hijo todo lo que pida. Así crecerá convencido de que el mundo entero le pertenece.</text:p>
        </text:list-item>
        <text:list-item>
          <text:p text:style-name="Numbering_20_1_Content"> No se preocupe por su educación ética o espiritual. Espere a que alcance la mayoría de edad para que pueda decidir libremente.</text:p>
        </text:list-item>
        <text:list-item>
          <text:p text:style-name="Numbering_20_1_Content"> Cuando diga palabrotas, festéjeselas. Esto lo animará a hacer cosas más graciosas.</text:p>
        </text:list-item>
        <text:list-item>
          <text:p text:style-name="Numbering_20_1_Content"> No le regañe ni le diga que está mal algo de lo que hace. Podría crearle complejos de culpabilidad.</text:p>
        </text:list-item>
        <text:list-item>
          <text:p text:style-name="Numbering_20_1_Content"> Recoja todo lo que él deja tirado: libros, zapatos, ropa, juguetes. Así se acostumbrará a cargar la responsabilidad sobre los demás.</text:p>
        </text:list-item>
        <text:list-item>
          <text:p text:style-name="Numbering_20_1_Content"> Déjele leer todo lo que caiga en sus manos. Cuide de que sus platos, cubiertos y vasos estén esterilizados, pero no de que su mente se llene de basura.</text:p>
        </text:list-item>
        <text:list-item>
          <text:p text:style-name="Numbering_20_1_Content"> Riña a menudo con su cónyuge en presencia del niño, así a él no le dolerá demasiado el día en que la familia, quizá por su propia conducta, quede destrozada para siempre.</text:p>
        </text:list-item>
        <text:list-item>
          <text:p text:style-name="Numbering_20_1_Content"> Dele todo el dinero que quiera gastar. No vaya a sospechar que para disponer del mismo es necesario trabajar.</text:p>
        </text:list-item>
        <text:list-item>
          <text:p text:style-name="Numbering_20_1_Content"> Satisfaga todos sus deseos, apetitos, comodidades y placeres. El sacrificio y la austeridad podrían producirle frustraciones.</text:p>
        </text:list-item>
        <text:list-item>
          <text:p text:style-name="Numbering_20_1_Content_Last"> Póngase de su parte en cualquier conflicto que tenga con sus profesores y vecinos. Piense que todos ellos tienen prejuicios contra su hijo y que de verdad quieren fastidiarl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9:39</meta:creation-date>
    <dc:creator>Generated</dc:creator>
    <dc:date>2026-08-10T07::29:39</dc:date>
    <dc:language>en-US</dc:language>
    <meta:editing-cycles>1</meta:editing-cycles>
    <meta:editing-duration>PT0S</meta:editing-duration>
    <dc:title>doc:edu:ori:delincuente</dc:title>
  </office:meta>
</office:document-meta>
</file>