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cam:olympus_c5060:inicio"/><text:bookmark-start text:name="__RefHeading___camaras_olympus_camedia_c-5060_wide_zoom_1"/><text:bookmark-start text:name="camaras_olympus_camedia_c-5060_wide_zoom"/>[Cámaras] Olympus CAMEDIA C-5060 Wide Zoom<text:bookmark-end text:name="__RefHeading___camaras_olympus_camedia_c-5060_wide_zoom_1"/><text:bookmark-end text:name="camaras_olympus_camedia_c-5060_wide_zoom"/></text:h>
      <text:p text:style-name="Text_20_body"><draw:frame draw:style-name="mediacenter" draw:name="0" text:anchor-type="paragraph" draw:z-index="0" svg:width="" svg:rel-width="100%" svg:height="0cm"><draw:image xlink:href="/var/services/web/dokuwiki/data/media/doc/foto/cam_olympus_c5060/c5060-fr-t.jpg" xlink:type="simple" xlink:show="embed" xlink:actuate="onLoad"/></draw:frame>
<draw:frame draw:style-name="mediacenter" draw:name="1" text:anchor-type="paragraph" draw:z-index="1" svg:width="" svg:rel-width="100%" svg:height="0cm"><draw:image xlink:href="/var/services/web/dokuwiki/data/media/doc/foto/cam_olympus_c5060/c5060-controls.jpg" xlink:type="simple" xlink:show="embed" xlink:actuate="onLoad"/></draw:frame>
</text:p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list text:style-name="Numbering_20_1" text:continue-numbering="false">
        <text:list-item>
          <text:p text:style-name="Numbering_20_1_Content_First"> Páginas web</text:p>
          <text:list text:style-name="Numbering_20_1">
            <text:list-item>
              <text:p text:style-name="Numbering_20_1_Content"> <text:a xlink:type="simple" xlink:href="https://mikeeckman.com/wrotniak/photo/c/index.html" text:style-name="Internet_20_link" text:visited-style-name="Visited_20_Internet_20_Link">C-5050Z, C-5060WZ and C-7070WZ, The last great compact cameras from Olympus</text:a></text:p>
            </text:list-item>
            <text:list-item>
              <text:p text:style-name="Numbering_20_1_Content"> <text:a xlink:type="simple" xlink:href="https://mikeeckman.com/wrotniak/photo/c/c5060-compar.html" text:style-name="Internet_20_link" text:visited-style-name="Visited_20_Internet_20_Link">Olympus C-5060WZ digital camera - How does it compare with the original '5050?</text:a></text:p>
            </text:list-item>
            <text:list-item>
              <text:p text:style-name="Numbering_20_1_Content"> <text:a xlink:type="simple" xlink:href="https://mikeeckman.com/wrotniak/photo/c/c5060-rev.html" text:style-name="Internet_20_link" text:visited-style-name="Visited_20_Internet_20_Link">Olympus Camedia C-5060WZ, A Technical Review (with notes on the C-7070WZ)</text:a></text:p>
            </text:list-item>
          </text:list>
        </text:list-item>
        <text:list-item>
          <text:p text:style-name="Numbering_20_1_Content"> Vídeos</text:p>
          <text:list text:style-name="Numbering_20_1">
            <text:list-item>
              <text:p text:style-name="Numbering_20_1_Content_Last"> <text:a xlink:type="simple" xlink:href="https://www.43rumors.com/something-different-olympus-camedia-c-5060-review/" text:style-name="Internet_20_link" text:visited-style-name="Visited_20_Internet_20_Link">Something different: Olympus Camedia C-5060 review</text:a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42:55</meta:creation-date>
    <dc:creator>Generated</dc:creator>
    <dc:date>2026-08-10T18::42:55</dc:date>
    <dc:language>en-US</dc:language>
    <meta:editing-cycles>1</meta:editing-cycles>
    <meta:editing-duration>PT0S</meta:editing-duration>
    <dc:title>doc:foto:cam:olympus_c5060:inicio</dc:title>
  </office:meta>
</office:document-meta>
</file>