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9a56adc0a2c0151c7849930ebbf224.jpg"/>
  <manifest:file-entry manifest:media-type="image/png" manifest:full-path="Pictures/14ba4999639b09a69c473846e4c64196.png"/>
  <manifest:file-entry manifest:media-type="image/png" manifest:full-path="Pictures/52f11e0aeb63f5499c06b42a997ee0d9.png"/>
  <manifest:file-entry manifest:media-type="image/png" manifest:full-path="Pictures/8d140e39a3dc550a2bebf1e243270422.png"/>
  <manifest:file-entry manifest:media-type="image/png" manifest:full-path="Pictures/6249f68c95f3fc04fc74cd37c404e0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uz:flash_tt350f:inicio"/><text:bookmark-start text:name="__RefHeading___luzflash_godox_tt350-f_1"/><text:bookmark-start text:name="luzflash_godox_tt350-f"/>Luz: Flash Godox TT350-F<text:bookmark-end text:name="__RefHeading___luzflash_godox_tt350-f_1"/><text:bookmark-end text:name="luzflash_godox_tt350-f"/></text:h>
      <text:p text:style-name="Text_20_body"><draw:frame draw:style-name="mediacenter" draw:name="0" text:anchor-type="paragraph" draw:z-index="0" svg:width="14.102291666667cm" svg:height="6.6145833333333cm"><draw:image xlink:href="Pictures/759a56adc0a2c0151c7849930ebbf224.jpg" xlink:type="simple" xlink:show="embed" xlink:actuate="onLoad"/></draw:frame></text:p>
      <text:h text:style-name="Heading_20_2" text:outline-level="2"><text:bookmark-start text:name="__RefHeading___especificaciones_2"/><text:bookmark-start text:name="especificaciones"/>Especificaciones<text:bookmark-end text:name="__RefHeading___especificaciones_2"/><text:bookmark-end text:name="especificaciones"/></text:h>
      <text:list text:style-name="List_20_1" text:continue-numbering="false">
        <text:list-item>
          <text:p text:style-name="List_20_1_Content_First"> Número guia 36 a ISO 100.</text:p>
        </text:list-item>
        <text:list-item>
          <text:p text:style-name="List_20_1_Content"> Modos disponibles: TTL, Manual y Multi estroboscópico.</text:p>
        </text:list-item>
        <text:list-item>
          <text:p text:style-name="List_20_1_Content"> Zoom desde 24 a 105 mm en modo Auto o Manual.</text:p>
        </text:list-item>
        <text:list-item>
          <text:p text:style-name="List_20_1_Content"> Cabezal inclinable de -7º a 90º y rotatorio de 0º a 270º.</text:p>
        </text:list-item>
        <text:list-item>
          <text:p text:style-name="List_20_1_Content"> Duración del destello del flash desde 1/350 a 1/20000 de segundo.</text:p>
        </text:list-item>
        <text:list-item>
          <text:p text:style-name="List_20_1_Content"> Función FEB +/- 3 en incrementos de 1/3.</text:p>
        </text:list-item>
        <text:list-item>
          <text:p text:style-name="List_20_1_Content"> Sincronización en 1ª, 2ª y alta velocidad HSS hasta 1/8000 de segundo.</text:p>
        </text:list-item>
        <text:list-item>
          <text:p text:style-name="List_20_1_Content"> En modo Multi puede realizar hasta 90 disparos a 99 Hz.</text:p>
        </text:list-item>
        <text:list-item>
          <text:p text:style-name="List_20_1_Content"> Función esclava: Maestro, Esclavo y Off Apagado.</text:p>
        </text:list-item>
        <text:list-item>
          <text:p text:style-name="List_20_1_Content"> Grupos disponibles de trabajo A, B, C.</text:p>
        </text:list-item>
        <text:list-item>
          <text:p text:style-name="List_20_1_Content"> Transmisión señal radio de 2.4Ghz. Alcance 30 metros.</text:p>
        </text:list-item>
        <text:list-item>
          <text:p text:style-name="List_20_1_Content"> Canales operativos: 16 (1 a 16).</text:p>
        </text:list-item>
        <text:list-item>
          <text:p text:style-name="List_20_1_Content"> Ayuda al enfoque AF en el centro desde 0.6 a 4 metros. En la periferia de 0.6 a 2.5 metros.</text:p>
        </text:list-item>
        <text:list-item>
          <text:p text:style-name="List_20_1_Content"> Funcionamiento: 2x pilas AA (No incluidas).</text:p>
        </text:list-item>
        <text:list-item>
          <text:p text:style-name="List_20_1_Content"> Tiempo de reciclaje de 0.1 a 2.2 segundos con pilas <text:span text:style-name="Source_20_Text">Fujitsu AA</text:span> o <text:span text:style-name="Source_20_Text">Eneloop Pro AA</text:span>.</text:p>
        </text:list-item>
        <text:list-item>
          <text:p text:style-name="List_20_1_Content"> Número de flashes con pilas Fujitsu o Eneloop Pro: 210 disparos.</text:p>
        </text:list-item>
        <text:list-item>
          <text:p text:style-name="List_20_1_Content"> El flash TT350 Canon, Nikon, Sony, Olympus-Panasonic, Fuji se pueden sincronizar mediante la zapata, de forma wireless.</text:p>
        </text:list-item>
        <text:list-item>
          <text:p text:style-name="List_20_1_Content"> Dimensiones de 140 x 62 x 38 mm.</text:p>
        </text:list-item>
        <text:list-item>
          <text:p text:style-name="List_20_1_Content_Last"> Peso de 200 gramos (sin pilas)</text:p>
        </text:list-item>
      </text:list>
      <text:p text:style-name="Text_20_body"><text:line-break/></text:p>
      <text:h text:style-name="Heading_20_2" text:outline-level="2"><text:bookmark-start text:name="__RefHeading___modos_de_funcionamiento_3"/><text:bookmark-start text:name="modos_de_funcionamiento"/>Modos de funcionamiento<text:bookmark-end text:name="__RefHeading___modos_de_funcionamiento_3"/><text:bookmark-end text:name="modos_de_funcionamiento"/></text:h>
      <text:h text:style-name="Heading_20_3" text:outline-level="3"><text:bookmark-start text:name="__RefHeading___manual_4"/><text:bookmark-start text:name="manual"/>Manual<text:bookmark-end text:name="__RefHeading___manual_4"/><text:bookmark-end text:name="manual"/></text:h>
      <text:p text:style-name="Text_20_body"><draw:frame draw:style-name="mediacenter" draw:name="1" text:anchor-type="paragraph" draw:z-index="1" svg:width="13.864166666667cm" svg:height="4.4979166666667cm"><draw:image xlink:href="Pictures/14ba4999639b09a69c473846e4c64196.png" xlink:type="simple" xlink:show="embed" xlink:actuate="onLoad"/></draw:frame></text:p>
      <text:h text:style-name="Heading_20_3" text:outline-level="3"><text:bookmark-start text:name="__RefHeading___estroboscopio_5"/><text:bookmark-start text:name="estroboscopio"/>Estroboscopio<text:bookmark-end text:name="__RefHeading___estroboscopio_5"/><text:bookmark-end text:name="estroboscopio"/></text:h>
      <text:p text:style-name="Text_20_body"><draw:frame draw:style-name="mediacenter" draw:name="2" text:anchor-type="paragraph" draw:z-index="2" svg:width="13.890625cm" svg:height="4.524375cm"><draw:image xlink:href="Pictures/52f11e0aeb63f5499c06b42a997ee0d9.png" xlink:type="simple" xlink:show="embed" xlink:actuate="onLoad"/></draw:frame></text:p>
      <text:list text:style-name="List_20_1" text:continue-numbering="false">
        <text:list-item>
          <text:p text:style-name="LastListParagraph_List_20_1_Content_First"> Consultar <text:a xlink:type="simple" xlink:href="https://euloxio.myds.me/dokuwiki/doku.php/doc:foto:luz:estroboscopio:inicio" text:style-name="Internet_20_link" text:visited-style-name="Visited_20_Internet_20_Link">Flash estroboscópico</text:a></text:p>
        </text:list-item>
      </text:list>
      <text:p text:style-name="Text_20_body"><text:line-break/></text:p>
      <text:h text:style-name="Heading_20_3" text:outline-level="3"><text:bookmark-start text:name="__RefHeading___ttl_6"/><text:bookmark-start text:name="ttl"/>TTL<text:bookmark-end text:name="__RefHeading___ttl_6"/><text:bookmark-end text:name="ttl"/></text:h>
      <text:p text:style-name="Text_20_body"><draw:frame draw:style-name="mediacenter" draw:name="3" text:anchor-type="paragraph" draw:z-index="3" svg:width="13.917083333333cm" svg:height="6.4822916666667cm"><draw:image xlink:href="Pictures/8d140e39a3dc550a2bebf1e243270422.png" xlink:type="simple" xlink:show="embed" xlink:actuate="onLoad"/></draw:frame></text:p>
      <text:h text:style-name="Heading_20_3" text:outline-level="3"><text:bookmark-start text:name="__RefHeading___radio_7"/><text:bookmark-start text:name="radio"/>Radio<text:bookmark-end text:name="__RefHeading___radio_7"/><text:bookmark-end text:name="radio"/></text:h>
      <text:p text:style-name="Text_20_body"><draw:frame draw:style-name="mediacenter" draw:name="4" text:anchor-type="paragraph" draw:z-index="4" svg:width="13.784791666667cm" svg:height="10.768541666667cm"><draw:image xlink:href="Pictures/6249f68c95f3fc04fc74cd37c404e088.png" xlink:type="simple" xlink:show="embed" xlink:actuate="onLoad"/></draw:frame></text:p>
      <text:h text:style-name="Heading_20_2" text:outline-level="2"><text:bookmark-start text:name="__RefHeading___enlaces_8"/><text:bookmark-start text:name="enlaces"/>Enlaces<text:bookmark-end text:name="__RefHeading___enlaces_8"/><text:bookmark-end text:name="enlaces"/></text:h>
      <text:list text:style-name="Numbering_20_1" text:continue-numbering="false">
        <text:list-item>
          <text:p text:style-name="Numbering_20_1_Content_First"> Manual</text:p>
          <text:list text:style-name="Numbering_20_1">
            <text:list-item>
              <text:p text:style-name="Numbering_20_1_Content"> <text:a xlink:type="simple" xlink:href="https://euloxio.myds.me/dokuwiki/doku.php/doc:foto:luz:flash_tt350f:godox_tt350f_20171012.pdf" text:style-name="Internet_20_link" text:visited-style-name="Visited_20_Internet_20_Link">TT350F en inglés</text:a></text:p>
            </text:list-item>
            <text:list-item>
              <text:p text:style-name="Numbering_20_1_Content"> <text:a xlink:type="simple" xlink:href="https://euloxio.myds.me/dokuwiki/doku.php/doc:foto:luz:flash_tt350f:godox_tt350c_20190122_es.pdf" text:style-name="Internet_20_link" text:visited-style-name="Visited_20_Internet_20_Link">TT350C en español</text:a></text:p>
            </text:list-item>
          </text:list>
        </text:list-item>
        <text:list-item>
          <text:p text:style-name="Numbering_20_1_Content"> Fabricante</text:p>
          <text:list text:style-name="Numbering_20_1">
            <text:list-item>
              <text:p text:style-name="Numbering_20_1_Content"> <text:a xlink:type="simple" xlink:href="https://www.godox.com" text:style-name="Internet_20_link" text:visited-style-name="Visited_20_Internet_20_Link">Godox</text:a></text:p>
            </text:list-item>
            <text:list-item>
              <text:p text:style-name="Numbering_20_1_Content"> <text:a xlink:type="simple" xlink:href="https://www.godox.com/product-d/TT350.html" text:style-name="Internet_20_link" text:visited-style-name="Visited_20_Internet_20_Link">Mini Camera Flash TT350 C/N/S/F/O/P</text:a></text:p>
            </text:list-item>
          </text:list>
        </text:list-item>
        <text:list-item>
          <text:p text:style-name="Numbering_20_1_Content"> Recursos</text:p>
          <text:list text:style-name="Numbering_20_1">
            <text:list-item>
              <text:p text:style-name="Numbering_20_1_Content"> <text:a xlink:type="simple" xlink:href="https://euloxio.myds.me/dokuwiki/doku.php/doc:foto:luz:flash_tt350f:godox_firmware_update_software_g2.rar" text:style-name="Internet_20_link" text:visited-style-name="Visited_20_Internet_20_Link">Software para instalar el firmware Godox G2. V0.1 (2017/06/12)</text:a></text:p>
            </text:list-item>
            <text:list-item>
              <text:p text:style-name="Numbering_20_1_Content"> <text:a xlink:type="simple" xlink:href="https://euloxio.myds.me/dokuwiki/doku.php/doc:foto:luz:flash_tt350f:godox_tt350f_v1.1.rar" text:style-name="Internet_20_link" text:visited-style-name="Visited_20_Internet_20_Link">Firmware G2 para el flash TT350-F. V1.1 (2017/10/19)</text:a> → Versión original de compra.</text:p>
            </text:list-item>
            <text:list-item>
              <text:p text:style-name="Numbering_20_1_Content"> <text:a xlink:type="simple" xlink:href="https://euloxio.myds.me/dokuwiki/doku.php/doc:foto:luz:flash_tt350f:godox_tt350f_v1.2.rar" text:style-name="Internet_20_link" text:visited-style-name="Visited_20_Internet_20_Link">Firmware G2 para el flash TT350-F. V1.2 (2018/08/15)</text:a></text:p>
            </text:list-item>
          </text:list>
        </text:list-item>
        <text:list-item>
          <text:p text:style-name="Numbering_20_1_Content"> Artículos páginas web</text:p>
          <text:list text:style-name="Numbering_20_1">
            <text:list-item>
              <text:p text:style-name="Numbering_20_1_Content_Last"> <text:a xlink:type="simple" xlink:href="http://fujistas.com/toma-de-contacto-con-el-flash-godox-tt350f-por-carlos-castillo/" text:style-name="Internet_20_link" text:visited-style-name="Visited_20_Internet_20_Link">Toma de contacto con el flash Godox TT350F, por Carlos Castillo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49:08</meta:creation-date>
    <dc:creator>Generated</dc:creator>
    <dc:date>2026-08-11T11::49:08</dc:date>
    <dc:language>en-US</dc:language>
    <meta:editing-cycles>1</meta:editing-cycles>
    <meta:editing-duration>PT0S</meta:editing-duration>
    <dc:title>doc:foto:luz:flash_tt350f:inicio</dc:title>
  </office:meta>
</office:document-meta>
</file>