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foto:shoot:syk_3:inicio"/><text:bookmark-start text:name="__RefHeading___disparador_optico_esclavo_syk-3_para_flash_1"/><text:bookmark-start text:name="disparador_optico_esclavo_syk-3_para_flash"/>[Disparador] Óptico esclavo SYK-3 para flash<text:bookmark-end text:name="__RefHeading___disparador_optico_esclavo_syk-3_para_flash_1"/><text:bookmark-end text:name="disparador_optico_esclavo_syk-3_para_flash"/></text:h>
      <text:p text:style-name="Text_20_body"><draw:frame draw:style-name="mediacenter" draw:name="0" text:anchor-type="paragraph" draw:z-index="0" svg:width="" svg:rel-width="100%" svg:height="0cm"><draw:image xlink:href="/var/services/web/dokuwiki/data/media/doc/foto/shoot/shoot_syk_3/flash_remoto_syk_3_a.jpg" xlink:type="simple" xlink:show="embed" xlink:actuate="onLoad"/></draw:frame>
<draw:frame draw:style-name="mediacenter" draw:name="1" text:anchor-type="paragraph" draw:z-index="1" svg:width="" svg:rel-width="100%" svg:height="0cm"><draw:image xlink:href="/var/services/web/dokuwiki/data/media/doc/foto/shoot/shoot_syk_3/flash_remoto_syk_3_b.jpg" xlink:type="simple" xlink:show="embed" xlink:actuate="onLoad"/></draw:frame>
<draw:frame draw:style-name="mediacenter" draw:name="2" text:anchor-type="paragraph" draw:z-index="2" svg:width="" svg:rel-width="100%" svg:height="0cm"><draw:image xlink:href="/var/services/web/dokuwiki/data/media/doc/foto/shoot/shoot_syk_3/flash_remoto_syk_3_c.jpg" xlink:type="simple" xlink:show="embed" xlink:actuate="onLoad"/></draw:frame>
</text:p>
      <text:h text:style-name="Heading_20_2" text:outline-level="2"><text:bookmark-start text:name="__RefHeading___datos_fabricante_seagull_2"/><text:bookmark-start text:name="datos_fabricante_seagull"/>Datos fabricante Seagull<text:bookmark-end text:name="__RefHeading___datos_fabricante_seagull_2"/><text:bookmark-end text:name="datos_fabricante_seagull"/></text:h>
      <text:list text:style-name="List_20_1" text:continue-numbering="false">
        <text:list-item>
          <text:p text:style-name="List_20_1_Content_First"> Disparador remoto de flash sin cables, para trabajar en modo esclavo. Adecuado para todos los flash que usen zapata universal.</text:p>
        </text:list-item>
        <text:list-item>
          <text:p text:style-name="List_20_1_Content"> <text:span text:style-name="Strong_20_Emphasis">Peso</text:span>: 20 g. / <text:span text:style-name="Strong_20_Emphasis">Tamaño</text:span>: 2.8cm x 2.7cm x 2.5cm. / <text:span text:style-name="Strong_20_Emphasis">Energía</text:span>: Funciona sin baterías / <text:span text:style-name="Strong_20_Emphasis">Precio</text:span>: <text:a xlink:type="simple" xlink:href="https://www.amazon.es/gp/product/B00QLQYBNY/ref=oh_aui_detailpage_o06_s00?ie=UTF8&amp;psc=1" text:style-name="Internet_20_link" text:visited-style-name="Visited_20_Internet_20_Link">Sobre unos 5 euros en 2017</text:a>, aunque hay <text:a xlink:type="simple" xlink:href="https://www.amazon.es/DynaSun-PSS04-Disparador-esclavo-conector/dp/B002G1N8DC/ref=pd_cp_421_2?_encoding=UTF8&amp;psc=1&amp;refRID=26N5366BVM6KYY8H1FKY" text:style-name="Internet_20_link" text:visited-style-name="Visited_20_Internet_20_Link">otras versiones</text:a> que disponen de un conector de disparo lateral para disparar el flash a través del cable.</text:p>
        </text:list-item>
        <text:list-item>
          <text:p text:style-name="List_20_1_Content"> Dispone en un extremo de una zapata universal de flash y en el lado opuesto un orificio para atornillar la rosca de trípode.</text:p>
        </text:list-item>
        <text:list-item>
          <text:p text:style-name="List_20_1_Content"> Dispone en el frente de una célula sensible que hace disparar el flash.</text:p>
        </text:list-item>
        <text:list-item>
          <text:p text:style-name="List_20_1_Content"> Distancia del control remoto: L = número de guía del flash maestro / 2</text:p>
        </text:list-item>
        <text:list-item>
          <text:p text:style-name="List_20_1_Content_Last"> La fórmula anterior será válida cuando flash y disparador estén a la misma altura y frente a frente: La antorcha del flash y la célula sensible del disparador remoto.</text:p>
        </text:list-item>
      </text:list>
      <text:h text:style-name="Heading_20_2" text:outline-level="2"><text:bookmark-start text:name="__RefHeading___mis_apreciaciones_3"/><text:bookmark-start text:name="mis_apreciaciones"/>Mis apreciaciones<text:bookmark-end text:name="__RefHeading___mis_apreciaciones_3"/><text:bookmark-end text:name="mis_apreciaciones"/></text:h>
      <text:list text:style-name="List_20_1" text:continue-numbering="false">
        <text:list-item>
          <text:p text:style-name="List_20_1_Content_First"> <text:span text:style-name="Strong_20_Emphasis">Se dispara al primer destello</text:span>.</text:p>
        </text:list-item>
        <text:list-item>
          <text:p text:style-name="List_20_1_Content"> <text:span text:style-name="Strong_20_Emphasis">No puede usarse en flashes TTL</text:span>, que efectúan dos destellos: Uno de medición y el otro de exposición final. En ellos veremos el flash esclavo ya apagado, pues ya se habrá disparado con el primer destello.</text:p>
        </text:list-item>
        <text:list-item>
          <text:p text:style-name="List_20_1_Content"> Será necesario entonces <text:span text:style-name="Strong_20_Emphasis">configurar el disparo del maestro en un único destello</text:span>: Opción <text:span text:style-name="Source_20_Text">mando</text:span> en el flash de la <text:a xlink:type="simple" xlink:href="https://euloxio.myds.me/dokuwiki/doku.php/doc:foto:cam:fuji_xe1:inicio" text:style-name="Internet_20_link" text:visited-style-name="Visited_20_Internet_20_Link">Fujifilm X-E1</text:a>.</text:p>
        </text:list-item>
        <text:list-item>
          <text:p text:style-name="List_20_1_Content"> Para que recoja la orden de disparo sin problemas, es recomendable que la célula esté orientada hacia la fuente de control maestro.</text:p>
          <text:list text:style-name="List_20_1">
            <text:list-item>
              <text:p text:style-name="List_20_1_Content"> Esto usando flashes con cabezal orientable en horizontal no supone ningún problema: Se orienta la célula hacia la fuente maestra y la antorcha del flash en el ángulo que nos interese para la toma.</text:p>
            </text:list-item>
            <text:list-item>
              <text:p text:style-name="List_20_1_Content"> Con los flashes no orientables en horizontal es otra historia: Habrá que acercar lo más posible la fuente maestra. Sino, habrá que ir al modelo que dispara también por cable o utilizar un cable extensible de zapata a flash, que nos permita separar el flash y por tanto orientarlo independientemente de la orientación de la célula.</text:p>
            </text:list-item>
          </text:list>
        </text:list-item>
        <text:list-item>
          <text:p text:style-name="List_20_1_Content"> <text:span text:style-name="Strong_20_Emphasis">Velocidad de sincronización comprobada</text:span>: La máxima que he podido comprobar, dadas las características de la cámara, es de <text:span text:style-name="Strong_20_Emphasis">1/250</text:span> y funciona perfectamente con ella.</text:p>
        </text:list-item>
        <text:list-item>
          <text:p text:style-name="List_20_1_Content"> <text:span text:style-name="Strong_20_Emphasis">Conclusiones</text:span></text:p>
          <text:list text:style-name="List_20_1">
            <text:list-item>
              <text:p text:style-name="List_20_1_Content"> Para <text:span text:style-name="Strong_20_Emphasis">disparos manuales</text:span> va bien.</text:p>
            </text:list-item>
            <text:list-item>
              <text:p text:style-name="List_20_1_Content"> Un poco justa la sensibilidad, alcance corto.</text:p>
            </text:list-item>
            <text:list-item>
              <text:p text:style-name="List_20_1_Content"> Si queremos sincronizaciones más complejas, TTL, 2ª cotinilla, etc, habrá que rascarse más el bolsillo. Aunque personalmente creo que existen flashes con capacidad para hacer de esclavos con esas características a buen precio… y nos evitan tener más accesorios y cables.</text:p>
            </text:list-item>
            <text:list-item>
              <text:p text:style-name="List_20_1_Content_Last"> Principal uso que yo le veo: <text:span text:style-name="Strong_20_Emphasis">Permite aprovechar viejos flashes</text:span> para usar como flashes de relleno.</text:p>
            </text:list-item>
          </text:list>
        </text:list-item>
      </text:list>
      <text:p text:style-name="Text_20_body"><text:line-break/></text:p>
      <text:h text:style-name="Heading_20_2" text:outline-level="2"><text:bookmark-start text:name="__RefHeading___enlaces_4"/><text:bookmark-start text:name="enlaces"/>Enlaces<text:bookmark-end text:name="__RefHeading___enlaces_4"/><text:bookmark-end text:name="enlaces"/></text:h>
      <text:list text:style-name="Numbering_20_1" text:continue-numbering="false">
        <text:list-item>
          <text:p text:style-name="Numbering_20_1_Content_First"> Vídeos</text:p>
          <text:list text:style-name="Numbering_20_1">
            <text:list-item>
              <text:p text:style-name="Numbering_20_1_Content_Last"> <draw:a xlink:type="simple" xlink:href="https://youtu.be/wqDNxmMQ094"><draw:frame draw:style-name="media" draw:name="3" text:anchor-type="as-char" draw:z-index="3" svg:width="0.84666666666667cm" svg:height="0.84666666666667cm"><draw:image xlink:href="Pictures/196b72c12d36f74034bcd45fc40b9f00.png" xlink:type="simple" xlink:show="embed" xlink:actuate="onLoad"/></draw:frame></draw:a> How to use an optical wireless trigger - CowboyStudio.com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4::46:41</meta:creation-date>
    <dc:creator>Generated</dc:creator>
    <dc:date>2026-08-10T14::46:41</dc:date>
    <dc:language>en-US</dc:language>
    <meta:editing-cycles>1</meta:editing-cycles>
    <meta:editing-duration>PT0S</meta:editing-duration>
    <dc:title>doc:foto:shoot:syk_3:inicio</dc:title>
  </office:meta>
</office:document-meta>
</file>