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6a2c9770b532abf284a8bf4ab8de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house:nuevo:inicio"/><text:bookmark-start text:name="__RefHeading___venta_de_pisos_nuevosedificio_y_calidades_1"/><text:bookmark-start text:name="venta_de_pisos_nuevosedificio_y_calidades"/>Venta de pisos nuevos: Edificio y calidades<text:bookmark-end text:name="__RefHeading___venta_de_pisos_nuevosedificio_y_calidades_1"/><text:bookmark-end text:name="venta_de_pisos_nuevosedificio_y_calidades"/></text:h>
      <text:h text:style-name="Heading_20_2" text:outline-level="2"><text:bookmark-start text:name="__RefHeading___localizacion_2"/><text:bookmark-start text:name="localizacion"/>Localización<text:bookmark-end text:name="__RefHeading___localizacion_2"/><text:bookmark-end text:name="localizacion"/></text:h>
      <text:p text:style-name="Text_20_body">
<text:span text:style-name="Strong_20_Emphasis">contacto: pisoscorme@gmail.com</text:span>

<draw:frame draw:style-name="mediacenter" draw:name="0" text:anchor-type="paragraph" draw:z-index="0" svg:width="16.139583333333cm" svg:height="11.932708333333cm"><draw:image xlink:href="Pictures/6c6a2c9770b532abf284a8bf4ab8de43.jpg" xlink:type="simple" xlink:show="embed" xlink:actuate="onLoad"/></draw:frame>
</text:p>
      <text:list text:style-name="List_20_1" text:continue-numbering="false">
        <text:list-item>
          <text:p text:style-name="List_20_1_Content_First"> <text:span text:style-name="Strong_20_Emphasis"><text:a xlink:type="simple" xlink:href="https://www.google.com/maps/dir//R%C3%BAa+Jos%C3%A9+de+Tecel%C3%A1n,+11,+15114+Ponteceso,+A+Coru%C3%B1a,+Espa%C3%B1a/@43.266439,-8.962348,15z/data=!4m9!4m8!1m0!1m5!1m1!1s0xd2ebb22c6bcd315:0x7fa7aa985e578fe8!2m2!1d-8.9590369!2d43.2672284!3e0?hl=es-ES" text:style-name="Internet_20_link" text:visited-style-name="Visited_20_Internet_20_Link">Localización del edificio</text:a></text:span></text:p>
        </text:list-item>
        <text:list-item>
          <text:p text:style-name="List_20_1_Content"> Dirección: <text:span text:style-name="Strong_20_Emphasis">Corme-Porto, Calle José de Tecelán, número 9, Portal 2</text:span></text:p>
        </text:list-item>
        <text:list-item>
          <text:p text:style-name="List_20_1_Content"> A menos de 100 metros de las playas.</text:p>
        </text:list-item>
        <text:list-item>
          <text:p text:style-name="List_20_1_Content"> Ascensor.</text:p>
        </text:list-item>
        <text:list-item>
          <text:p text:style-name="List_20_1_Content"> Todos los pisos disponen de garaje y trastero.</text:p>
        </text:list-item>
        <text:list-item>
          <text:p text:style-name="List_20_1_Content_Last"> Año de construcción: 2010.</text:p>
        </text:list-item>
      </text:list>
      <text:p text:style-name="Text_20_body">
<text:line-break/></text:p>
      <text:h text:style-name="Heading_20_2" text:outline-level="2"><text:bookmark-start text:name="__RefHeading___memoria_de_calidades_3"/><text:bookmark-start text:name="memoria_de_calidades"/>Memoria de calidades<text:bookmark-end text:name="__RefHeading___memoria_de_calidades_3"/><text:bookmark-end text:name="memoria_de_calidades"/></text:h>
      <text:p text:style-name="Text_20_body"><text:span text:style-name="Strong_20_Emphasis">Acabados exteriores</text:span></text:p>
      <text:list text:style-name="List_20_1" text:continue-numbering="false">
        <text:list-item>
          <text:p text:style-name="List_20_1_Content_First"> Fachadas de granito y monocapa hidrófugo antihumedad.</text:p>
        </text:list-item>
        <text:list-item>
          <text:p text:style-name="List_20_1_Content"> Ventanales de PVC con doble acristalamiento.</text:p>
        </text:list-item>
        <text:list-item>
          <text:p text:style-name="List_20_1_Content"> Cerramiento exterior a base de ladrillo semimacizo. Aislamiento de poliuretano proyectado y cámara de ladrillo número 8 por la parte interior.</text:p>
        </text:list-item>
        <text:list-item>
          <text:p text:style-name="List_20_1_Content_Last"> Cubierta de forjado de hormigón y teja ITC, con sus correspondientes antenas y cableado hasta la vivienda.</text:p>
        </text:list-item>
      </text:list>
      <text:p text:style-name="Text_20_body"><text:span text:style-name="Strong_20_Emphasis">Acabados interiores comunes</text:span></text:p>
      <text:list text:style-name="List_20_1" text:continue-numbering="false">
        <text:list-item>
          <text:p text:style-name="List_20_1_Content_First"> Escaleras de granito.</text:p>
        </text:list-item>
        <text:list-item>
          <text:p text:style-name="List_20_1_Content"> Pintura plástica acabado en gota en cañón de escaleras.</text:p>
        </text:list-item>
        <text:list-item>
          <text:p text:style-name="List_20_1_Content"> Puerta de entrada a vivienda en madera maciza con cerradura de seguridad barnizada en color natural.</text:p>
        </text:list-item>
        <text:list-item>
          <text:p text:style-name="List_20_1_Content_Last"> Numerado y pintado de plazas de garaje.</text:p>
        </text:list-item>
      </text:list>
      <text:p text:style-name="Text_20_body"><text:span text:style-name="Strong_20_Emphasis">Acabados interiores viviendas</text:span></text:p>
      <text:list text:style-name="List_20_1" text:continue-numbering="false">
        <text:list-item>
          <text:p text:style-name="List_20_1_Content_First"> Instalaciones de fontanería en cobre y PVC.</text:p>
        </text:list-item>
        <text:list-item>
          <text:p text:style-name="List_20_1_Content"> Instalaciones eléctrica preparada para calor azul, serie simón o similar, pre-instalación de hilo musical y termo de agua caliente.</text:p>
        </text:list-item>
        <text:list-item>
          <text:p text:style-name="List_20_1_Content"> División interior con ladrillo número 8.</text:p>
        </text:list-item>
        <text:list-item>
          <text:p text:style-name="List_20_1_Content"> Recebos en yeso y falso techo escayola en cocinas, baños y pasillos.</text:p>
        </text:list-item>
        <text:list-item>
          <text:p text:style-name="List_20_1_Content"> Solados con plaqueta de Ital-gres en cocina y baños.</text:p>
        </text:list-item>
        <text:list-item>
          <text:p text:style-name="List_20_1_Content"> Los suelos de los dormitorios, pasillos y salón: Plaqueta Ital-gres.</text:p>
        </text:list-item>
        <text:list-item>
          <text:p text:style-name="List_20_1_Content"> Alicatados con azulejos cerámicos en cocina y baños.</text:p>
        </text:list-item>
        <text:list-item>
          <text:p text:style-name="List_20_1_Content"> Loza de baño Bellavista o similar con grifería monomando y aparatos sanitarios.</text:p>
        </text:list-item>
        <text:list-item>
          <text:p text:style-name="List_20_1_Content"> Carpintería interior a base de puertas semi-macizas en roble o similar.</text:p>
        </text:list-item>
        <text:list-item>
          <text:p text:style-name="List_20_1_Content"> Pintura plástica lavable a tres manos en paredes y techos.</text:p>
        </text:list-item>
        <text:list-item>
          <text:p text:style-name="List_20_1_Content_Last"> Instalación de toma de TV y teléfono en habitaciones, salón y recibidor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17</meta:creation-date>
    <dc:creator>Generated</dc:creator>
    <dc:date>2026-08-10T06::40:17</dc:date>
    <dc:language>en-US</dc:language>
    <meta:editing-cycles>1</meta:editing-cycles>
    <meta:editing-duration>PT0S</meta:editing-duration>
    <dc:title>doc:house:nuevo:inicio</dc:title>
  </office:meta>
</office:document-meta>
</file>