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1d0425c205cc2607748a9fddfdf8380.png"/>
  <manifest:file-entry manifest:media-type="image/png" manifest:full-path="Pictures/1df8ebda72ea15de5403ffe5e57a4e81.png"/>
  <manifest:file-entry manifest:media-type="image/jpeg" manifest:full-path="Pictures/098ac13c8676b9a3c93b4dcc613f9032.jpg"/>
  <manifest:file-entry manifest:media-type="image/jpeg" manifest:full-path="Pictures/2281aebfcc6607d68245bb92d2d167e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oc:tec:gaia:solar1:inicio"/><text:bookmark-start text:name="__RefHeading___solar_1"/><text:bookmark-start text:name="solar"/>Solar<text:bookmark-end text:name="__RefHeading___solar_1"/><text:bookmark-end text:name="solar"/></text:h>
      <text:p text:style-name="Text_20_body"><draw:frame draw:style-name="mediacenter" draw:name="0" text:anchor-type="paragraph" draw:z-index="0" svg:width="18.944166666667cm" style:rel-width="100%" svg:height="15.822083333333cm" style:rel-height="scale"><draw:image xlink:href="Pictures/31d0425c205cc2607748a9fddfdf8380.png" xlink:type="simple" xlink:show="embed" xlink:actuate="onLoad"/></draw:frame></text:p>
      <text:p text:style-name="Text_20_body"><draw:frame draw:style-name="mediacenter" draw:name="1" text:anchor-type="paragraph" draw:z-index="1" svg:width="27.596041666667cm" style:rel-width="100%" svg:height="16.642291666667cm" style:rel-height="scale"><draw:image xlink:href="Pictures/1df8ebda72ea15de5403ffe5e57a4e81.png" xlink:type="simple" xlink:show="embed" xlink:actuate="onLoad"/></draw:frame></text:p>
      <text:h text:style-name="Heading_20_3" text:outline-level="3"><text:bookmark-start text:name="__RefHeading___ejemplo_practico_2"/><text:bookmark-start text:name="ejemplo_practico"/>Ejemplo práctico<text:bookmark-end text:name="__RefHeading___ejemplo_practico_2"/><text:bookmark-end text:name="ejemplo_practico"/></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astListParagraph_List_20_1_Content_First"> Sacado de <text:a xlink:type="simple" xlink:href="https://www.monsolar.com/blog/muchos-paneles-solares-y-pocas-baterias-un-error/" text:style-name="Internet_20_link" text:visited-style-name="Visited_20_Internet_20_Link">Muchos paneles solares y pocas baterías – Un error!</text:a> / <text:a xlink:type="simple" xlink:href="https://euloxio.myds.me/dokuwiki/doku.php/doc:tec:gaia:muchos_paneles_solares_y_pocas_baterias_-_un_error.pdf" text:style-name="Internet_20_link" text:visited-style-name="Visited_20_Internet_20_Link">PDF</text:a></text:p></text:list-item></text:list></table:table-cell></table:table-row></table:table></draw:text-box></draw:frame></text:p>
      <text:p text:style-name="Text_20_body"><draw:frame draw:style-name="mediacenter" draw:name="2" text:anchor-type="paragraph" draw:z-index="2" svg:width="25.426458333333cm" style:rel-width="100%" svg:height="26.378958333333cm" style:rel-height="scale"><draw:image xlink:href="Pictures/098ac13c8676b9a3c93b4dcc613f9032.jpg" xlink:type="simple" xlink:show="embed" xlink:actuate="onLoad"/></draw:frame>Veamos un caso práctico muy común con un consumo estimado de unos 3500Wh/día con utilización para todo el año. Con una potencia de paneles solares instalados de 1600Wp, lo que serían 5 paneles de 320W o 6 paneles de 270W tenemos las siguiente producción solar:</text:p>
      <table:table table:style-name="Table">
        <table:table-column/>
        <table:table-column/>
        <table:table-column/>
        <table:table-row>
          <table:table-cell office:value-type="string" table:style-name="tableheader">
            <text:p text:style-name="Table_20_Heading">  Zona  </text:p>
          </table:table-cell>
          <table:table-cell office:value-type="string" table:style-name="tableheader">
            <text:p text:style-name="Table_20_Heading">  Julio        </text:p>
          </table:table-cell>
          <table:table-cell office:value-type="string" table:style-name="tableheader">
            <text:p text:style-name="Table_20_Heading">  Diciembre    </text:p>
          </table:table-cell>
        </table:table-row>
        <table:table-row>
          <table:table-cell office:value-type="string" table:style-name="tablecell">
            <text:p text:style-name="tablealigncenter">  1     </text:p>
          </table:table-cell>
          <table:table-cell office:value-type="string" table:style-name="tablecell">
            <text:p text:style-name="tablealigncenter">  6368 Wh/día  </text:p>
          </table:table-cell>
          <table:table-cell office:value-type="string" table:style-name="tablecell">
            <text:p text:style-name="tablealigncenter">  2944 Wh/día  </text:p>
          </table:table-cell>
        </table:table-row>
        <table:table-row>
          <table:table-cell office:value-type="string" table:style-name="tablecell">
            <text:p text:style-name="tablealigncenter">  2     </text:p>
          </table:table-cell>
          <table:table-cell office:value-type="string" table:style-name="tablecell">
            <text:p text:style-name="tablealigncenter">  7904 Wh/día  </text:p>
          </table:table-cell>
          <table:table-cell office:value-type="string" table:style-name="tablecell">
            <text:p text:style-name="tablealigncenter">  3232 Wh/día  </text:p>
          </table:table-cell>
        </table:table-row>
        <table:table-row>
          <table:table-cell office:value-type="string" table:style-name="tablecell">
            <text:p text:style-name="tablealigncenter">  3     </text:p>
          </table:table-cell>
          <table:table-cell office:value-type="string" table:style-name="tablecell">
            <text:p text:style-name="tablealigncenter">  8384 Wh/día  </text:p>
          </table:table-cell>
          <table:table-cell office:value-type="string" table:style-name="tablecell">
            <text:p text:style-name="tablealigncenter">  4160 Wh/día  </text:p>
          </table:table-cell>
        </table:table-row>
        <table:table-row>
          <table:table-cell office:value-type="string" table:style-name="tablecell">
            <text:p text:style-name="tablealigncenter">  4     </text:p>
          </table:table-cell>
          <table:table-cell office:value-type="string" table:style-name="tablecell">
            <text:p text:style-name="tablealigncenter">  8560 Wh/día  </text:p>
          </table:table-cell>
          <table:table-cell office:value-type="string" table:style-name="tablecell">
            <text:p text:style-name="tablealigncenter">  4512 Wh/día  </text:p>
          </table:table-cell>
        </table:table-row>
        <table:table-row>
          <table:table-cell office:value-type="string" table:style-name="tablecell">
            <text:p text:style-name="tablealigncenter">  5     </text:p>
          </table:table-cell>
          <table:table-cell office:value-type="string" table:style-name="tablecell">
            <text:p text:style-name="tablealigncenter">  8256 Wh/día  </text:p>
          </table:table-cell>
          <table:table-cell office:value-type="string" table:style-name="tablecell">
            <text:p text:style-name="tablealigncenter">  5104 Wh/día  </text:p>
          </table:table-cell>
        </table:table-row>
      </table:table>
      <text:p text:style-name="Text_20_body">Datos oficiales de Photovoltaic Geographical Information System (PVGIS) calculados con pérdidas totales del sistema Fotovoltaico (temperatura, cableado, paneles solares, etc) del 24,7%.</text:p>
      <text:list text:style-name="List_20_1" text:continue-numbering="false">
        <text:list-item>
          <text:p text:style-name="List_20_1_Content_First"> Zona 1: Pontevedra, A Coruña, Oviedo, Santander, Bilbao, Vitoria, San Sebastián</text:p>
        </text:list-item>
        <text:list-item>
          <text:p text:style-name="List_20_1_Content"> Zona 2: Ourense, Lugo, Burgos, Palencia, Valladolid, Pamplona</text:p>
        </text:list-item>
        <text:list-item>
          <text:p text:style-name="List_20_1_Content"> Zona 3: León, Zamora, Salamanca, Segovia, Soria, Logroño, Huesca, Lleida, Girona</text:p>
        </text:list-item>
        <text:list-item>
          <text:p text:style-name="List_20_1_Content"> Zona 4: Ávila, Madrid, Toledo, Guadalajara, Ciudad Real, Córdoba, Castellón, Valencia, Palma de Mallorca, Jaén, Granada, Málada, Cádiz, Murcia</text:p>
        </text:list-item>
        <text:list-item>
          <text:p text:style-name="List_20_1_Content_Last"> Zona 5: Cáceres, Badajoz, Huelva, Sevilla, Albacete, Alicante, Almeria, Santa Cruz de Tenerife, Las Palmas, Ceuta, Melilla</text:p>
        </text:list-item>
      </text:list>
      <text:p text:style-name="Text_20_body">Escogemos Madrid como ejemplo y vemos que la producción solar en Julio puede alcanzar hasta los 8.560Wh/día, pero en cambio en Diciembre prácticamente la mitad 4.512Wh/día.</text:p>
      <text:list text:style-name="List_20_1" text:continue-numbering="false">
        <text:list-item>
          <text:p text:style-name="List_20_1_Content_First"> <text:span text:style-name="Strong_20_Emphasis">¿Podemos decir entonces que el kit solar cubrirá un consumo de 8.560Wh/día?</text:span></text:p>
          <text:list text:style-name="List_20_1">
            <text:list-item>
              <text:p text:style-name="List_20_1_Content_Last"> Evidentemente la respuesta es NO. Ya que un consumo tan elevado en Diciembre no es posible. Lo correcto sería decir que la producción solar cubrirá 3.500Wh/día porque las peores condiciones de radiación son en Diciembre donde sí podremos cubrir ese consumo. Evidentemente en verano el consumo durante el día podrá ser mayor.</text:p>
            </text:list-item>
          </text:list>
        </text:list-item>
      </text:list>
      <text:list text:style-name="List_20_1" text:continue-numbering="false">
        <text:list-item>
          <text:p text:style-name="List_20_1_Content_First"> <text:span text:style-name="Strong_20_Emphasis">¿Qué capacidad de batería será necesaria para cubrir el consumo de 3.500Wh/día?</text:span></text:p>
          <text:list text:style-name="List_20_1">
            <text:list-item>
              <text:p text:style-name="List_20_1_Content"> 3.500Wh de consumo x 3 días de autonomía = 10.500Wh; Para utilizar solamente el 50% de la batería multiplicamos ese valor x 2 = 21.000Wh.</text:p>
            </text:list-item>
            <text:list-item>
              <text:p text:style-name="List_20_1_Content_Last"> Una batería de 21.000Wh a 24v simplemente dividimos 21.000wh / 24v = 875Ah (de batería a 24V)</text:p>
            </text:list-item>
          </text:list>
        </text:list-item>
      </text:list>
      <text:p text:style-name="Text_20_body">Por lo tanto, mínimo deberíamos poner una batería a 24V de unos 875Ah, elegiríamos una batería estacionaria con la capacidad real más parecida: Batería estacionaria Hoppecke 6 OPzs de 900Ah (necesitaríamos 2 unidades de 12V para formar el sistema a 24V)</text:p>
      <text:p text:style-name="Text_20_body">La forma rápida de realizar el cálculo sería multiplicar el consumo diario x 6, por lo tanto tendríamos:</text:p>
      <text:p text:style-name="Text_20_body">3.500Wh x 6 = 21.000Wh; con batería a 24V sería 21.000W / 24V = 875Ah (de batería a 24V)</text:p>
      <text:h text:style-name="Heading_20_3" text:outline-level="3"><text:bookmark-start text:name="__RefHeading___docu_3"/><text:bookmark-start text:name="docu"/>Docu<text:bookmark-end text:name="__RefHeading___docu_3"/><text:bookmark-end text:name="docu"/></text:h>
      <text:p text:style-name="Text_20_body"><draw:frame draw:style-name="PluginODTAutoStyle_Frame_5_text_frame" draw:name="Frame2" text:anchor-type="paragraph" svg:width="481.89pt" draw:z-index="0" svg:min-height="1cm"><draw:text-box><table:table table:style-name="Table"><table:table-column table:style-name="odt_auto_style_table_column_3_1"/><table:table-row><table:table-cell office:value-type="string" table:style-name="tablecell"><text:list text:style-name="List_20_1" text:continue-numbering="false"><text:list-item><text:p text:style-name="List_20_1_Content_First"> <text:span text:style-name="Strong_20_Emphasis">Información</text:span></text:p><text:list text:style-name="List_20_1"><text:list-item><text:p text:style-name="List_20_1_Content"> <text:a xlink:type="simple" xlink:href="https://euloxio.myds.me/dokuwiki/doku.php/doc:tec:gaia:introduccia_n_a_la_energa_a_fotovoltaica.pdf" text:style-name="Internet_20_link" text:visited-style-name="Visited_20_Internet_20_Link">Introducción a la energía fotovoltaica</text:a></text:p></text:list-item><text:list-item><text:p text:style-name="List_20_1_Content_Last"> <text:a xlink:type="simple" xlink:href="https://euloxio.myds.me/dokuwiki/doku.php/doc:tec:gaia:1_fabricacio_panells_b.pdf" text:style-name="Internet_20_link" text:visited-style-name="Visited_20_Internet_20_Link">Fabricación de paneles solares</text:a></text:p></text:list-item></text:list></text:list-item></text:list><text:list text:style-name="List_20_1" text:continue-numbering="false"><text:list-item><text:p text:style-name="List_20_1_Content_First"> <text:span text:style-name="Strong_20_Emphasis">Páginas</text:span></text:p><text:list text:style-name="List_20_1"><text:list-item><text:p text:style-name="List_20_1_Content"> <text:a xlink:type="simple" xlink:href="https://www.monsolar.com/blog/como-conectar-las-placas-solares/" text:style-name="Internet_20_link" text:visited-style-name="Visited_20_Internet_20_Link">Como conectar las placas solares</text:a></text:p></text:list-item><text:list-item><text:p text:style-name="List_20_1_Content"> <text:a xlink:type="simple" xlink:href="https://www.monsolar.com/blog/placas-solares-de-24v-que-no-lo-son/" text:style-name="Internet_20_link" text:visited-style-name="Visited_20_Internet_20_Link">Placas solares de 24V que no lo son</text:a></text:p></text:list-item><text:list-item><text:p text:style-name="List_20_1_Content"> <text:a xlink:type="simple" xlink:href="https://www.monsolar.com/blog/como-afecta-la-temperatura-a-una-placa-solar-2/" text:style-name="Internet_20_link" text:visited-style-name="Visited_20_Internet_20_Link">Como afecta la temperatura a una placa solar</text:a></text:p></text:list-item><text:list-item><text:p text:style-name="List_20_1_Content"> <text:a xlink:type="simple" xlink:href="https://solarplak.es/energia/como-se-han-de-conectar-los-paneles-solares/" text:style-name="Internet_20_link" text:visited-style-name="Visited_20_Internet_20_Link">Como se han de conectar los paneles solares</text:a></text:p></text:list-item><text:list-item><text:p text:style-name="List_20_1_Content_Last"> <text:a xlink:type="simple" xlink:href="https://www.micronica.es/2012/11/04/gtinverter/" text:style-name="Internet_20_link" text:visited-style-name="Visited_20_Internet_20_Link">Ahorro factura eléctrica – Grid Tie Inverter</text:a></text:p></text:list-item></text:list></text:list-item></text:list><text:list text:style-name="List_20_1" text:continue-numbering="false"><text:list-item><text:p text:style-name="List_20_1_Content_First"> <text:span text:style-name="Strong_20_Emphasis">Proyectos</text:span></text:p><text:list text:style-name="List_20_1"><text:list-item><text:p text:style-name="List_20_1_Content"> <text:a xlink:type="simple" xlink:href="https://euloxio.myds.me/dokuwiki/doku.php/doc:tec:gaia:pfc_jorge_alvarado_ladron_de_guevara.pdf" text:style-name="Internet_20_link" text:visited-style-name="Visited_20_Internet_20_Link">Diseño y cálculo de una estación fotovoltaica aislada</text:a></text:p></text:list-item><text:list-item><text:p text:style-name="List_20_1_Content"> <text:a xlink:type="simple" xlink:href="https://euloxio.myds.me/dokuwiki/doku.php/doc:tec:gaia:tfm_monica_huidobro_pelayo.pdf" text:style-name="Internet_20_link" text:visited-style-name="Visited_20_Internet_20_Link">Diseño de una estructura soporte para un módulo integrado de placa fotovoltaica</text:a></text:p></text:list-item><text:list-item><text:p text:style-name="List_20_1_Content"> <text:a xlink:type="simple" xlink:href="https://euloxio.myds.me/dokuwiki/doku.php/doc:tec:gaia:manual_de_instalacion_sistemas_fotovoltaicos.pdf" text:style-name="Internet_20_link" text:visited-style-name="Visited_20_Internet_20_Link">Mamual de instalación y mantenimiento de sistemas solares fotovoltaicos</text:a></text:p></text:list-item><text:list-item><text:p text:style-name="List_20_1_Content_Last"> <text:a xlink:type="simple" xlink:href="https://euloxio.myds.me/dokuwiki/doku.php/doc:tec:gaia:pons_-_proyecto_de_instalacion_solar_fotovoltaica_para_bloque_de_viviendas.pdf" text:style-name="Internet_20_link" text:visited-style-name="Visited_20_Internet_20_Link">Proyecto de instalación solar fotovoltaica para bloque de viviendas</text:a></text:p></text:list-item></text:list></text:list-item></text:list></table:table-cell></table:table-row></table:table></draw:text-box></draw:frame></text:p>
      <text:h text:style-name="Heading_20_3" text:outline-level="3"><text:bookmark-start text:name="__RefHeading___verdades_4"/><text:bookmark-start text:name="verdades"/>¿Verdades?<text:bookmark-end text:name="__RefHeading___verdades_4"/><text:bookmark-end text:name="verdades"/></text:h>
      <text:list text:style-name="Numbering_20_1" text:continue-numbering="false">
        <text:list-item>
          <text:p text:style-name="Numbering_20_1_Content_First"> Los paneles solares de mayor eficiencia y rendimiento son los que usan <text:span text:style-name="Strong_20_Emphasis">tecnología monocristalina</text:span> o basada en ella.</text:p>
        </text:list-item>
        <text:list-item>
          <text:p text:style-name="Numbering_20_1_Content"> Los paneles solares menos eficientes son los que usan tecnología Multi (Policristalina) también con silicio tipo P.</text:p>
        </text:list-item>
        <text:list-item>
          <text:p text:style-name="Numbering_20_1_Content"> Los paneles que usan <text:span text:style-name="Strong_20_Emphasis">silicio tipo N son de una calidad muy superior al resto</text:span>, debido a que ese tipo de silicio es el más puro que existe en la industria fotovoltaica. Mientras que los que usan silicio tipo P, es un tipo de silicio con algunas impurezas, y por eso, además de otros factores, no llega nunca a las eficiencias de un panel solar con silicio tipo N.</text:p>
        </text:list-item>
        <text:list-item>
          <text:p text:style-name="Numbering_20_1_Content"> La alta eficiencia, en paneles solares, se puede considerar a partir de un <text:span text:style-name="Strong_20_Emphasis">19%</text:span>.</text:p>
        </text:list-item>
        <text:list-item>
          <text:p text:style-name="Numbering_20_1_Content"> Para saber identificar paneles solares eficientes de los que no lo son, no te fijes solo en la potencia del panel, debes mirar la potencia y los metros cuadrados del panel solar para saber su eficiencia. <text:span text:style-name="Source_20_Text">Eficiencia = Watios del panel / superficie</text:span>. Cuanto mas elevado, más eficiente.</text:p>
        </text:list-item>
        <text:list-item>
          <text:p text:style-name="Numbering_20_1_Content_Last"> Comparación de tecnologías <draw:frame draw:style-name="mediacenter" draw:name="3" text:anchor-type="paragraph" draw:z-index="3" svg:width="15.345833333333cm" svg:height="10.768541666667cm"><draw:image xlink:href="Pictures/2281aebfcc6607d68245bb92d2d167e0.jpg" xlink:type="simple" xlink:show="embed" xlink:actuate="onLoad"/></draw:frame> Como puede verse, es muy ilustrativo que los paneles solares más eficientes que existen en esa gráfica son los que incorporan las <text:span text:style-name="Strong_20_Emphasis">tecnologías monocristalinas HIT e IBC, que usan silicio tipo N</text:span>. Es decir, Panasonic y SunPower fundamentalment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8::54:46</meta:creation-date>
    <dc:creator>Generated</dc:creator>
    <dc:date>2026-08-30T08::54:46</dc:date>
    <dc:language>en-US</dc:language>
    <meta:editing-cycles>1</meta:editing-cycles>
    <meta:editing-duration>PT0S</meta:editing-duration>
    <dc:title>doc:tec:gaia:solar1:inicio</dc:title>
  </office:meta>
</office:document-meta>
</file>