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5786c14a21c6659b3cac938419fb66.png"/>
  <manifest:file-entry manifest:media-type="image/png" manifest:full-path="Pictures/10767f48e4be68c3df9bd71331da1fba.png"/>
  <manifest:file-entry manifest:media-type="image/png" manifest:full-path="Pictures/dac441f39069f1172f6a8546b48f5e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fa:modulo:inicio"/><text:bookmark-start text:name="__RefHeading___fa_modulos_para_riel_1"/><text:bookmark-start text:name="fa_modulos_para_riel"/>[FA] Módulos para riel<text:bookmark-end text:name="__RefHeading___fa_modulos_para_riel_1"/><text:bookmark-end text:name="fa_modulos_para_riel"/></text:h>
      <text:h text:style-name="Heading_20_2" text:outline-level="2"><text:bookmark-start text:name="__RefHeading___hdr-60-24v_2.5a_2"/><text:bookmark-start text:name="hdr-60-24v_2.5a"/>HDR-60-24V 2.5A<text:bookmark-end text:name="__RefHeading___hdr-60-24v_2.5a_2"/><text:bookmark-end text:name="hdr-60-24v_2.5a"/></text:h>
      <text:p text:style-name="Text_20_body"><draw:frame draw:style-name="mediacenter" draw:name="0" text:anchor-type="paragraph" draw:z-index="0" svg:width="10.107083333333cm" svg:height="10.133541666667cm"><draw:image xlink:href="Pictures/455786c14a21c6659b3cac938419fb66.png" xlink:type="simple" xlink:show="embed" xlink:actuate="onLoad"/></draw:frame>
<draw:frame draw:style-name="mediacenter" draw:name="1" text:anchor-type="paragraph" draw:z-index="1" svg:width="12.117916666667cm" svg:height="11.43cm"><draw:image xlink:href="Pictures/10767f48e4be68c3df9bd71331da1fba.png" xlink:type="simple" xlink:show="embed" xlink:actuate="onLoad"/></draw:frame>
<draw:frame draw:style-name="mediacenter" draw:name="2" text:anchor-type="paragraph" draw:z-index="2" svg:width="19.552708333333cm" style:rel-width="100%" svg:height="8.5725cm" style:rel-height="scale"><draw:image xlink:href="Pictures/dac441f39069f1172f6a8546b48f5ed8.png" xlink:type="simple" xlink:show="embed" xlink:actuate="onLoad"/></draw:frame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Numbering_20_1" text:continue-numbering="false"><text:list-item><text:p text:style-name="Numbering_20_1_Content_First"> <text:a xlink:type="simple" xlink:href="https://euloxio.myds.me/dokuwiki/doku.php/doc:tec:lab:fa:modulo:hdr-60-spec.pdf" text:style-name="Internet_20_link" text:visited-style-name="Visited_20_Internet_20_Link">Especificaciones</text:a></text:p></text:list-item><text:list-item><text:p text:style-name="Numbering_20_1_Content"> <text:a xlink:type="simple" xlink:href="https://euloxio.myds.me/dokuwiki/doku.php/doc:tec:lab:fa:modulo:hdr_din_rail_power_supply.pdf" text:style-name="Internet_20_link" text:visited-style-name="Visited_20_Internet_20_Link">Instalación</text:a></text:p></text:list-item><text:list-item><text:p text:style-name="Numbering_20_1_Content_Last"> <text:a xlink:type="simple" xlink:href="https://es.aliexpress.com/item/1005006257205444.html" text:style-name="Internet_20_link" text:visited-style-name="Visited_20_Internet_20_Link">En tienda de Aliexpress</text:a></text:p></text:list-item></text:list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6:04</meta:creation-date>
    <dc:creator>Generated</dc:creator>
    <dc:date>2026-08-10T08::06:04</dc:date>
    <dc:language>en-US</dc:language>
    <meta:editing-cycles>1</meta:editing-cycles>
    <meta:editing-duration>PT0S</meta:editing-duration>
    <dc:title>doc:tec:lab:fa:modulo:inicio</dc:title>
  </office:meta>
</office:document-meta>
</file>