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42109d93b73ed7c8736dc5f04466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lab:pcb:pcb_kicad:inicio"/><text:bookmark-start text:name="__RefHeading___lab_pcbdiseno_en_kicad_1"/><text:bookmark-start text:name="lab_pcbdiseno_en_kicad"/>[LAB] PCB: Diseño en KiCad<text:bookmark-end text:name="__RefHeading___lab_pcbdiseno_en_kicad_1"/><text:bookmark-end text:name="lab_pcbdiseno_en_kicad"/></text:h>
      <text:p text:style-name="Text_20_body"><draw:frame draw:style-name="mediacenter" draw:name="0" text:anchor-type="paragraph" draw:z-index="0" svg:width="2.54cm" style:rel-width="100%" svg:height="2.54cm" style:rel-height="scale"><draw:image xlink:href="Pictures/e542109d93b73ed7c8736dc5f044665e.png" xlink:type="simple" xlink:show="embed" xlink:actuate="onLoad"/></draw:frame>
<text:line-break/></text:p>
      <text:h text:style-name="Heading_20_2" text:outline-level="2"><text:bookmark-start text:name="__RefHeading___instalacion_2"/><text:bookmark-start text:name="instalacion"/>Instalación<text:bookmark-end text:name="__RefHeading___instalacion_2"/><text:bookmark-end text:name="instalacion"/></text:h>
      <text:p text:style-name="Text_20_body"><text:span text:style-name="Strong_20_Emphasis">En Debian</text:span></text:p>
      <text:list text:style-name="Numbering_20_1" text:continue-numbering="false">
        <text:list-item>
          <text:p text:style-name="Numbering_20_1_Content_First"> Como administrador… </text:p>
          <text:p text:style-name="Preformatted_20_Text"><text:line-break/># apt install kicad<text:line-break/></text:p>
        </text:list-item>
      </text:list>
      <text:p text:style-name="Text_20_body"><text:line-break/></text:p>
      <text:h text:style-name="Heading_20_2" text:outline-level="2"><text:bookmark-start text:name="__RefHeading___consulta_adicional_3"/><text:bookmark-start text:name="consulta_adicional"/>Consulta adicional<text:bookmark-end text:name="__RefHeading___consulta_adicional_3"/><text:bookmark-end text:name="consulta_adicional"/></text:h>
      <text:p text:style-name="Text_20_body"><text:span text:style-name="Strong_20_Emphasis">Documentos</text:span></text:p>
      <text:list text:style-name="Numbering_20_1" text:continue-numbering="false">
        <text:list-item>
          <text:p text:style-name="LastListParagraph_Numbering_20_1_Content_First"> <text:a xlink:type="simple" xlink:href="https://euloxio.myds.me/dokuwiki/doku.php/doc:tec:lab:pcb:pcb_kicad:pcb_kicad.pdf" text:style-name="Internet_20_link" text:visited-style-name="Visited_20_Internet_20_Link">pcb_kicad.pdf</text:a></text:p>
        </text:list-item>
      </text:list>
      <text:p text:style-name="Text_20_body"><text:span text:style-name="Strong_20_Emphasis">Enlaces</text:span></text:p>
      <text:list text:style-name="Numbering_20_1" text:continue-numbering="false">
        <text:list-item>
          <text:p text:style-name="LastListParagraph_Numbering_20_1_Content_First"> <text:a xlink:type="simple" xlink:href="https://programarfacil.com/electronica/kicad/" text:style-name="Internet_20_link" text:visited-style-name="Visited_20_Internet_20_Link">KiCad diseña y fabrica tu primera PCB</text:a></text:p>
        </text:list-item>
      </text:list>
      <text:p text:style-name="Text_20_body"><text:span text:style-name="Strong_20_Emphasis">Vídeos</text:span></text:p>
      <text:list text:style-name="Numbering_20_1" text:continue-numbering="false">
        <text:list-item>
          <text:p text:style-name="LastListParagraph_Numbering_20_1_Content_First"> <text:a xlink:type="simple" xlink:href="https://youtu.be/7YaQ3QVPdN0" text:style-name="Internet_20_link" text:visited-style-name="Visited_20_Internet_20_Link">Tutorial en español - Cómo hacer el ESQUEMATICO y la PCB [Nivel INICIACION] 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5:58</meta:creation-date>
    <dc:creator>Generated</dc:creator>
    <dc:date>2026-08-10T08::15:58</dc:date>
    <dc:language>en-US</dc:language>
    <meta:editing-cycles>1</meta:editing-cycles>
    <meta:editing-duration>PT0S</meta:editing-duration>
    <dc:title>doc:tec:lab:pcb:pcb_kicad:inicio</dc:title>
  </office:meta>
</office:document-meta>
</file>