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lab:pcb:pcb_url:inicio"/><text:bookmark-start text:name="__RefHeading___lab_pcbenlaces_1"/><text:bookmark-start text:name="lab_pcbenlaces"/>[LAB] PCB: Enlaces<text:bookmark-end text:name="__RefHeading___lab_pcbenlaces_1"/><text:bookmark-end text:name="lab_pcbenlaces"/></text:h>
      <text:h text:style-name="Heading_20_2" text:outline-level="2"><text:bookmark-start text:name="__RefHeading___fabricacion_2"/><text:bookmark-start text:name="fabricacion"/>Fabricación<text:bookmark-end text:name="__RefHeading___fabricacion_2"/><text:bookmark-end text:name="fabricacion"/></text:h>
      <text:p text:style-name="Text_20_body">1<text:a xlink:type="simple" xlink:href="https://youtu.be/HC06HQbnHwo" text:style-name="Internet_20_link" text:visited-style-name="Visited_20_Internet_20_Link">¿Cómo se fabrica una PCB? Descúbrelo aquí</text:a></text:p>
      <text:p text:style-name="Text_20_body"><text:line-break/></text:p>
      <text:p text:style-name="Text_20_body">2<text:a xlink:type="simple" xlink:href="https://youtu.be/lVyxlw3rixI" text:style-name="Internet_20_link" text:visited-style-name="Visited_20_Internet_20_Link">Visita a una fábrica en China: cómo se fabrican las placas de circuito impreso (PCB) | PCBWay</text:a></text:p>
      <text:p text:style-name="Text_20_body"><text:line-break/></text:p>
      <text:p text:style-name="Text_20_body">3<text:a xlink:type="simple" xlink:href="https://youtu.be/krnT-FOsTeU" text:style-name="Internet_20_link" text:visited-style-name="Visited_20_Internet_20_Link">CREAR PCB (Parte 1) TRANSFERENCIA TÉRMICA</text:a></text:p>
      <text:p text:style-name="Text_20_body"><text:line-break/></text:p>
      <text:p text:style-name="Text_20_body">4<text:a xlink:type="simple" xlink:href="https://youtu.be/j0ir76qQOaw" text:style-name="Internet_20_link" text:visited-style-name="Visited_20_Internet_20_Link">CREAR PCB (parte 2) ATACADO CON ÁCIDO cloruro férrico</text:a></text:p>
      <text:p text:style-name="Text_20_body"><text:line-break/></text:p>
      <text:p text:style-name="Text_20_body">5<text:a xlink:type="simple" xlink:href="https://youtu.be/mf8jzt2lQW4" text:style-name="Internet_20_link" text:visited-style-name="Visited_20_Internet_20_Link">Tutorial PCB con rotulador permanente</text:a></text:p>
      <text:p text:style-name="Text_20_body"><text:line-break/></text:p>
      <text:p text:style-name="Text_20_body"><text:line-break/></text:p>
      <text:p text:style-name="Text_20_body">
<text:line-break/></text:p>
      <text:h text:style-name="Heading_20_2" text:outline-level="2"><text:bookmark-start text:name="__RefHeading___cnc_-_el_taller_de_alvaro_3"/><text:bookmark-start text:name="cnc_-_el_taller_de_alvaro"/>CNC - El taller de Álvaro<text:bookmark-end text:name="__RefHeading___cnc_-_el_taller_de_alvaro_3"/><text:bookmark-end text:name="cnc_-_el_taller_de_alvaro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<text:a xlink:type="simple" xlink:href="https://www.youtube.com/@ElTallerDeAlvaro" text:style-name="Internet_20_link" text:visited-style-name="Visited_20_Internet_20_Link">El taller de Álvaro: Canal</text:a></text:span></text:p></table:table-cell></table:table-row></table:table></draw:text-box></draw:frame></text:p>
      <text:p text:style-name="Text_20_body">1<text:a xlink:type="simple" xlink:href="https://youtu.be/nJvm3iWlR0M" text:style-name="Internet_20_link" text:visited-style-name="Visited_20_Internet_20_Link">¿Qué CNC me compro? CNC1610 vs. CNC1419 | Análisis a fondo y pruebas de rendimiento</text:a></text:p>
      <text:p text:style-name="Text_20_body"><text:line-break/></text:p>
      <text:p text:style-name="Text_20_body">2<text:a xlink:type="simple" xlink:href="https://youtu.be/zMv2omSqS4E" text:style-name="Internet_20_link" text:visited-style-name="Visited_20_Internet_20_Link">Mejoras en la CNC 1610 para producción de PCBs</text:a></text:p>
      <text:p text:style-name="Text_20_body"><text:line-break/></text:p>
      <text:p text:style-name="Text_20_body">3<text:a xlink:type="simple" xlink:href="https://youtu.be/rDLayMgCDao" text:style-name="Internet_20_link" text:visited-style-name="Visited_20_Internet_20_Link">PCB a Doble Cara con CNC &amp; FlatCAM | Tutorial Completo</text:a></text:p>
      <text:p text:style-name="Text_20_body"><text:line-break/></text:p>
      <text:p text:style-name="Text_20_body">4<text:a xlink:type="simple" xlink:href="https://youtu.be/NuJlgw7E7vg" text:style-name="Internet_20_link" text:visited-style-name="Visited_20_Internet_20_Link">Soldermask &amp; Silkscreen con CNC + Láser | Tutorial Completo</text:a></text:p>
      <text:p text:style-name="Text_20_body"><text:line-break/></text:p>
      <text:p text:style-name="Text_20_body">5<text:a xlink:type="simple" xlink:href="https://youtu.be/fA78303EVQo" text:style-name="Internet_20_link" text:visited-style-name="Visited_20_Internet_20_Link">DIY: Taladros metalizados en una PCB | Tutorial completo</text:a></text:p>
      <text:p text:style-name="Text_20_body"><text:line-break/></text:p>
      <text:p text:style-name="Text_20_body">6<text:a xlink:type="simple" xlink:href="https://youtu.be/BzXxSgVrBUc" text:style-name="Internet_20_link" text:visited-style-name="Visited_20_Internet_20_Link">DIY PCB: Acabado profesional con CNC + Láser</text:a></text:p>
      <text:p text:style-name="Text_20_body"><text:line-break/></text:p>
      <text:p text:style-name="Text_20_body"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4::03:25</meta:creation-date>
    <dc:creator>Generated</dc:creator>
    <dc:date>2026-09-10T04::03:25</dc:date>
    <dc:language>en-US</dc:language>
    <meta:editing-cycles>1</meta:editing-cycles>
    <meta:editing-duration>PT0S</meta:editing-duration>
    <dc:title>doc:tec:lab:pcb:pcb_url:inicio</dc:title>
  </office:meta>
</office:document-meta>
</file>