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20fb77dac04e253042ed3471981195.png"/>
  <manifest:file-entry manifest:media-type="image/png" manifest:full-path="Pictures/bd8cec28239bc247c619f3bf3991fb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tester:lab_pinza_amp:inicio"/><text:bookmark-start text:name="__RefHeading___lab_testerspinza_amperimetrica_1"/><text:bookmark-start text:name="lab_testerspinza_amperimetrica"/>[LAB] Testers: Pinza amperimétrica<text:bookmark-end text:name="__RefHeading___lab_testerspinza_amperimetrica_1"/><text:bookmark-end text:name="lab_testerspinza_amperimetrica"/></text:h>
      <text:h text:style-name="Heading_20_2" text:outline-level="2"><text:bookmark-start text:name="__RefHeading___aneng_st181_2"/><text:bookmark-start text:name="aneng_st181"/>ANENG ST181<text:bookmark-end text:name="__RefHeading___aneng_st181_2"/><text:bookmark-end text:name="aneng_st181"/></text:h>
      <text:p text:style-name="Text_20_body"><draw:frame draw:style-name="mediacenter" draw:name="0" text:anchor-type="paragraph" draw:z-index="0" svg:width="19.84375cm" style:rel-width="100%" svg:height="19.84375cm" style:rel-height="scale"><draw:image xlink:href="Pictures/5a20fb77dac04e253042ed3471981195.png" xlink:type="simple" xlink:show="embed" xlink:actuate="onLoad"/></draw:frame>
<text:line-break/>
<text:span text:style-name="Strong_20_Emphasis">Características</text:span></text:p>
      <text:list text:style-name="List_20_1" text:continue-numbering="false">
        <text:list-item>
          <text:p text:style-name="List_20_1_Content_First"> Puede medir voltaje CA/CC, corriente CA, resistencia y prueba de continuidad.</text:p>
        </text:list-item>
        <text:list-item>
          <text:p text:style-name="List_20_1_Content"> Selección manual de la función y rango de medición.</text:p>
        </text:list-item>
        <text:list-item>
          <text:p text:style-name="List_20_1_Content"> Protección contra sobrecarga para todo el rango de medición.</text:p>
        </text:list-item>
        <text:list-item>
          <text:p text:style-name="List_20_1_Content"> Pantalla LCD con retroiluminación, conveniente para operar y leer.</text:p>
        </text:list-item>
        <text:list-item>
          <text:p text:style-name="List_20_1_Content"> Función de retención de datos, indicación de batería baja, apagado automático.</text:p>
        </text:list-item>
        <text:list-item>
          <text:p text:style-name="List_20_1_Content_Last"> Adecuado para pruebas y mantenimiento de equipos eléctricos.</text:p>
        </text:list-item>
      </text:list>
      <text:p text:style-name="Text_20_body"><text:line-break/>
<text:span text:style-name="Strong_20_Emphasis">Especificaciones</text:span></text:p>
      <text:p text:style-name="Text_20_body"><draw:frame draw:style-name="mediacenter" draw:name="1" text:anchor-type="paragraph" draw:z-index="1" svg:width="10.609791666667cm" svg:height="9.604375cm"><draw:image xlink:href="Pictures/bd8cec28239bc247c619f3bf3991fb3b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25:41</meta:creation-date>
    <dc:creator>Generated</dc:creator>
    <dc:date>2026-08-10T14::25:41</dc:date>
    <dc:language>en-US</dc:language>
    <meta:editing-cycles>1</meta:editing-cycles>
    <meta:editing-duration>PT0S</meta:editing-duration>
    <dc:title>doc:tec:lab:tester:lab_pinza_amp:inicio</dc:title>
  </office:meta>
</office:document-meta>
</file>