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49174e989381c0ea18c57e1325ba5c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net:nas:ch3mnas:inicio"/><text:bookmark-start text:name="__RefHeading___nas_conceptronic_ch3mnas_1"/><text:bookmark-start text:name="nas_conceptronic_ch3mnas"/>[NAS] Conceptronic CH3MNAS<text:bookmark-end text:name="__RefHeading___nas_conceptronic_ch3mnas_1"/><text:bookmark-end text:name="nas_conceptronic_ch3mnas"/></text:h>
      <text:p text:style-name="Text_20_body"><draw:frame draw:style-name="mediacenter" draw:name="0" text:anchor-type="paragraph" draw:z-index="0" svg:width="14.2875cm" svg:height="10.31875cm"><draw:image xlink:href="Pictures/f49174e989381c0ea18c57e1325ba5cf.jpg" xlink:type="simple" xlink:show="embed" xlink:actuate="onLoad"/></draw:frame>
</text:p>
      <text:list text:style-name="List_20_1" text:continue-numbering="false">
        <text:list-item>
          <text:p text:style-name="LastListParagraph_List_20_1_Content_First"> <text:a xlink:type="simple" xlink:href="https://euloxio.myds.me/dokuwiki/doku.php/doc:tec:net:nas:ch3mnas:c05-325_ch3mnas_user_manual_eng.pdf" text:style-name="Internet_20_link" text:visited-style-name="Visited_20_Internet_20_Link">Manual en inglés</text:a></text:p>
        </text:list-item>
      </text:list>
      <text:p text:style-name="Text_20_body"><text:line-break/></text:p>
      <text:h text:style-name="Heading_20_2" text:outline-level="2"><text:bookmark-start text:name="__RefHeading___enlaces_2"/><text:bookmark-start text:name="enlaces"/>Enlaces<text:bookmark-end text:name="__RefHeading___enlaces_2"/><text:bookmark-end text:name="enlaces"/></text:h>
      <text:list text:style-name="List_20_1" text:continue-numbering="false">
        <text:list-item>
          <text:p text:style-name="List_20_1_Content_First"> <text:a xlink:type="simple" xlink:href="https://www.aroundmyroom.com/2009/05/12/ch3mnas-successor-and-replacer-of-ch3snas/" text:style-name="Internet_20_link" text:visited-style-name="Visited_20_Internet_20_Link">CH3MNAS - sucesor y sustituto de CH3SNAS</text:a></text:p>
        </text:list-item>
        <text:list-item>
          <text:p text:style-name="List_20_1_Content"> <text:a xlink:type="simple" xlink:href="https://nas-tweaks.net/devices/conceptronic-ch3mnas/" text:style-name="Internet_20_link" text:visited-style-name="Visited_20_Internet_20_Link">Conceptronic CH3MNAS</text:a></text:p>
        </text:list-item>
        <text:list-item>
          <text:p text:style-name="List_20_1_Content"> Funplug</text:p>
          <text:list text:style-name="List_20_1">
            <text:list-item>
              <text:p text:style-name="List_20_1_Content"> <text:a xlink:type="simple" xlink:href="https://nas-tweaks.net/40/installation-of-the-fonz-funplug-0-5-for-ch3snas-ch3mnas-dns-323-and-many-more/" text:style-name="Internet_20_link" text:visited-style-name="Visited_20_Internet_20_Link">Installation of the Fonz fun_plug 0.5 for CH3SNAS, CH3MNAS, DNS-323 and many more</text:a></text:p>
            </text:list-item>
            <text:list-item>
              <text:p text:style-name="List_20_1_Content"> <text:a xlink:type="simple" xlink:href="https://nas-tweaks.net/371/hdd-installation-of-the-fun_plug-0-7-on-nas-devices/" text:style-name="Internet_20_link" text:visited-style-name="Visited_20_Internet_20_Link">HDD-Installation of the fun_plug 0.7 on NAS-devices</text:a></text:p>
              <text:list text:style-name="List_20_1">
                <text:list-item>
                  <text:p text:style-name="List_20_1_Content"> Versión “ARM” para dispositivos EABI (como el DNS-320/325/345 y CH3MNAS)</text:p>
                </text:list-item>
                <text:list-item>
                  <text:p text:style-name="List_20_1_Content"> Versión “OABI” para dispositivos OABI (como el DNS-323 y CH3SNAS)</text:p>
                </text:list-item>
              </text:list>
            </text:list-item>
            <text:list-item>
              <text:p text:style-name="List_20_1_Content"> <text:a xlink:type="simple" xlink:href="https://nas-tweaks.net/510/installation-of-the-fonz-funplug-0-5-for-ch3snas-ch3mnas-dns-323-and-many-more/" text:style-name="Internet_20_link" text:visited-style-name="Visited_20_Internet_20_Link">Installation of the Fonz fun_plug 0.5 for CH3SNAS, CH3MNAS, DNS-323 and many more</text:a></text:p>
            </text:list-item>
            <text:list-item>
              <text:p text:style-name="List_20_1_Content"> <text:a xlink:type="simple" xlink:href="https://nas-tweaks.net/371/hdd-installation-of-the-fun_plug-0-7-on-nas-devices/" text:style-name="Internet_20_link" text:visited-style-name="Visited_20_Internet_20_Link">HDD-Installation of the fun_plug 0.7 on NAS-devices</text:a></text:p>
            </text:list-item>
            <text:list-item>
              <text:p text:style-name="List_20_1_Content"> <text:a xlink:type="simple" xlink:href="https://wolf-u.li/4k-sector-alignment-auf-einem-conceptronic-ch3mnas-mit-raid/" text:style-name="Internet_20_link" text:visited-style-name="Visited_20_Internet_20_Link">4k Sector Alignment auf einem Conceptronic CH3MNAS mit RAID</text:a></text:p>
            </text:list-item>
            <text:list-item>
              <text:p text:style-name="List_20_1_Content_Last"> <text:a xlink:type="simple" xlink:href="https://wolf-u.li/installation-des-twonkymedia-server-6-auf-dem-conceptronic-ch3mnas-und-d-link-dns-320-bzw-dns-343/" text:style-name="Internet_20_link" text:visited-style-name="Visited_20_Internet_20_Link">Installation des Twonkymedia Server 6 auf dem Conceptronic CH3MNAS und D-Link DNS-320, DNS-343 und DNS-325</text:a></text:p>
            </text:list-item>
          </text:list>
        </text:list-item>
      </text:list>
      <text:p text:style-name="Text_20_body"><text:line-break/></text:p>
      <text:h text:style-name="Heading_20_2" text:outline-level="2"><text:bookmark-start text:name="__RefHeading___descripcion_3"/><text:bookmark-start text:name="descripcion"/>Descripción<text:bookmark-end text:name="__RefHeading___descripcion_3"/><text:bookmark-end text:name="descripcion"/></text:h>
      <text:list text:style-name="List_20_1" text:continue-numbering="false">
        <text:list-item>
          <text:p text:style-name="List_20_1_Content_First"> Año lanzamiento: <text:span text:style-name="Strong_20_Emphasis">2009</text:span> ??</text:p>
        </text:list-item>
        <text:list-item>
          <text:p text:style-name="List_20_1_Content"> El Grab’n’GO Media Store admite dos discos duros SATA de 2 TB como máxima capacidad.</text:p>
        </text:list-item>
        <text:list-item>
          <text:p text:style-name="List_20_1_Content"> Es un servidor NAS con una CPU de 500 MHz, que incorpora un servidor FTP (para poder acceder a los archivos a través de Internet) y utilidades de administración de derechos de acceso para proporcionar a los usuarios diferentes permisos de lectura y/o escritura en su red.</text:p>
        </text:list-item>
        <text:list-item>
          <text:p text:style-name="List_20_1_Content"> Puede configurar el disco o discos duros del CH3MNAS en modo Standard, JBOD, RAID 0 ó RAID 1, dependiendo de si quiere dar prioridad a la seguridad, a la flexibilidad o a la rapidez.</text:p>
          <text:list text:style-name="List_20_1">
            <text:list-item>
              <text:p text:style-name="List_20_1_Content"> Standard: Cada disco es tratado independientemente.</text:p>
            </text:list-item>
            <text:list-item>
              <text:p text:style-name="List_20_1_Content"> JBOD: Los dos discos se visualizan como uno solo de capacidad igual a la suma de los dos.</text:p>
            </text:list-item>
            <text:list-item>
              <text:p text:style-name="List_20_1_Content"> RAID 0: Los dos discos se combinan como si fueran un solo disco, semejante a JBOD, aunque mejora la velocidad tanto de escritura como lectura.</text:p>
            </text:list-item>
            <text:list-item>
              <text:p text:style-name="List_20_1_Content_Last"> RAID 1: Los dos discos son un espejo uno del otro, por lo que la capacidad del RAID 1 es igual a la capacidad del menor de ellos. Si se estropea uno siempre tendremos la misma información en el otro.</text:p>
            </text:list-item>
          </text:list>
        </text:list-item>
      </text:list>
      <text:p text:style-name="Text_20_body"><text:line-break/></text:p>
      <text:h text:style-name="Heading_20_2" text:outline-level="2"><text:bookmark-start text:name="__RefHeading___especificaciones_4"/><text:bookmark-start text:name="especificaciones"/>Especificaciones<text:bookmark-end text:name="__RefHeading___especificaciones_4"/><text:bookmark-end text:name="especificaciones"/></text:h>
      <text:list text:style-name="List_20_1" text:continue-numbering="false">
        <text:list-item>
          <text:p text:style-name="List_20_1_Content_First"> Requisitos mínimos del sistema</text:p>
          <text:list text:style-name="List_20_1">
            <text:list-item>
              <text:p text:style-name="List_20_1_Content"> Sistema operativo del ordenador: Windows 2000; Windows XP; Windows Vista; Linux 2.6 y superior; Mac OS X 10.5 y superior</text:p>
            </text:list-item>
            <text:list-item>
              <text:p text:style-name="List_20_1_Content"> Formato interno de archivos: A escoger EXT2 o EXT3.</text:p>
            </text:list-item>
          </text:list>
        </text:list-item>
        <text:list-item>
          <text:p text:style-name="List_20_1_Content"> Conexiones / interfaces</text:p>
          <text:list text:style-name="List_20_1">
            <text:list-item>
              <text:p text:style-name="List_20_1_Content"> 1 LAN por cable (10/100/1000 Mbps); Red con cableado CAT 5E (CAT 6 recomendado)</text:p>
            </text:list-item>
          </text:list>
        </text:list-item>
        <text:list-item>
          <text:p text:style-name="List_20_1_Content"> Características</text:p>
          <text:list text:style-name="List_20_1">
            <text:list-item>
              <text:p text:style-name="List_20_1_Content"> Interruptor de encendido y apagado</text:p>
            </text:list-item>
            <text:list-item>
              <text:p text:style-name="List_20_1_Content"> Servidor Samba incorporado</text:p>
            </text:list-item>
            <text:list-item>
              <text:p text:style-name="List_20_1_Content"> Servidor UPnP AV incorporado</text:p>
            </text:list-item>
            <text:list-item>
              <text:p text:style-name="List_20_1_Content"> Servidor iTunes incorporado</text:p>
            </text:list-item>
            <text:list-item>
              <text:p text:style-name="List_20_1_Content"> Servidor FTP incorporado</text:p>
            </text:list-item>
            <text:list-item>
              <text:p text:style-name="List_20_1_Content"> Servidor de impresión incorporado</text:p>
            </text:list-item>
            <text:list-item>
              <text:p text:style-name="List_20_1_Content"> Actualización/comprobación de Firmware: Manual (version 1.02, 04/23/2010)</text:p>
            </text:list-item>
            <text:list-item>
              <text:p text:style-name="List_20_1_Content"> Refrigeración activa</text:p>
            </text:list-item>
            <text:list-item>
              <text:p text:style-name="List_20_1_Content"> Configuración de administración basada en web</text:p>
            </text:list-item>
            <text:list-item>
              <text:p text:style-name="List_20_1_Content"> Compatible con asignación de cuotas para usuarios o grupos</text:p>
            </text:list-item>
            <text:list-item>
              <text:p text:style-name="List_20_1_Content"> Compatibilidad de disco duro: 3,5 pulgadas</text:p>
            </text:list-item>
            <text:list-item>
              <text:p text:style-name="List_20_1_Content"> Compatible con descarga o copia de seguridad programada FTP/HTTP</text:p>
            </text:list-item>
            <text:list-item>
              <text:p text:style-name="List_20_1_Content"> Modo autosuspensión</text:p>
            </text:list-item>
            <text:list-item>
              <text:p text:style-name="List_20_1_Content"> Alimentación eléctrica: Externo</text:p>
            </text:list-item>
            <text:list-item>
              <text:p text:style-name="List_20_1_Content"> Interruptor de alimentación automático</text:p>
            </text:list-item>
            <text:list-item>
              <text:p text:style-name="List_20_1_Content"> Disco duro reemplazable</text:p>
            </text:list-item>
            <text:list-item>
              <text:p text:style-name="List_20_1_Content"> Voltaje de entrada AC 100 V - 240 V</text:p>
            </text:list-item>
            <text:list-item>
              <text:p text:style-name="List_20_1_Content"> Conexiones/interfaces: LAN 1000</text:p>
            </text:list-item>
            <text:list-item>
              <text:p text:style-name="List_20_1_Content"> Número de puertos Ethernet 1000 (LAN): 1</text:p>
            </text:list-item>
            <text:list-item>
              <text:p text:style-name="List_20_1_Content"> Compatibilidad con RAID: Disco individual; JBOD; RAID 0; RAID 1</text:p>
            </text:list-item>
            <text:list-item>
              <text:p text:style-name="List_20_1_Content"> Host USB: 1</text:p>
            </text:list-item>
            <text:list-item>
              <text:p text:style-name="List_20_1_Content"> USB: USB 2.0</text:p>
            </text:list-item>
            <text:list-item>
              <text:p text:style-name="List_20_1_Content"> Conector/tipo de disco duro: SATA</text:p>
            </text:list-item>
            <text:list-item>
              <text:p text:style-name="List_20_1_Content"> Dimensiones</text:p>
              <text:list text:style-name="List_20_1">
                <text:list-item>
                  <text:p text:style-name="List_20_1_Content"> Largo (en mm): 197</text:p>
                </text:list-item>
                <text:list-item>
                  <text:p text:style-name="List_20_1_Content"> Ancho (en mm): 131</text:p>
                </text:list-item>
                <text:list-item>
                  <text:p text:style-name="List_20_1_Content"> Alto (en mm): 101</text:p>
                </text:list-item>
                <text:list-item>
                  <text:p text:style-name="List_20_1_Content_Last"> Peso (en gramos): 1666</text:p>
                </text:list-item>
              </text:list>
            </text:list-item>
          </text:list>
        </text:list-item>
      </text:list>
      <text:p text:style-name="Text_20_body"><text:line-break/></text:p>
      <text:h text:style-name="Heading_20_2" text:outline-level="2"><text:bookmark-start text:name="__RefHeading___conexion_por_ssh_5"/><text:bookmark-start text:name="conexion_por_ssh"/>Conexión por SSH<text:bookmark-end text:name="__RefHeading___conexion_por_ssh_5"/><text:bookmark-end text:name="conexion_por_ssh"/></text:h>
      <text:list text:style-name="List_20_1" text:continue-numbering="false">
        <text:list-item>
          <text:p text:style-name="Preformatted_20_Text"><text:line-break/>$ ssh remote_username@remote_host<text:line-break/><text:line-break/>$ ssh -p [PUERTO] [USUARIO]@[IP-DEL-SERVIDOR]<text:line-break/></text:p>
        </text:list-item>
      </text:list>
      <text:p text:style-name="Text_20_body"><text:line-break/></text:p>
      <text:h text:style-name="Heading_20_2" text:outline-level="2"><text:bookmark-start text:name="__RefHeading___montaje_en_linux_6"/><text:bookmark-start text:name="montaje_en_linux"/>Montaje en Linux<text:bookmark-end text:name="__RefHeading___montaje_en_linux_6"/><text:bookmark-end text:name="montaje_en_linux"/></text:h>
      <text:list text:style-name="List_20_1" text:continue-numbering="false">
        <text:list-item>
          <text:p text:style-name="List_20_1_Content_First"> Ejemplo de montaje en el Debian 11 de un recurso compartido por este NAS </text:p>
          <text:p text:style-name="Preformatted_20_Text"><text:line-break/>mount.cifs //192.168.1.54/Volume_1 /media/usuario/ch3mnas_1 -o username=pedro,password=12345,vers=1.0<text:line-break/></text:p>
          <text:p text:style-name="Text_20_body"> donde:</text:p>
          <text:list text:style-name="List_20_1">
            <text:list-item>
              <text:p text:style-name="List_20_1_Content"> Dirección IP del NAS: <text:span text:style-name="Source_20_Text">192.168.1.54</text:span></text:p>
            </text:list-item>
            <text:list-item>
              <text:p text:style-name="List_20_1_Content"> Recurso al que nos queremos conectar: <text:span text:style-name="Source_20_Text">/Volume_1</text:span>, que es el raíz del disco 1 del NAS o del RAID que tenga.</text:p>
            </text:list-item>
            <text:list-item>
              <text:p text:style-name="List_20_1_Content"> Lugar donde se va a montar: <text:span text:style-name="Source_20_Text">/media/usuario/ch3mnas_1</text:span></text:p>
            </text:list-item>
            <text:list-item>
              <text:p text:style-name="List_20_1_Content"> Nombre del usuario del NAS que se quiere conectar: <text:span text:style-name="Source_20_Text">pedro</text:span></text:p>
            </text:list-item>
            <text:list-item>
              <text:p text:style-name="List_20_1_Content"> Su contraseña: <text:span text:style-name="Source_20_Text">12345</text:span></text:p>
            </text:list-item>
            <text:list-item>
              <text:p text:style-name="List_20_1_Content_Last"> Versión SMB: <text:span text:style-name="Source_20_Text">1.0</text:span>, dado que este NAS es antiguo.</text:p>
            </text:list-item>
          </text:list>
        </text:list-item>
      </text:list>
      <text:list text:style-name="List_20_1" text:continue-numbering="false">
        <text:list-item>
          <text:p text:style-name="List_20_1_Content_First"> Puede que previamente tengamos que instalar: </text:p>
          <text:p text:style-name="Preformatted_20_Text"><text:line-break/># aptitude install cifs-utils<text:line-break/></text:p>
        </text:list-item>
      </text:list>
      <text:p text:style-name="Text_20_body"><text:line-break/></text:p>
      <text:h text:style-name="Heading_20_2" text:outline-level="2"><text:bookmark-start text:name="__RefHeading___memoria_7"/><text:bookmark-start text:name="memoria"/>Memoria<text:bookmark-end text:name="__RefHeading___memoria_7"/><text:bookmark-end text:name="memoria"/></text:h>
      <text:p text:style-name="Text_20_body">Here the output of </text:p>
      <text:p text:style-name="Preformatted_20_Text">cat /proc/meminfo</text:p>
      <text:p text:style-name="Text_20_body"> on the Conceptronic CH3MNAS: </text:p>
      <text:p text:style-name="Preformatted_20_Text"><text:line-break/>MemTotal:<text:s text:c="8"/>61860 kB<text:line-break/>MemFree:<text:s text:c="10"/>3760 kB<text:line-break/>Buffers:<text:s text:c="9"/>18368 kB<text:line-break/>Cached:<text:s text:c="10"/>25940 kB<text:line-break/>SwapCached:<text:s text:c="8"/>220 kB<text:line-break/>Active:<text:s text:c="10"/>21512 kB<text:line-break/>Inactive:<text:s text:c="8"/>27424 kB<text:line-break/>SwapTotal:<text:s text:c="6"/>488336 kB<text:line-break/>SwapFree:<text:s text:c="7"/>486500 kB<text:line-break/>Dirty:<text:s text:c="14"/>20 kB<text:line-break/>Writeback:<text:s text:c="11"/>0 kB<text:line-break/>AnonPages:<text:s text:c="8"/>4624 kB<text:line-break/>Mapped:<text:s text:c="11"/>3948 kB<text:line-break/>Slab:<text:s text:c="13"/>7076 kB<text:line-break/>SReclaimable:<text:s text:c="5"/>4240 kB<text:line-break/>SUnreclaim:<text:s text:c="7"/>2836 kB<text:line-break/>PageTables:<text:s text:c="8"/>280 kB<text:line-break/>NFS_Unstable:<text:s text:c="8"/>0 kB<text:line-break/>Bounce:<text:s text:c="14"/>0 kB<text:line-break/>CommitLimit:<text:s text:c="4"/>519264 kB<text:line-break/>Committed_AS:<text:s text:c="4"/>17060 kB<text:line-break/>VmallocTotal:<text:s text:c="3"/>450560 kB<text:line-break/>VmallocUsed:<text:s text:c="5"/>17256 kB<text:line-break/>VmallocChunk:<text:s text:c="3"/>425980 kB<text:line-break/></text:p>
      <text:p text:style-name="Text_20_body"><text:line-break/></text:p>
      <text:h text:style-name="Heading_20_2" text:outline-level="2"><text:bookmark-start text:name="__RefHeading___cpu_8"/><text:bookmark-start text:name="cpu"/>CPU<text:bookmark-end text:name="__RefHeading___cpu_8"/><text:bookmark-end text:name="cpu"/></text:h>
      <text:p text:style-name="Text_20_body">Here the output of </text:p>
      <text:p text:style-name="Preformatted_20_Text"><text:line-break/>cat /proc/cpuinfo<text:line-break/></text:p>
      <text:p text:style-name="Text_20_body"> on the Conceptronic CH3MNAS:</text:p>
      <text:p text:style-name="Preformatted_20_Text"><text:line-break/>Processor<text:s text:c="7"/>: ARM926EJ-S rev 0 (v5l)<text:line-break/>BogoMIPS<text:s text:c="8"/>: 332.59<text:line-break/>Features<text:s text:c="8"/>: swp half thumb fastmult edsp<text:line-break/>CPU implementer : 0x41<text:line-break/>CPU architecture: 5TEJ<text:line-break/>CPU variant<text:s text:c="5"/>: 0x0<text:line-break/>CPU part<text:s text:c="8"/>: 0x926<text:line-break/>CPU revision<text:s text:c="4"/>: 0<text:line-break/>Cache type<text:s text:c="6"/>: write-back<text:line-break/>Cache clean<text:s text:c="5"/>: cp15 c7 ops<text:line-break/>Cache lockdown<text:s text:c="2"/>: format C<text:line-break/>Cache format<text:s text:c="4"/>: Harvard<text:line-break/>I size<text:s text:c="10"/>: 32768<text:line-break/>I assoc<text:s text:c="9"/>: 1<text:line-break/>I line length<text:s text:c="3"/>: 32<text:line-break/>I sets<text:s text:c="10"/>: 1024<text:line-break/>D size<text:s text:c="10"/>: 32768<text:line-break/>D assoc<text:s text:c="9"/>: 1<text:line-break/>D line length<text:s text:c="3"/>: 32<text:line-break/>D sets<text:s text:c="10"/>: 1024<text:line-break/> <text:line-break/>Hardware<text:s text:c="8"/>: Feroceon<text:line-break/>Revision<text:s text:c="8"/>: 0000<text:line-break/>Serial<text:s text:c="10"/>: 0000000000000000<text:line-break/></text:p>
      <text:p text:style-name="Text_20_body"><text:line-break/></text:p>
      <text:h text:style-name="Heading_20_2" text:outline-level="2"><text:bookmark-start text:name="__RefHeading___dmseg_9"/><text:bookmark-start text:name="dmseg"/>dmseg<text:bookmark-end text:name="__RefHeading___dmseg_9"/><text:bookmark-end text:name="dmseg"/></text:h>
      <text:p text:style-name="Text_20_body">Here the output of dmesg on the Conceptronic CH3MNAS.</text:p>
      <text:p text:style-name="Preformatted_20_Text"><text:line-break/>Linux version 2.6.22.7 (eve@SWTEST1) (gcc version 3.4.4 (release) (CodeSourcery ARM 2005q3-2)) #85 Thu Mar 26 09:48:50 CST 2009<text:line-break/>CPU: ARM926EJ-S [41069260] revision 0 (ARMv5TEJ), cr=a0053177<text:line-break/>Machine: Feroceon<text:line-break/>Using UBoot passing parameters structure<text:line-break/>Memory policy: ECC disabled, Data cache writeback<text:line-break/>On node 0 totalpages: 16384<text:line-break/><text:s text:c="2"/>DMA zone: 128 pages used for memmap<text:line-break/><text:s text:c="2"/>DMA zone: 0 pages reserved<text:line-break/><text:s text:c="2"/>DMA zone: 16256 pages, LIFO batch:3<text:line-break/><text:s text:c="2"/>Normal zone: 0 pages used for memmap<text:line-break/>CPU0: D VIVT write-back cache<text:line-break/>CPU0: I cache: 32768 bytes, associativity 1, 32 byte lines, 1024 sets<text:line-break/>CPU0: D cache: 32768 bytes, associativity 1, 32 byte lines, 1024 sets<text:line-break/>Built 1 zonelists.<text:s text:c="2"/>Total pages: 16256<text:line-break/>Kernel command line: root=/dev/ram console=ttyS0,115200 :::DB88FXX81:egiga0:none<text:line-break/>PID hash table entries: 256 (order: 8, 1024 bytes)<text:line-break/>Console: colour dummy device 80x30<text:line-break/>Dentry cache hash table entries: 8192 (order: 3, 32768 bytes)<text:line-break/>Inode-cache hash table entries: 4096 (order: 2, 16384 bytes)<text:line-break/>Memory: 64MB 0MB 0MB 0MB = 64MB total<text:line-break/>Memory: 53168KB available (2880K code, 190K data, 124K init)<text:line-break/>Calibrating delay loop... 332.59 BogoMIPS (lpj=1662976)<text:line-break/>Mount-cache hash table entries: 512<text:line-break/>CPU: Testing write buffer coherency: ok<text:line-break/>NET: Registered protocol family 16<text:line-break/>Sys Clk = 166666667, Tclk = 166666667<text:line-break/> <text:line-break/>CPU Interface<text:line-break/>-------------<text:line-break/>SDRAM_CS0 ....base 00000000, size<text:s text:c="2"/>64MB <text:line-break/>SDRAM_CS1 ....disable<text:line-break/>SDRAM_CS2 ....disable<text:line-break/>SDRAM_CS3 ....disable<text:line-break/>PEX0_MEM ....base e0000000, size 128MB <text:line-break/>PEX0_IO ....base f2000000, size<text:s text:c="3"/>1MB <text:line-break/>PCI0_MEM ....base e8000000, size 128MB <text:line-break/>PCI0_IO ....base f2100000, size<text:s text:c="3"/>1MB <text:line-break/>INTER_REGS ....base f1000000, size<text:s text:c="3"/>1MB <text:line-break/>DEVICE_CS0 ....no such<text:line-break/>DEVICE_CS1 ....no such<text:line-break/>DEVICE_CS2 ....no such<text:line-break/>DEV_BOOCS ....base ff000000, size<text:s text:c="2"/>16MB <text:line-break/>CRYPT_ENG ....base f0000000, size<text:s text:c="2"/>64KB <text:line-break/> <text:line-break/><text:s text:c="2"/>Marvell Development Board (LSP Version 3.0.5_NAS_GDP)-- RD-88F5182-NAS-2<text:s text:c="2"/>Soc: 88F5182 A2<text:line-break/> <text:line-break/> Detected Tclk 166666667 and SysClk 166666667 <text:line-break/>Marvell USB EHCI Host controller #0: c1072600<text:line-break/>Marvell USB EHCI Host controller #1: c1072400<text:line-break/>PCI: bus0: Fast back to back transfers enabled<text:line-break/>SCSI subsystem initialized<text:line-break/>usbcore: registered new interface driver usbfs<text:line-break/>usbcore: registered new interface driver hub<text:line-break/>usbcore: registered new device driver usb<text:line-break/>NET: Registered protocol family 2<text:line-break/>Time: orion_clocksource clocksource has been installed.<text:line-break/>IP route cache hash table entries: 1024 (order: 0, 4096 bytes)<text:line-break/>TCP established hash table entries: 2048 (order: 2, 16384 bytes)<text:line-break/>TCP bind hash table entries: 2048 (order: 1, 8192 bytes)<text:line-break/>TCP: Hash tables configured (established 2048 bind 2048)<text:line-break/>TCP reno registered<text:line-break/>checking if image is initramfs...it isnt (no cpio magic); looks like an initrd<text:line-break/>Freeing initrd memory: 8503K<text:line-break/>RTC registered<text:line-break/>Use the XOR engines (acceleration) for enhancing the following functions:<text:line-break/><text:s text:c="2"/>o RAID 5 Xor calculation<text:line-break/><text:s text:c="2"/>o kernel memcpy<text:line-break/><text:s text:c="2"/>o kenrel memzero<text:line-break/><text:s text:c="2"/>o copy user to/from kernel buffers<text:line-break/>Number of XOR engines to use: 2<text:line-break/>VFS: Disk quotas dquot_6.5.1<text:line-break/>Dquot-cache hash table entries: 1024 (order 0, 4096 bytes)<text:line-break/>squashfs: version 3.3 (2007/10/31) Phillip Lougher<text:line-break/>io scheduler noop registered<text:line-break/>io scheduler anticipatory registered (default)<text:line-break/>Serial: 8250/16550 driver $Revision: 1.1.1.1 $ 4 ports, IRQ sharing disabled<text:line-break/>serial8250.0: ttyS0 at MMIO 0xf1012000 (irq = 3) is a 16550A<text:line-break/>serial8250.0: ttyS1 at MMIO 0xf1012100 (irq = 4) is a 16550A<text:line-break/>RAMDISK driver initialized: 2 RAM disks of 14336K size 1024 blocksize<text:line-break/>loop: module loaded<text:line-break/>Marvell Ethernet Driver 'mv_ethernet':<text:line-break/><text:s text:c="2"/>o Uncached descriptors in DRAM<text:line-break/><text:s text:c="2"/>o DRAM SW cache-coherency<text:line-break/><text:s text:c="2"/>o TCP segmentation offload enabled<text:line-break/><text:s text:c="2"/>o Checksum offload enabled<text:line-break/><text:s text:c="2"/>o Marvell ethtool proc enabled<text:line-break/><text:s text:c="2"/>o Rx desc: 128<text:line-break/><text:s text:c="2"/>o Tx desc: 256<text:line-break/><text:s text:c="2"/>o Loading network interface 'egiga0' <text:line-break/>PPP generic driver version 2.4.2<text:line-break/>PPP Deflate Compression module registered<text:line-break/>PPP BSD Compression module registered<text:line-break/>PPP MPPE Compression module registered<text:line-break/>NET: Registered protocol family 24<text:line-break/>Intergrated Sata device found<text:line-break/>scsi0 : Marvell SCSI to SATA adapter<text:line-break/>scsi1 : Marvell SCSI to SATA adapter<text:line-break/>scsi 0:0:0:0: Direct-Access<text:s text:c="5"/>SAMSUNG<text:s text:c="2"/>HD203WI<text:s text:c="10"/>1AN1 PQ: 0 ANSI: 5<text:line-break/>scsi 1:0:0:0: Direct-Access<text:s text:c="5"/>SAMSUNG<text:s text:c="2"/>HD203WI<text:s text:c="10"/>1AN1 PQ: 0 ANSI: 5<text:line-break/>scsi 0:0:0:0: Attached scsi generic sg0 type 0<text:line-break/>scsi 1:0:0:0: Attached scsi generic sg1 type 0<text:line-break/>physmap-flash.0: failed to claim resource 0<text:line-break/>flash VppMin = "0" , VppMax = "0"<text:line-break/>cfi_flash_0: Found 1 x16 devices at 0x0 in 8-bit bank<text:line-break/> Amd/Fujitsu Extended Query Table at 0x0040<text:line-break/>cfi_flash_0: CFI does not contain boot bank location. Assuming top.<text:line-break/>number of CFI chips: 1<text:line-break/>cfi_cmdset_0002: Disabling erase-suspend-program due to code brokenness.<text:line-break/>Creating 6 MTD partitions on "cfi_flash_0":<text:line-break/>0x00000000-0x00020000 : "MTD1"<text:line-break/>0x00020000-0x00040000 : "MTD2"<text:line-break/>0x00040000-0x00240000 : "Linux Kernel"<text:line-break/>0x00240000-0x00c40000 : "File System"<text:line-break/>0x00f80000-0x01000000 : "u-boot"<text:line-break/>0x00c40000-0x00f80000 : "Module"<text:line-break/>ehci_marvell ehci_marvell.4523: Marvell Orion EHCI<text:line-break/>ehci_marvell ehci_marvell.4523: new USB bus registered, assigned bus number 1<text:line-break/>ehci_marvell ehci_marvell.4523: irq 17, io base 0xf1050100<text:line-break/>ehci_marvell ehci_marvell.4523: USB 2.0 started, EHCI 1.00, driver 10 Dec 2004<text:line-break/>usb usb1: configuration #1 chosen from 1 choice<text:line-break/>hub 1-0:1.0: USB hub found<text:line-break/>hub 1-0:1.0: 1 port detected<text:line-break/>ehci_marvell ehci_marvell.167817: Marvell Orion EHCI<text:line-break/>ehci_marvell ehci_marvell.167817: new USB bus registered, assigned bus number 2<text:line-break/>ehci_marvell ehci_marvell.167817: irq 12, io base 0xf10a0100<text:line-break/>ehci_marvell ehci_marvell.167817: USB 2.0 started, EHCI 1.00, driver 10 Dec 2004<text:line-break/>usb usb2: configuration #1 chosen from 1 choice<text:line-break/>hub 2-0:1.0: USB hub found<text:line-break/>hub 2-0:1.0: 1 port detected<text:line-break/>ohci_hcd: 2006 August 04 USB 1.1 'Open' Host Controller (OHCI) Driver<text:line-break/>mice: PS/2 mouse device common for all mice<text:line-break/>md: linear personality registered for level -1<text:line-break/>md: raid0 personality registered for level 0<text:line-break/>md: raid1 personality registered for level 1<text:line-break/>device-mapper: ioctl: 4.11.0-ioctl (2006-10-12) initialised: dm-devel@redhat.com<text:line-break/>TCP cubic registered<text:line-break/>NET: Registered protocol family 1<text:line-break/>NET: Registered protocol family 17<text:line-break/>md: Autodetecting RAID arrays.<text:line-break/>md: autorun ...<text:line-break/>md: ... autorun DONE.<text:line-break/>RAMDISK: Compressed image found at block 0<text:line-break/>EXT2-fs warning: maximal mount count reached, running e2fsck is recommended<text:line-break/>VFS: Mounted root (ext2 filesystem).<text:line-break/>Freeing init memory: 124K<text:line-break/>usb 1-1: new high speed USB device using ehci_marvell and address 2<text:line-break/>usb 1-1: configuration #1 chosen from 1 choice<text:line-break/>sd 0:0:0:0: [sda] 3907029168 512-byte hardware sectors (2000399 MB)<text:line-break/>sd 0:0:0:0: [sda] Write Protect is off<text:line-break/>sd 0:0:0:0: [sda] Mode Sense: 23 00 10 00<text:line-break/>sd 0:0:0:0: [sda] Write cache: enabled, read cache: enabled, supports DPO and FUA<text:line-break/>sd 0:0:0:0: [sda] 3907029168 512-byte hardware sectors (2000399 MB)<text:line-break/>sd 0:0:0:0: [sda] Write Protect is off<text:line-break/>sd 0:0:0:0: [sda] Mode Sense: 23 00 10 00<text:line-break/>sd 0:0:0:0: [sda] Write cache: enabled, read cache: enabled, supports DPO and FUA<text:line-break/> sda: sda1 sda2 sda4<text:line-break/>sd 0:0:0:0: [sda] Attached SCSI disk<text:line-break/>sd 1:0:0:0: [sdb] 3907029168 512-byte hardware sectors (2000399 MB)<text:line-break/>sd 1:0:0:0: [sdb] Write Protect is off<text:line-break/>sd 1:0:0:0: [sdb] Mode Sense: 23 00 10 00<text:line-break/>sd 1:0:0:0: [sdb] Write cache: enabled, read cache: enabled, supports DPO and FUA<text:line-break/>sd 1:0:0:0: [sdb] 3907029168 512-byte hardware sectors (2000399 MB)<text:line-break/>sd 1:0:0:0: [sdb] Write Protect is off<text:line-break/>sd 1:0:0:0: [sdb] Mode Sense: 23 00 10 00<text:line-break/>sd 1:0:0:0: [sdb] Write cache: enabled, read cache: enabled, supports DPO and FUA<text:line-break/> sdb: sdb1 sdb2 sdb4<text:line-break/>sd 1:0:0:0: [sdb] Attached SCSI disk<text:line-break/>usbcore: registered new interface driver usblp<text:line-break/>drivers/usb/class/usblp.c: v0.13: USB Printer Device Class driver<text:line-break/>Installing knfsd (copyright (C) 1996 okir@monad.swb.de).<text:line-break/>egiga0: mac address changed<text:line-break/>egiga0: link down<text:line-break/>Adding 530104k swap on /dev/sda1.<text:s text:c="2"/>Priority:-1 extents:1 across:530104k<text:line-break/>Adding 530104k swap on /dev/sdb1.<text:s text:c="2"/>Priority:-2 extents:1 across:530104k<text:line-break/>egiga0: link up, full duplex, speed 1 Gbps<text:line-break/>ext3: No journal on filesystem on sda4<text:line-break/>EXT2-fs warning: mounting unchecked fs, running e2fsck is recommended<text:line-break/>ext3: No journal on filesystem on sdb4<text:line-break/>EXT2-fs warning: mounting unchecked fs, running e2fsck is recommended<text:line-break/>ext3: No journal on filesystem on sda2<text:line-break/>EXT2-fs warning: mounting unchecked fs, running e2fsck is recommended<text:line-break/>ext3: No journal on filesystem on sdb2<text:line-break/>EXT2-fs warning: mounting unchecked fs, running e2fsck is recommended<text:line-break/>ext3: No journal on filesystem on sda2<text:line-break/>EXT2-fs warning: mounting unchecked fs, running e2fsck is recommended<text:line-break/>ext3: No journal on filesystem on sdb2<text:line-break/>EXT2-fs warning: mounting unchecked fs, running e2fsck is recommended<text:line-break/>ext3: No journal on filesystem on sda4<text:line-break/>EXT2-fs warning: mounting unchecked fs, running e2fsck is recommended<text:line-break/>ext3: No journal on filesystem on sdb4<text:line-break/>EXT2-fs warning: mounting unchecked fs, running e2fsck is recommended<text:line-break/></text:p>
      <text:p text:style-name="Text_20_body"><text:line-break/></text:p>
      <text:h text:style-name="Heading_20_2" text:outline-level="2"><text:bookmark-start text:name="__RefHeading___informacion_para_fun-plug_10"/><text:bookmark-start text:name="informacion_para_fun-plug"/>Información para fun-plug<text:bookmark-end text:name="__RefHeading___informacion_para_fun-plug_10"/><text:bookmark-end text:name="informacion_para_fun-plug"/></text:h>
      <text:list text:style-name="List_20_1" text:continue-numbering="false">
        <text:list-item>
          <text:p text:style-name="List_20_1_Content_First"> Application binary interface: EABI</text:p>
        </text:list-item>
        <text:list-item>
          <text:p text:style-name="List_20_1_Content_Last"> …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0::24:44</meta:creation-date>
    <dc:creator>Generated</dc:creator>
    <dc:date>2026-08-10T10::24:44</dc:date>
    <dc:language>en-US</dc:language>
    <meta:editing-cycles>1</meta:editing-cycles>
    <meta:editing-duration>PT0S</meta:editing-duration>
    <dc:title>doc:tec:net:nas:ch3mnas:inicio</dc:title>
  </office:meta>
</office:document-meta>
</file>