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c0f2fc2b3e9f4e274fc84da6e00105.png"/>
  <manifest:file-entry manifest:media-type="image/png" manifest:full-path="Pictures/2c24d8c8016b3e7d4b21cc2f7c279f9b.png"/>
  <manifest:file-entry manifest:media-type="image/png" manifest:full-path="Pictures/78fc88f5cac1168bfa26fbda36b58539.png"/>
  <manifest:file-entry manifest:media-type="image/gif" manifest:full-path="Pictures/18be1c155c2c86db86fb4509a5003d4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nas:dns323:funplug"/><text:bookmark-start text:name="__RefHeading___dns-323_fun_plug_1"/><text:bookmark-start text:name="dns-323_fun_plug"/>[DNS-323] Fun_Plug<text:bookmark-end text:name="__RefHeading___dns-323_fun_plug_1"/><text:bookmark-end text:name="dns-323_fun_plug"/></text:h>
      <text:p text:style-name="Text_20_body"><text:span text:style-name="Strong_20_Emphasis">Fun_plug</text:span> no necesita alterar el firmware original del NAS, por lo que trabaja, por decirlo de alguna manera, en segundo plano. Esto es lo ideal para mí, pues me permite eliminarlo y dejar el aparato con el firmware original de una manera más fácil y con menos riesgo.</text:p>
      <text:h text:style-name="Heading_20_2" text:outline-level="2"><text:bookmark-start text:name="__RefHeading___condiciones_iniciales_2"/><text:bookmark-start text:name="condiciones_iniciales"/>1 - Condiciones iniciales<text:bookmark-end text:name="__RefHeading___condiciones_iniciales_2"/><text:bookmark-end text:name="condiciones_iniciales"/></text:h>
      <text:p text:style-name="Text_20_body">A continuación vamos a efectuar su instalación en el siguiente NAS:</text:p>
      <text:list text:style-name="List_20_1" text:continue-numbering="false">
        <text:list-item>
          <text:p text:style-name="List_20_1_Content_First"> Marca, modelo, versión hardware, firmware actual: D-Link, DNS-323, C1, 1.10 (04/06/2011).</text:p>
        </text:list-item>
        <text:list-item>
          <text:p text:style-name="List_20_1_Content"> Recordar restaurar valores de fabrica por defecto, <text:span text:style-name="Emphasis">Default settings</text:span> <text:span text:style-name="Strong_20_Emphasis">después</text:span> de actualizar firmware. Luego podemos escribir la configuración que se ha perdido de nuevo: Nombre de host, dirección IP, usuarios, grupos, carpetas compartidas, etc, no así la información de los discos, que no se ha alterado.</text:p>
        </text:list-item>
        <text:list-item>
          <text:p text:style-name="List_20_1_Content_Last"> La dirección IP en principio será asignada dinamicamente por el router.</text:p>
        </text:list-item>
      </text:list>
      <text:h text:style-name="Heading_20_2" text:outline-level="2"><text:bookmark-start text:name="__RefHeading___instalacion_basica_3"/><text:bookmark-start text:name="instalacion_basica"/>2 - Instalación básica<text:bookmark-end text:name="__RefHeading___instalacion_basica_3"/><text:bookmark-end text:name="instalacion_basica"/></text:h>
      <text:p text:style-name="Text_20_body"><text:span text:style-name="Strong_20_Emphasis">1)</text:span> Descargar el fichero <text:span text:style-name="Source_20_Text">fun_plug.tgz</text:span> correspondiente a nuestro aparato, en nuestro caso la versión EABI.</text:p>
      <text:p text:style-name="Text_20_body">
<draw:frame draw:style-name="media" draw:name="0" text:anchor-type="as-char" draw:z-index="0" svg:width="0.84666666666667cm" svg:height="0.84666666666667cm"><draw:image xlink:href="Pictures/adc0f2fc2b3e9f4e274fc84da6e00105.png" xlink:type="simple" xlink:show="embed" xlink:actuate="onLoad"/></draw:frame>
<text:span text:style-name="Emphasis">Enlaces</text:span></text:p>
      <text:list text:style-name="List_20_1" text:continue-numbering="false">
        <text:list-item>
          <text:p text:style-name="List_20_1_Content_First"> <text:a xlink:type="simple" xlink:href="http://www.inreto.de/dns323/fun-plug/" text:style-name="Internet_20_link" text:visited-style-name="Visited_20_Internet_20_Link">Descarga de versiones diferentes y paquetes</text:a></text:p>
        </text:list-item>
        <text:list-item>
          <text:p text:style-name="List_20_1_Content"> <text:a xlink:type="simple" xlink:href="http://ffp.inreto.de/ffp/0.7/oabi/fun_plug.tgz" text:style-name="Internet_20_link" text:visited-style-name="Visited_20_Internet_20_Link">Versión para dispositivos OABI (como el DNS-323 y CH3SNAS)</text:a>. <text:a xlink:type="simple" xlink:href="http://funplug.wolf-u.li/mirrors/s/0.7/oabi/fun_plug.tgz" text:style-name="Internet_20_link" text:visited-style-name="Visited_20_Internet_20_Link">(Espejo)</text:a></text:p>
        </text:list-item>
        <text:list-item>
          <text:p text:style-name="List_20_1_Content_Last"> <text:a xlink:type="simple" xlink:href="http://inreto.de/dns323/fun-plug/0.7/arm/fun_plug.tgz" text:style-name="Internet_20_link" text:visited-style-name="Visited_20_Internet_20_Link">Versión ARM en los dispositivos EABI (como el DNS-320/325/345 y CH3MNAS)</text:a>. <text:a xlink:type="simple" xlink:href="http://funplug.wolf-u.li/mirrors/s/0.7/arm/fun_plug.tgz" text:style-name="Internet_20_link" text:visited-style-name="Visited_20_Internet_20_Link">(Espejo)</text:a></text:p>
        </text:list-item>
      </text:list>
      <text:p text:style-name="Text_20_body"><text:span text:style-name="Strong_20_Emphasis">2)</text:span> Copiamos en el raiz del <text:span text:style-name="Emphasis">volume_1</text:span> del <text:span text:style-name="Emphasis">NAS</text:span> estos dos archivos:</text:p>
      <text:list text:style-name="List_20_1" text:continue-numbering="false">
        <text:list-item>
          <text:p text:style-name="List_20_1_Content_First"> El <text:span text:style-name="Source_20_Text">fun_plug.tgz</text:span> correspondiente al aparato, de la lista de enlaces anterior.</text:p>
        </text:list-item>
        <text:list-item>
          <text:p text:style-name="List_20_1_Content_Last"> Un fichero que llamaremos <text:span text:style-name="Source_20_Text">fun_plug</text:span>, sin extensión ninguna, y que contenga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!/bin/sh<text:line-break/> <text:line-break/># switch to safe working directory on ramdisk<text:line-break/>cd /<text:line-break/> <text:line-break/>if [[ ! -d /mnt/HD_a2 ]]; then<text:line-break/><text:tab/>FFP_HDD=/mnt/HD/HD_a2<text:line-break/>else<text:line-break/><text:tab/>FFP_HDD=/mnt/HD_a2<text:line-break/>fi<text:line-break/> <text:line-break/># write a log, in case sth goes wrong<text:line-break/>FFP_LOG=$FFP_HDD/ffp.log<text:line-break/>#FFP_LOG=/dev/null<text:line-break/>exec &gt;&gt;$FFP_LOG 2&gt;&amp;1<text:line-break/> <text:line-break/># real path to ffp<text:line-break/>FFP_PATH=$FFP_HDD/ffp<text:line-break/> <text:line-break/># where to search for the install tarball<text:line-break/>FFP_TARBALL=$FFP_HDD/fun_plug.tgz<text:line-break/> <text:line-break/># setup script (used for ffp on USB disk)<text:line-break/>FFP_SETUP_SCRIPT=$FFP_HDD/.bootstrap/setup.sh<text:line-break/> <text:line-break/># rc file path<text:line-break/>FFP_RC=/ffp/etc/rc<text:line-break/> <text:line-break/>echo "**** fun_plug script for DNS-323 (2008-08-11 tp@fonz.de) ****"<text:line-break/>echo "**** fun_plug script modded by Uli (2012-02-21 ffp@wolf-u.li) ****"<text:line-break/>date<text:line-break/> <text:line-break/># check for setup script. an example use for this is to load USB<text:line-break/># kernel modules and mount a USB storage device. The script is<text:line-break/># sourced, that means you can change variables, e.g. FFP_PATH to point<text:line-break/># to the USB device.<text:line-break/>if [ -f $FFP_SETUP_SCRIPT ]; then<text:line-break/><text:s text:c="4"/>echo "* Running $SETUP ..."<text:line-break/><text:tab/>chmod a+x $FFP_SETUP_SCRIPT<text:line-break/><text:s text:c="4"/>. $FFP_SETUP_SCRIPT<text:line-break/>fi<text:line-break/> <text:line-break/># create /ffp link<text:line-break/>echo "ln -snf $FFP_PATH /ffp"<text:line-break/>ln -snf $FFP_PATH /ffp<text:line-break/> <text:line-break/># install tarball<text:line-break/>if [ -r $FFP_TARBALL ]; then<text:line-break/><text:s text:c="4"/>echo "* Installing $FFP_TARBALL ..."<text:line-break/><text:s text:c="4"/>mkdir -p $FFP_PATH &amp;&amp; tar xzf $FFP_TARBALL -C $FFP_PATH &amp;&amp; /ffp/bin/tar xzf $FFP_TARBALL -C $FFP_PATH<text:line-break/><text:s text:c="4"/>if [ $? -eq 0 ]; then<text:line-break/><text:s text:c="8"/>echo "* OK"<text:line-break/><text:s text:c="4"/>fi<text:line-break/><text:s text:c="4"/>rm $FFP_TARBALL<text:line-break/>fi<text:line-break/> <text:line-break/># suid busybox<text:line-break/>if [ -x /ffp/bin/busybox ]; then<text:line-break/><text:s text:c="4"/>chown root.root /ffp/bin/busybox<text:line-break/><text:s text:c="4"/>chmod 0755 /ffp/bin/busybox<text:line-break/><text:s text:c="4"/>chmod u+s /ffp/bin/busybox<text:line-break/>fi<text:line-break/> <text:line-break/># run fun_plug.init, if present<text:line-break/>if [ -x /ffp/etc/fun_plug.init ]; then<text:line-break/><text:s text:c="4"/>echo "* Running /ffp/etc/fun_plug.init ..."<text:line-break/><text:s text:c="4"/>/ffp/etc/fun_plug.init<text:line-break/>fi<text:line-break/> <text:line-break/># run fun_plug.local, if present<text:line-break/>if [ -x /ffp/etc/fun_plug.local ]; then<text:line-break/><text:s text:c="4"/>echo "* Running /ffp/etc/fun_plug.local ..."<text:line-break/><text:s text:c="4"/>/ffp/etc/fun_plug.local<text:line-break/>fi<text:line-break/> <text:line-break/># run commands<text:line-break/>if [ -x $FFP_RC ]; then<text:line-break/><text:s text:c="4"/>echo "* Running $FFP_RC ..."<text:line-break/><text:s text:c="4"/>$FFP_RC<text:line-break/><text:s text:c="4"/>echo "*<text:s text:c="2"/>OK"<text:line-break/>else<text:line-break/><text:s text:c="4"/>echo "$FFP_RC: Not found or not executable"<text:line-break/>fi</text:p>
          </table:table-cell>
        </table:table-row>
      </table:table>
      <text:list text:style-name="List_20_1" text:continue-numbering="false">
        <text:list-item>
          <text:p text:style-name="LastListParagraph_List_20_1_Content_First"> Este fichero deberá estar marcado como ejecutable y luego copiarlo en <text:span text:style-name="Source_20_Text">volume_1</text:span>.</text:p>
        </text:list-item>
      </text:list>
      <text:p text:style-name="Text_20_body"><text:span text:style-name="Strong_20_Emphasis">3)</text:span> Reiniciamos el NAS y se descomprimirá e instalará <text:span text:style-name="Emphasis">funplug</text:span> automáticamente. Concretamente, tendremos los archivos <text:span text:style-name="Source_20_Text">ffp.log</text:span> y <text:span text:style-name="Source_20_Text">fun_plug</text:span>, además de la carpeta <text:span text:style-name="Source_20_Text">ffp</text:span>.</text:p>
      <text:p text:style-name="Text_20_body"><text:span text:style-name="Strong_20_Emphasis">4)</text:span> Nos conectamos via <text:span text:style-name="Strong_20_Emphasis">telnet</text:span> (puerto 23) a la IP de nuestro NAS, ejecutando desde un terminal:</text:p>
      <text:p text:style-name="Preformatted_20_Text">telnet ip_nas</text:p>
      <text:p text:style-name="Text_20_body">Aparece un prompt <text:span text:style-name="Source_20_Text">sh-4.1#</text:span>.</text:p>
      <text:p text:style-name="Text_20_body"><text:span text:style-name="Strong_20_Emphasis">5)</text:span> Ejecutar secuencialmente:</text:p>
      <text:p text:style-name="Preformatted_20_Text">usermod -s /ffp/bin/sh root<text:line-break/>mkdir -p /ffp/home/root/<text:line-break/>sed -ie 's#:/home/root:#:/ffp/home/root:#g' /etc/passwd<text:line-break/>pwconv</text:p>
      <text:list text:style-name="List_20_1" text:continue-numbering="false">
        <text:list-item>
          <text:p text:style-name="List_20_1_Content_First"> Tirar palante aunque aparezcan errores:</text:p>
          <text:list text:style-name="List_20_1">
            <text:list-item>
              <text:p text:style-name="List_20_1_Content"> En la orden <text:span text:style-name="Source_20_Text">usermod</text:span>: <text:span text:style-name="Source_20_Text">usermod: no changes</text:span>, lo ignoramos, quiere decir que ya estaba bien y no era necesaria esta orden.</text:p>
            </text:list-item>
            <text:list-item>
              <text:p text:style-name="List_20_1_Content_Last"> En la orden <text:span text:style-name="Source_20_Text">pwconv</text:span>: <text:span text:style-name="Source_20_Text">pwconv: failed to change the mode of /etc/passwd- to 0600</text:span>, también lo ignoramos.</text:p>
            </text:list-item>
          </text:list>
        </text:list-item>
      </text:list>
      <text:p text:style-name="Text_20_body"><text:span text:style-name="Strong_20_Emphasis">6)</text:span> <text:span text:style-name="Strong_20_Emphasis">Contraseña acceso</text:span>. Ejecutar:</text:p>
      <text:p text:style-name="Preformatted_20_Text">passwd</text:p>
      <text:p text:style-name="Text_20_body">Y poner contraseña del root nueva.</text:p>
      <text:p text:style-name="Text_20_body">Ejecutar:</text:p>
      <text:p text:style-name="Preformatted_20_Text">login</text:p>
      <text:p text:style-name="Text_20_body">Y entrar como root, comprobando la contraseña. Si funciona seguir palante. Si no, insistir hasta que esto funcione, pero no continuar.</text:p>
      <text:p text:style-name="Text_20_body">Guardamos contraseña ejecutando:</text:p>
      <text:p text:style-name="Preformatted_20_Text">wget http://wolf-u.li/u/172/ -O /ffp/sbin/store-passwd.sh<text:line-break/>store-passwd.sh</text:p>
      <text:h text:style-name="Heading_20_2" text:outline-level="2"><text:bookmark-start text:name="__RefHeading___activacion_de_ssh_4"/><text:bookmark-start text:name="activacion_de_ssh"/>3 - Activación de SSH<text:bookmark-end text:name="__RefHeading___activacion_de_ssh_4"/><text:bookmark-end text:name="activacion_de_ssh"/></text:h>
      <text:p text:style-name="Text_20_body"><text:span text:style-name="Strong_20_Emphasis">1)</text:span> <text:span text:style-name="Strong_20_Emphasis">Activamos SSH</text:span>, ejecutando:</text:p>
      <text:p text:style-name="Preformatted_20_Text">chmod a+x /ffp/start/sshd.sh<text:line-break/>sh /ffp/start/sshd.sh start</text:p>
      <text:p text:style-name="Text_20_body">Comprobamos que funciona <text:span text:style-name="Source_20_Text">ssh</text:span>, abriendo otro terminal simultaneo y ejecutando:</text:p>
      <text:p text:style-name="Preformatted_20_Text">ssh root@ip_nas</text:p>
      <text:list text:style-name="List_20_1" text:continue-numbering="false">
        <text:list-item>
          <text:p text:style-name="LastListParagraph_List_20_1_Content_First"> También podemos usar el PuTTY desde Windows, por ejemplo.</text:p>
        </text:list-item>
      </text:list>
      <text:p text:style-name="Text_20_body">Nos pedirá la contraseña del usuario root. Si entramos, podemos continuar. Si no, repetir hasta que funcione.</text:p>
      <text:p text:style-name="Text_20_body"><text:span text:style-name="Strong_20_Emphasis">2)</text:span> <text:span text:style-name="Strong_20_Emphasis">Deshabilitamos telnet</text:span>, para una mayor seguridad. Para ello ejecutamos:</text:p>
      <text:p text:style-name="Preformatted_20_Text">chmod -x /ffp/start/telnetd.sh</text:p>
      <text:p text:style-name="Text_20_body">Podemos ver que todavía funciona telnet. Reiniciar el NAS, orden <text:span text:style-name="Source_20_Text">reboot</text:span>, para que este servicio pare. Comprobamos que podemos entrar por SSH pero no por telnet.</text:p>
      <text:p text:style-name="Text_20_body">
<draw:frame draw:style-name="media" draw:name="1" text:anchor-type="as-char" draw:z-index="1" svg:width="1.6933333333333cm" svg:height="1.6933333333333cm"><draw:image xlink:href="Pictures/2c24d8c8016b3e7d4b21cc2f7c279f9b.png" xlink:type="simple" xlink:show="embed" xlink:actuate="onLoad"/></draw:frame>
<text:span text:style-name="Emphasis">Nota</text:span></text:p>
      <text:p text:style-name="Text_20_body">Miramos en la web del NAS y comprobamos que hay un nuevo usuario <text:span text:style-name="Source_20_Text">sshd</text:span>, que puede pertenecer al grupo <text:span text:style-name="Source_20_Text">sshd</text:span>, y tambien hay un nuevo grupo <text:span text:style-name="Source_20_Text">utmp</text:span>. Hacemos que el nuevo usuario pertenezca al nuevo grupo <text:span text:style-name="Source_20_Text">utmp</text:span> y borramos el grupo <text:span text:style-name="Source_20_Text">sshd</text:span>.
</text:p>
      <text:p text:style-name="Text_20_body">
<draw:frame draw:style-name="media" draw:name="2" text:anchor-type="as-char" draw:z-index="2" svg:width="0.84666666666667cm" svg:height="0.84666666666667cm"><draw:image xlink:href="Pictures/78fc88f5cac1168bfa26fbda36b58539.png" xlink:type="simple" xlink:show="embed" xlink:actuate="onLoad"/></draw:frame>
<text:span text:style-name="Emphasis">Resumen</text:span></text:p>
      <text:p text:style-name="Text_20_body">Así pues, el acceso por terminal queda <text:span text:style-name="Source_20_Text">ssh root@ip_nas</text:span>, donde el <text:span text:style-name="Strong_20_Emphasis">puerto</text:span> por defecto es el <text:span text:style-name="Source_20_Text">22</text:span>.
</text:p>
      <text:h text:style-name="Heading_20_2" text:outline-level="2"><text:bookmark-start text:name="__RefHeading___servidor_samba_5"/><text:bookmark-start text:name="servidor_samba"/>4 - Servidor Samba<text:bookmark-end text:name="__RefHeading___servidor_samba_5"/><text:bookmark-end text:name="servidor_samba"/></text:h>
      <text:h text:style-name="Heading_20_3" text:outline-level="3"><text:bookmark-start text:name="__RefHeading___problema_6"/><text:bookmark-start text:name="problema"/>Problema<text:bookmark-end text:name="__RefHeading___problema_6"/><text:bookmark-end text:name="problema"/></text:h>
      <text:p text:style-name="Text_20_body">Después de reiniciar, entro con PuTTY por SSH:</text:p>
      <text:p text:style-name="Preformatted_20_Text">login as: root<text:line-break/>root@upc:~# ps aux | grep smbd<text:line-break/> 1046 root<text:s text:c="5"/>smbd -D<text:line-break/> 1058 root<text:s text:c="5"/>smbd -D<text:line-break/> 1688 root<text:s text:c="5"/>grep smbd</text:p>
      <text:p text:style-name="Text_20_body">Los recursos no están accesibles. Si entro en configuración web del NAS y grabo cambios en <text:span text:style-name="Source_20_Text">Basic Setup</text:span> &gt; <text:span text:style-name="Source_20_Text">Device</text:span> &gt; <text:span text:style-name="Source_20_Text">Description</text:span> &gt; <text:span text:style-name="Source_20_Text">Save Settings</text:span> &gt; Luego ya están disponibles los recursos y repitiendo la orden en PuTTY, ahora da:</text:p>
      <text:p text:style-name="Preformatted_20_Text">root@upc:~# ps aux | grep smbd<text:line-break/> 1812 root<text:s text:c="5"/>/usr/sbin/samba/smbd -D<text:line-break/> 1819 root<text:s text:c="5"/>/usr/sbin/samba/smbd -D<text:line-break/> 1821 root<text:s text:c="5"/>grep smbd</text:p>
      <text:h text:style-name="Heading_20_3" text:outline-level="3"><text:bookmark-start text:name="__RefHeading___solucion_7"/><text:bookmark-start text:name="solucion"/>Solución<text:bookmark-end text:name="__RefHeading___solucion_7"/><text:bookmark-end text:name="solucion"/></text:h>
      <text:p text:style-name="Text_20_body">Vamos a reiniciar samba al arrancar, para que los recursos sean detectados inmediatamente.</text:p>
      <text:p text:style-name="Text_20_body"><text:span text:style-name="Strong_20_Emphasis">1)</text:span> Para ello, primero creo un fichero <text:span text:style-name="Source_20_Text">sambafix.sh</text:span>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#!/ffp/bin/sh<text:line-break/># Euloxio dice:<text:line-break/># Despues de reiniciar el NAS no tenemos acceso samba a los recursos<text:line-break/># Vamos a parar y a volver a iniciar SAMBA al reinicio del NAS de<text:line-break/># forma automática para corregir este efecto.<text:line-break/>smb stop<text:line-break/>smb start<text:line-break/># Listo.</text:p>
          </table:table-cell>
        </table:table-row>
      </table:table>
      <text:p text:style-name="Text_20_body"><text:span text:style-name="Strong_20_Emphasis">2)</text:span> Copié al raiz del primer disco, <text:span text:style-name="Source_20_Text">volume_1</text:span>, este fichero y lo puse después en <text:span text:style-name="Source_20_Text">/ffp/start</text:span> con:</text:p>
      <text:p text:style-name="Preformatted_20_Text"># cd /mnt/HD_a2<text:line-break/># cp sambafix.sh /ffp/start/<text:line-break/># cd /ffp/start<text:line-break/># ls</text:p>
      <text:p text:style-name="Text_20_body">Todos los ficheros de <text:span text:style-name="Source_20_Text">/ffp/start/</text:span> con atributo de ejecutable se ejecutaran al reiniciar el sistema. Nos aseguramos de que sea ejecutable con:</text:p>
      <text:p text:style-name="Preformatted_20_Text"># chmod +x sambafix.sh</text:p>
      <text:p text:style-name="Text_20_body">y comprobamos los atributos con</text:p>
      <text:p text:style-name="Preformatted_20_Text"># ls -l</text:p>
      <text:p text:style-name="Text_20_body">Reiniciamos y comprobamos con:</text:p>
      <text:p text:style-name="Preformatted_20_Text"># ps aux | grep smbd</text:p>
      <text:h text:style-name="Heading_20_2" text:outline-level="2"><text:bookmark-start text:name="__RefHeading___paquetes_8"/><text:bookmark-start text:name="paquetes"/>5 - Paquetes<text:bookmark-end text:name="__RefHeading___paquetes_8"/><text:bookmark-end text:name="paquetes"/></text:h>
      <text:p text:style-name="Text_20_body">
<draw:frame draw:style-name="media" draw:name="3" text:anchor-type="as-char" draw:z-index="3" svg:width="0.84666666666667cm" svg:height="0.84666666666667cm"><draw:image xlink:href="Pictures/adc0f2fc2b3e9f4e274fc84da6e00105.png" xlink:type="simple" xlink:show="embed" xlink:actuate="onLoad"/></draw:frame>
<text:span text:style-name="Emphasis">Enlaces</text:span></text:p>
      <text:list text:style-name="List_20_1" text:continue-numbering="false">
        <text:list-item>
          <text:p text:style-name="List_20_1_Content_First"> <text:a xlink:type="simple" xlink:href="https://nas-tweaks.net/398/installing-and-uninstalling-packages-in-fonz-fun_plug-0-7/" text:style-name="Internet_20_link" text:visited-style-name="Visited_20_Internet_20_Link">https://nas-tweaks.net/398/installing-and-uninstalling-packages-in-fonz-fun_plug-0-7/</text:a></text:p>
        </text:list-item>
        <text:list-item>
          <text:p text:style-name="List_20_1_Content_Last"> <text:a xlink:type="simple" xlink:href="https://nas-tweaks.net/373/uwsiteloader-tool-to-download-the-sites-definitions-for-packages-of-the-fun_plug-0-7/" text:style-name="Internet_20_link" text:visited-style-name="Visited_20_Internet_20_Link">https://nas-tweaks.net/373/uwsiteloader-tool-to-download-the-sites-definitions-for-packages-of-the-fun_plug-0-7/</text:a></text:p>
        </text:list-item>
      </text:list>
      <text:p text:style-name="Text_20_body">Ya tenemos <text:span text:style-name="Source_20_Text">ffp</text:span> y <text:span text:style-name="Source_20_Text">ssh</text:span> funcionando. Ahora… a buscar paquetitos compilados, y guardarlos en una carpeta para instalarlos cuando interese, que uno no sabe cuando estas cosas desaparecen de internet.</text:p>
      <text:p text:style-name="Text_20_body">Primero crearemos una carpeta para guardar los paquetes. En mi caso, como tengo dos discos en el NAS, hago:</text:p>
      <text:p text:style-name="Preformatted_20_Text"># mkdir /mnt/HD_a2/ffp/pkg/</text:p>
      <text:p text:style-name="Text_20_body">Vemos que podemos entrar en ella también así:</text:p>
      <text:p text:style-name="Preformatted_20_Text"># cd /ffp/pkg/ </text:p>
      <text:p text:style-name="Text_20_body">Y ejecutamos la <text:a xlink:type="simple" xlink:href="http://www.vicente-navarro.com/blog/2008/01/13/backups-con-rsync/" text:style-name="Internet_20_link" text:visited-style-name="Visited_20_Internet_20_Link">sincronización</text:a> con fonz, para hacernos una copia de seguridad de los paquetes disponibles actualmente:</text:p>
      <text:p text:style-name="Preformatted_20_Text"># rsync -av inreto.de::dns323/fun-plug/0.7/oabi/packages /ffp/pkg</text:p>
      <text:p text:style-name="Text_20_body">Así, creamos una carpeta <text:span text:style-name="Source_20_Text">/ffp/pkg/packages</text:span> donde descarga todos los archivos disponibles en el lugar indicado, lo que supuso bajar unos 102 MB. Todos ellos son paquetes compilados para fonz.</text:p>
      <text:p text:style-name="Text_20_body">
<draw:frame draw:style-name="media" draw:name="4" text:anchor-type="as-char" draw:z-index="4" svg:width="0.84666666666667cm" svg:height="0.84666666666667cm"><draw:image xlink:href="Pictures/18be1c155c2c86db86fb4509a5003d40.gif" xlink:type="simple" xlink:show="embed" xlink:actuate="onLoad"/></draw:frame>
<text:span text:style-name="Emphasis">Versión</text:span></text:p>
      <text:p text:style-name="Text_20_body">Controlar que bajemos los paquetes compilados para el modelo de nuestro <text:span text:style-name="Source_20_Text">NAS</text:span> y para la versión de <text:span text:style-name="Source_20_Text">fun_plug</text:span> correcta. En nuestro caso el NAS <text:span text:style-name="Source_20_Text">DNS-323</text:span> y fun_plug versión <text:span text:style-name="Source_20_Text">0.7</text:span>.
</text:p>
      <text:p text:style-name="Text_20_body"><text:span text:style-name="Strong_20_Emphasis">Actualización</text:span>. Para actualizar se usa la opción <text:span text:style-name="Source_20_Text">-u</text:span>. Una vez bajados los paquetes compilados, ejecutamos lo siguiente para actualizar los paquetes instalados por si hubiese en <text:span text:style-name="Source_20_Text">packages</text:span> una versión posterior:</text:p>
      <text:p text:style-name="Preformatted_20_Text"># cd /ffp/pkg/packages/<text:line-break/># funpkg -u *.txz</text:p>
      <text:p text:style-name="Text_20_body">
<draw:frame draw:style-name="media" draw:name="5" text:anchor-type="as-char" draw:z-index="5" svg:width="0.84666666666667cm" svg:height="0.84666666666667cm"><draw:image xlink:href="Pictures/78fc88f5cac1168bfa26fbda36b58539.png" xlink:type="simple" xlink:show="embed" xlink:actuate="onLoad"/></draw:frame>
<text:span text:style-name="Emphasis">Update</text:span></text:p>
      <text:p text:style-name="Text_20_body">Es muy importante hacer esto último antes de proseguir con el tutorial. Así nos aseguramos de tener instaladas las últimas versiones y por tanto corregidos posibles errores.
</text:p>
      <text:p text:style-name="Text_20_body"><text:span text:style-name="Strong_20_Emphasis">Instalación</text:span>. Para instalar un paquete se usa la opción <text:span text:style-name="Source_20_Text">-i</text:span>. Por ejemplo para instalar todos los paquetes disponibles:</text:p>
      <text:p text:style-name="Preformatted_20_Text"># cd /ffp/pkg/packages/<text:line-break/># funpkg -i *.txz</text:p>
      <text:h text:style-name="Heading_20_3" text:outline-level="3"><text:bookmark-start text:name="__RefHeading___version_0.7_incompleto_9"/><text:bookmark-start text:name="version_0.7_incompleto"/>Versión 0.7 (Incompleto)<text:bookmark-end text:name="__RefHeading___version_0.7_incompleto_9"/><text:bookmark-end text:name="version_0.7_incompleto"/></text:h>
      <text:p text:style-name="Text_20_body">Una de las nuevas características de la versión 0.7 de fun_plug es la posibilidad de añadir varias ubicaciones de los paquetes.</text:p>
      <text:p text:style-name="Text_20_body"><text:span text:style-name="Source_20_Text">uwsiteloader</text:span>: Herramienta para bajar la lista de paquetes disponibles. Válida sólo para la versión 0.7.</text:p>
      <text:p text:style-name="Text_20_body">Se descarga así:</text:p>
      <text:p text:style-name="Preformatted_20_Text">wget http://wolf-u.li/u/441 -O /ffp/bin/uwsiteloader.sh</text:p>
      <text:p text:style-name="Text_20_body">Porque realmente se trata de un script. Finalmente se le dan derechos de ejecución a todos los usuarios:</text:p>
      <text:p text:style-name="Preformatted_20_Text">chmod a+x /ffp/bin/uwsiteloader.sh</text:p>
      <text:p text:style-name="Text_20_body">Para actualizar las definiciones de los sitios, lo ejecutaremos:</text:p>
      <text:p text:style-name="Preformatted_20_Text">uwsiteloader.sh</text:p>
      <text:p text:style-name="Text_20_body"><text:span text:style-name="Strong_20_Emphasis">Actualización inicial de paquetes</text:span>. Después de instalar <text:span text:style-name="Source_20_Text">uwsiteloader</text:span> necesitamos actualizar los datos de los repositorios usando <text:span text:style-name="Source_20_Text">slacker</text:span>:</text:p>
      <text:p text:style-name="Preformatted_20_Text">slacker -U</text:p>
      <text:p text:style-name="Text_20_body"><text:span text:style-name="Strong_20_Emphasis">Instalación de paquetes</text:span>. Después de que hemos actualizado la información de los repositorios, podemos instalar paquetes utilizando de nuevo <text:span text:style-name="Source_20_Text">slacker</text:span>. Podemos elegir entre varios modos de instalación usando los parámetros <text:span text:style-name="Source_20_Text">-a</text:span>, <text:span text:style-name="Source_20_Text">-i</text:span> and <text:span text:style-name="Source_20_Text">-u</text:span>. Ejemplo:</text:p>
      <text:p text:style-name="Preformatted_20_Text">slacker -i</text:p>
      <text:p text:style-name="Text_20_body">Y por ejemplo selecciono e instalo el nano.</text:p>
      <text:p text:style-name="Text_20_body"><text:span text:style-name="Strong_20_Emphasis">Instalación de paquetes desactualizados</text:span>. Con la siguiente orden se presentan los paquetes que tienen una versión superior en los repositorios. Los marco todos y los actualizo:</text:p>
      <text:p text:style-name="Preformatted_20_Text">slacker -u</text:p>
      <text:p text:style-name="Text_20_body">me da un error: <text:span text:style-name="Source_20_Text">/ffp/bin/funpkg: can't load library 'libxml2.so.2' </text:span>. Aquí me quedo. A ver si puedo en otro momento proseguir con el tema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6:54</meta:creation-date>
    <dc:creator>Generated</dc:creator>
    <dc:date>2026-08-10T08::06:54</dc:date>
    <dc:language>en-US</dc:language>
    <meta:editing-cycles>1</meta:editing-cycles>
    <meta:editing-duration>PT0S</meta:editing-duration>
    <dc:title>doc:tec:net:nas:dns323:funplug</dc:title>
  </office:meta>
</office:document-meta>
</file>