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0a0724a81e17789b1da39bc7cd58802.png"/>
  <manifest:file-entry manifest:media-type="image/png" manifest:full-path="Pictures/89c0d9b367518ada2161b0c791ace0dc.png"/>
  <manifest:file-entry manifest:media-type="image/png" manifest:full-path="Pictures/b7dcb59dd4035448e139a96679b6baf5.png"/>
  <manifest:file-entry manifest:media-type="image/png" manifest:full-path="Pictures/8b7072c09b33b4af3d6c6c96c101948f.png"/>
  <manifest:file-entry manifest:media-type="image/png" manifest:full-path="Pictures/dbe946b249ed3ef282e974aad4fbf745.png"/>
  <manifest:file-entry manifest:media-type="image/png" manifest:full-path="Pictures/bf9adaa0fe195436cfc35dfc374e5d94.png"/>
  <manifest:file-entry manifest:media-type="image/png" manifest:full-path="Pictures/a01393c896e33d4450ae205c9f70cacd.png"/>
  <manifest:file-entry manifest:media-type="image/png" manifest:full-path="Pictures/6d53da45013b368cf027e195c03a2c78.png"/>
  <manifest:file-entry manifest:media-type="image/png" manifest:full-path="Pictures/d6d3854594f7e01854b77e99e1670a90.png"/>
  <manifest:file-entry manifest:media-type="image/png" manifest:full-path="Pictures/2e6ec60efd024fb79503f0cc3ae478c7.png"/>
  <manifest:file-entry manifest:media-type="image/png" manifest:full-path="Pictures/280cedc9ad85f017f36f79ed3660fb95.png"/>
  <manifest:file-entry manifest:media-type="image/png" manifest:full-path="Pictures/196b72c12d36f74034bcd45fc40b9f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net:remoto:control_italc:inicio"/><text:bookmark-start text:name="__RefHeading___remoto_control_de_aulasitalc_1"/><text:bookmark-start text:name="remoto_control_de_aulasitalc"/>[Remoto] Control de aulas: iTALC<text:bookmark-end text:name="__RefHeading___remoto_control_de_aulasitalc_1"/><text:bookmark-end text:name="remoto_control_de_aulasitalc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List_20_1" text:continue-numbering="false"><text:list-item><text:p text:style-name="List_20_1_Content_First"> El software <text:span text:style-name="Source_20_Text">iTALC</text:span> es una aplicación instalada en los servidores de los centros TIC para dar respuesta a la demanda por parte del profesorado de poder controlar el trabajo del alumnado en su ordenador de una manera cómoda y sencilla.</text:p></text:list-item><text:list-item><text:p text:style-name="List_20_1_Content"> Es la solución libre y gratuita para una clase donde haya sistemas Windows y Linux mezclados, ya que podemos instalarlo en ambos.</text:p></text:list-item><text:list-item><text:p text:style-name="List_20_1_Content_Last"> Permite, entre otras cosas, visualizar el escritorio del alumno en el del profesor y al contrario: Mostrar el escritorio del profesor a toda la clase utilizando el modo <text:span text:style-name="Source_20_Text">demo</text:span>.</text:p></text:list-item></text:list></table:table-cell></table:table-row></table:table></draw:text-box></draw:frame></text:p>
      <text:p text:style-name="Text_20_body"><text:line-break/></text:p>
      <text:h text:style-name="Heading_20_2" text:outline-level="2"><text:bookmark-start text:name="__RefHeading___instalacion_y_configuracion_en_windows_2"/><text:bookmark-start text:name="instalacion_y_configuracion_en_windows"/>Instalación y configuración en Windows<text:bookmark-end text:name="__RefHeading___instalacion_y_configuracion_en_windows_2"/><text:bookmark-end text:name="instalacion_y_configuracion_en_windows"/></text:h>
      <text:p text:style-name="Text_20_body"><text:line-break/></text:p>
      <text:h text:style-name="Heading_20_3" text:outline-level="3"><text:bookmark-start text:name="__RefHeading___instalacion_en_profesor_3"/><text:bookmark-start text:name="instalacion_en_profesor"/>Instalación en profesor<text:bookmark-end text:name="__RefHeading___instalacion_en_profesor_3"/><text:bookmark-end text:name="instalacion_en_profesor"/></text:h>
      <text:list text:style-name="Numbering_20_1" text:continue-numbering="false">
        <text:list-item>
          <text:p text:style-name="Numbering_20_1_Content_First"> Se baja el programa de el enlace indicado en el apartado anterior y se comienza su instalación.</text:p>
        </text:list-item>
        <text:list-item>
          <text:p text:style-name="Numbering_20_1_Content"> Selección de componentes → Marcamos los dos: iTALC Service e iTALC Master.</text:p>
        </text:list-item>
        <text:list-item>
          <text:p text:style-name="Numbering_20_1_Content"> Consola de administración de iTALC.</text:p>
          <text:list text:style-name="Numbering_20_1">
            <text:list-item>
              <text:p text:style-name="Numbering_20_1_Content"> General → iTALC Servicio → Seleccionar:</text:p>
              <text:list text:style-name="List_20_1">
                <text:list-item>
                  <text:p text:style-name="List_20_1_Content"> Ocultar icono.</text:p>
                </text:list-item>
                <text:list-item>
                  <text:p text:style-name="List_20_1_Content"> Permitir el cambio de escritorio para el bloqueo de pantalla.</text:p>
                </text:list-item>
                <text:list-item>
                  <text:p text:style-name="List_20_1_Content"> Arranque automático.<draw:frame draw:style-name="mediacenter" draw:name="0" text:anchor-type="paragraph" draw:z-index="0" svg:width="18.838333333333cm" style:rel-width="100%" svg:height="14.76375cm" style:rel-height="scale"><draw:image xlink:href="Pictures/30a0724a81e17789b1da39bc7cd58802.png" xlink:type="simple" xlink:show="embed" xlink:actuate="onLoad"/></draw:frame></text:p>
                </text:list-item>
              </text:list>
            </text:list-item>
            <text:list-item>
              <text:p text:style-name="Numbering_20_1_Content"> iTALC Servidor → Captura de escritorio → Seleccionar:</text:p>
              <text:list text:style-name="List_20_1">
                <text:list-item>
                  <text:p text:style-name="List_20_1_Content"> Habilitar captura de pantallas apiladas.</text:p>
                </text:list-item>
                <text:list-item>
                  <text:p text:style-name="List_20_1_Content"> Sondeo de pantalla completa.</text:p>
                </text:list-item>
                <text:list-item>
                  <text:p text:style-name="List_20_1_Content"> Baja precisión.</text:p>
                </text:list-item>
              </text:list>
            </text:list-item>
            <text:list-item>
              <text:p text:style-name="Numbering_20_1_Content"> iTALC Servidor → Servidor demo → Seleccionar: <text:span text:style-name="Source_20_Text">iTALC 1 demo server</text:span>.<draw:frame draw:style-name="mediacenter" draw:name="1" text:anchor-type="paragraph" draw:z-index="1" svg:width="18.838333333333cm" style:rel-width="100%" svg:height="14.76375cm" style:rel-height="scale"><draw:image xlink:href="Pictures/89c0d9b367518ada2161b0c791ace0dc.png" xlink:type="simple" xlink:show="embed" xlink:actuate="onLoad"/></draw:frame></text:p>
            </text:list-item>
            <text:list-item>
              <text:p text:style-name="Numbering_20_1_Content"> Autenticación → Métodos de autenticación → Desmarcamos <text:span text:style-name="Source_20_Text">Autenticación mediante inicio de sesión basado en ACL</text:span></text:p>
            </text:list-item>
            <text:list-item>
              <text:p text:style-name="Numbering_20_1_Content"> Autenticación → Confirmación de acceso → Todo desmarcado.<draw:frame draw:style-name="mediacenter" draw:name="2" text:anchor-type="paragraph" draw:z-index="2" svg:width="18.838333333333cm" style:rel-width="100%" svg:height="14.76375cm" style:rel-height="scale"><draw:image xlink:href="Pictures/b7dcb59dd4035448e139a96679b6baf5.png" xlink:type="simple" xlink:show="embed" xlink:actuate="onLoad"/></draw:frame></text:p>
            </text:list-item>
            <text:list-item>
              <text:p text:style-name="Numbering_20_1_Content"> Autenticación → Ejecutar el asistente de archivos de claves:</text:p>
              <text:list text:style-name="Numbering_20_1">
                <text:list-item>
                  <text:p text:style-name="Numbering_20_1_Content"> Siguiente.</text:p>
                </text:list-item>
                <text:list-item>
                  <text:p text:style-name="Numbering_20_1_Content"> Crear nuevas claves de acceso.</text:p>
                </text:list-item>
                <text:list-item>
                  <text:p text:style-name="Numbering_20_1_Content"> Rol como profesor.</text:p>
                </text:list-item>
                <text:list-item>
                  <text:p text:style-name="Numbering_20_1_Content"> Directorios → Exportar la parte pública de la clave → Por ejemplo en el escritorio.</text:p>
                </text:list-item>
                <text:list-item>
                  <text:p text:style-name="Numbering_20_1_Content"> Siguiente hasta finalizar.</text:p>
                </text:list-item>
              </text:list>
            </text:list-item>
            <text:list-item>
              <text:p text:style-name="Numbering_20_1_Content"> Aplicamos y cerramos la consola de administración.</text:p>
            </text:list-item>
          </text:list>
        </text:list-item>
        <text:list-item>
          <text:p text:style-name="Numbering_20_1_Content_Last"> Copiamos la clave pública obtenida del escritorio a un USB u otro medio al que podamos acceder desde los equipos de los alumnos.</text:p>
        </text:list-item>
      </text:list>
      <text:p text:style-name="Text_20_body"><text:line-break/></text:p>
      <text:h text:style-name="Heading_20_3" text:outline-level="3"><text:bookmark-start text:name="__RefHeading___instalacion_en_alumno_4"/><text:bookmark-start text:name="instalacion_en_alumno"/>Instalación en alumno<text:bookmark-end text:name="__RefHeading___instalacion_en_alumno_4"/><text:bookmark-end text:name="instalacion_en_alumno"/></text:h>
      <text:list text:style-name="Numbering_20_1" text:continue-numbering="false">
        <text:list-item>
          <text:p text:style-name="Numbering_20_1_Content_First"> Se comienza la instalación.</text:p>
        </text:list-item>
        <text:list-item>
          <text:p text:style-name="Numbering_20_1_Content"> Selección de componentes → Desmarcamos <text:span text:style-name="Source_20_Text">iTALC Master</text:span>.</text:p>
        </text:list-item>
        <text:list-item>
          <text:p text:style-name="Numbering_20_1_Content"> Consola de administración de iTALC.</text:p>
          <text:list text:style-name="Numbering_20_1">
            <text:list-item>
              <text:p text:style-name="Numbering_20_1_Content"> General → iTALC Servicio → Seleccionar:</text:p>
              <text:list text:style-name="List_20_1">
                <text:list-item>
                  <text:p text:style-name="List_20_1_Content"> Ocultar icono.</text:p>
                </text:list-item>
                <text:list-item>
                  <text:p text:style-name="List_20_1_Content"> Permitir el cambio de escritorio para el bloqueo de pantalla.</text:p>
                </text:list-item>
                <text:list-item>
                  <text:p text:style-name="List_20_1_Content"> Arranque automático.</text:p>
                </text:list-item>
              </text:list>
            </text:list-item>
            <text:list-item>
              <text:p text:style-name="Numbering_20_1_Content"> iTALC Servidor → Captura de escritorio → Seleccionar:</text:p>
              <text:list text:style-name="List_20_1">
                <text:list-item>
                  <text:p text:style-name="List_20_1_Content"> Habilitar captura de pantallas apiladas.</text:p>
                </text:list-item>
                <text:list-item>
                  <text:p text:style-name="List_20_1_Content"> Sondeo de pantalla completa.</text:p>
                </text:list-item>
                <text:list-item>
                  <text:p text:style-name="List_20_1_Content"> Baja precisión.</text:p>
                </text:list-item>
              </text:list>
            </text:list-item>
            <text:list-item>
              <text:p text:style-name="Numbering_20_1_Content"> iTALC Servidor → Servidor demo → Seleccionar: <text:span text:style-name="Source_20_Text">iTALC 1 demo server</text:span>.</text:p>
            </text:list-item>
            <text:list-item>
              <text:p text:style-name="Numbering_20_1_Content"> Autenticación → Métodos de autenticación → Desmarcamos <text:span text:style-name="Source_20_Text">Autenticación mediante inicio de sesión basado en ACL</text:span></text:p>
            </text:list-item>
            <text:list-item>
              <text:p text:style-name="Numbering_20_1_Content"> Autenticación → Confirmación de acceso → Todo desmarcado.</text:p>
            </text:list-item>
            <text:list-item>
              <text:p text:style-name="Numbering_20_1_Content"> Autenticación → Ejecutar el asistente de archivos de claves:</text:p>
              <text:list text:style-name="Numbering_20_1">
                <text:list-item>
                  <text:p text:style-name="Numbering_20_1_Content"> Siguiente.</text:p>
                </text:list-item>
                <text:list-item>
                  <text:p text:style-name="Numbering_20_1_Content"> Importar clave pública.</text:p>
                </text:list-item>
                <text:list-item>
                  <text:p text:style-name="Numbering_20_1_Content"> Rol como profesor.</text:p>
                </text:list-item>
                <text:list-item>
                  <text:p text:style-name="Numbering_20_1_Content"> Directorios → Exportar la parte pública de la clave → Seleccionamos la clave pública generada en la instalación del equipo del profesor.</text:p>
                </text:list-item>
                <text:list-item>
                  <text:p text:style-name="Numbering_20_1_Content"> Siguiente hasta finalizar.</text:p>
                </text:list-item>
              </text:list>
            </text:list-item>
            <text:list-item>
              <text:p text:style-name="Numbering_20_1_Content_Last"> Aplicamos y cerramos la consola de administración.</text:p>
            </text:list-item>
          </text:list>
        </text:list-item>
      </text:list>
      <text:p text:style-name="Text_20_body"><text:line-break/></text:p>
      <text:h text:style-name="Heading_20_2" text:outline-level="2"><text:bookmark-start text:name="__RefHeading___modo_demo_5"/><text:bookmark-start text:name="modo_demo"/>Modo demo<text:bookmark-end text:name="__RefHeading___modo_demo_5"/><text:bookmark-end text:name="modo_demo"/></text:h>
      <text:p text:style-name="Text_20_body">Realizado todo el proceso de instalación y configuración descrito anteriormente, nos podemos encontrar que todo funciona bien excepto el modo <text:span text:style-name="Source_20_Text">demo</text:span>. Para solucionar este percance vamos a seguir el siguiente procedimiento.</text:p>
      <text:p text:style-name="Text_20_body"><text:span text:style-name="Strong_20_Emphasis">Procedimiento resumido</text:span>. Se realiza en el ordenador del profesor.</text:p>
      <text:list text:style-name="Numbering_20_1" text:continue-numbering="false">
        <text:list-item>
          <text:p text:style-name="Numbering_20_1_Content_First"> Consola de configuración &gt; iTALC Server &gt; Demo Server &gt; VNC reflector.</text:p>
        </text:list-item>
        <text:list-item>
          <text:p text:style-name="Numbering_20_1_Content"> Descargamos tightVNC y lo instalamos con las siguientes características:</text:p>
          <text:list text:style-name="Numbering_20_1">
            <text:list-item>
              <text:p text:style-name="Numbering_20_1_Content"> Instalación personalizada: <draw:frame draw:style-name="mediacenter" draw:name="3" text:anchor-type="paragraph" draw:z-index="3" svg:width="13.096875cm" svg:height="10.239375cm"><draw:image xlink:href="Pictures/8b7072c09b33b4af3d6c6c96c101948f.png" xlink:type="simple" xlink:show="embed" xlink:actuate="onLoad"/></draw:frame></text:p>
            </text:list-item>
            <text:list-item>
              <text:p text:style-name="Numbering_20_1_Content"> Sólo necesitamos instalar el módulo servidor: <draw:frame draw:style-name="mediacenter" draw:name="4" text:anchor-type="paragraph" draw:z-index="4" svg:width="13.096875cm" svg:height="10.239375cm"><draw:image xlink:href="Pictures/dbe946b249ed3ef282e974aad4fbf745.png" xlink:type="simple" xlink:show="embed" xlink:actuate="onLoad"/></draw:frame></text:p>
            </text:list-item>
            <text:list-item>
              <text:p text:style-name="Numbering_20_1_Content"> La siguiente pantalla de instalación se deja tal cual: <draw:frame draw:style-name="mediacenter" draw:name="5" text:anchor-type="paragraph" draw:z-index="5" svg:width="13.096875cm" svg:height="10.239375cm"><draw:image xlink:href="Pictures/bf9adaa0fe195436cfc35dfc374e5d94.png" xlink:type="simple" xlink:show="embed" xlink:actuate="onLoad"/></draw:frame></text:p>
            </text:list-item>
            <text:list-item>
              <text:p text:style-name="Numbering_20_1_Content"> En contraseñas dejamos como se indica. Creamos una contraseña para el uso de la herramienta de administración del servicio: <draw:frame draw:style-name="mediacenter" draw:name="6" text:anchor-type="paragraph" draw:z-index="6" svg:width="11.932708333333cm" svg:height="10.609791666667cm"><draw:image xlink:href="Pictures/a01393c896e33d4450ae205c9f70cacd.png" xlink:type="simple" xlink:show="embed" xlink:actuate="onLoad"/></draw:frame></text:p>
            </text:list-item>
          </text:list>
        </text:list-item>
        <text:list-item>
          <text:p text:style-name="Numbering_20_1_Content"> Por último, ya con el servicio funcionando, vamos a su configuración y la dejamos como se indica: <draw:frame draw:style-name="mediacenter" draw:name="7" text:anchor-type="paragraph" draw:z-index="7" svg:width="12.726458333333cm" svg:height="11.297708333333cm"><draw:image xlink:href="Pictures/6d53da45013b368cf027e195c03a2c78.png" xlink:type="simple" xlink:show="embed" xlink:actuate="onLoad"/></draw:frame></text:p>
        </text:list-item>
        <text:list-item>
          <text:p text:style-name="Numbering_20_1_Content_Last"> Vamos a la configuración del iTALC y ponemos el puerto correspondiente al servidor demo como se indica: <draw:frame draw:style-name="mediacenter" draw:name="8" text:anchor-type="paragraph" draw:z-index="8" svg:width="17.356666666667cm" style:rel-width="100%" svg:height="14.76375cm" style:rel-height="scale"><draw:image xlink:href="Pictures/d6d3854594f7e01854b77e99e1670a90.png" xlink:type="simple" xlink:show="embed" xlink:actuate="onLoad"/></draw:frame></text:p>
        </text:list-item>
      </text:list>
      <text:p text:style-name="Text_20_body"><text:line-break/></text:p>
      <text:h text:style-name="Heading_20_2" text:outline-level="2"><text:bookmark-start text:name="__RefHeading___apoyo_6"/><text:bookmark-start text:name="apoyo"/>Apoyo<text:bookmark-end text:name="__RefHeading___apoyo_6"/><text:bookmark-end text:name="apoyo"/></text:h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draw:frame draw:style-name="media" draw:name="9" text:anchor-type="as-char" draw:z-index="9" svg:width="0.84666666666667cm" svg:height="0.84666666666667cm"><draw:image xlink:href="Pictures/2e6ec60efd024fb79503f0cc3ae478c7.png" xlink:type="simple" xlink:show="embed" xlink:actuate="onLoad"/></draw:frame> Recursos</text:p><text:list text:style-name="Numbering_20_1" text:continue-numbering="false"><text:list-item><text:p text:style-name="Numbering_20_1_Content_First"> iTALC</text:p><text:list text:style-name="Numbering_20_1"><text:list-item><text:p text:style-name="Numbering_20_1_Content"> <text:a xlink:type="simple" xlink:href="http://italc.sourceforge.net/" text:style-name="Internet_20_link" text:visited-style-name="Visited_20_Internet_20_Link">iTALC - OpenSource classroom management</text:a></text:p></text:list-item><text:list-item><text:p text:style-name="Numbering_20_1_Content"> <text:a xlink:type="simple" xlink:href="https://github.com/iTALC/italc/releases" text:style-name="Internet_20_link" text:visited-style-name="Visited_20_Internet_20_Link">Descargas de iTALC</text:a></text:p></text:list-item></text:list></text:list-item><text:list-item><text:p text:style-name="Numbering_20_1_Content_Last"> <text:a xlink:type="simple" xlink:href="http://www.tightvnc.com/download.php" text:style-name="Internet_20_link" text:visited-style-name="Visited_20_Internet_20_Link">TightVNC</text:a></text:p></text:list-item></text:list><text:p text:style-name="Text_20_body"><draw:frame draw:style-name="media" draw:name="10" text:anchor-type="as-char" draw:z-index="10" svg:width="0.84666666666667cm" svg:height="0.84666666666667cm"><draw:image xlink:href="Pictures/280cedc9ad85f017f36f79ed3660fb95.png" xlink:type="simple" xlink:show="embed" xlink:actuate="onLoad"/></draw:frame> Contenidos</text:p><text:list text:style-name="Numbering_20_1" text:continue-numbering="false"><text:list-item><text:p text:style-name="LastListParagraph_Numbering_20_1_Content_First"> <text:a xlink:type="simple" xlink:href="http://www.ite.educacion.es/formacion/materiales/130/cd/redesXP/WXP-Aplicaciones/control_del_aula.html" text:style-name="Internet_20_link" text:visited-style-name="Visited_20_Internet_20_Link">Aulas en red. Instalación y gestión. Windows XP</text:a></text:p></text:list-item></text:list><text:p text:style-name="Text_20_body"><draw:frame draw:style-name="media" draw:name="11" text:anchor-type="as-char" draw:z-index="11" svg:width="0.84666666666667cm" svg:height="0.84666666666667cm"><draw:image xlink:href="Pictures/196b72c12d36f74034bcd45fc40b9f00.png" xlink:type="simple" xlink:show="embed" xlink:actuate="onLoad"/></draw:frame> Vídeos</text:p><text:p text:style-name="Text_20_body">1<text:a xlink:type="simple" xlink:href="https://youtu.be/Lc7kcdFA5qs" text:style-name="Internet_20_link" text:visited-style-name="Visited_20_Internet_20_Link">Instalar iTalc v2 en Windows (Profesor y Alumno)</text:a></text:p><text:p text:style-name="Text_20_body"><text:line-break/></text:p><text:p text:style-name="Text_20_body">2<text:a xlink:type="simple" xlink:href="https://youtu.be/VAVgLYSYBSU" text:style-name="Internet_20_link" text:visited-style-name="Visited_20_Internet_20_Link">Italc v 2.x solución pantalla negra modo Demo</text:a></text:p><text:p text:style-name="Text_20_body"><text:line-break/></text:p><text:p text:style-name="Text_20_body">3<text:a xlink:type="simple" xlink:href="https://youtu.be/VgNx1tveL24" text:style-name="Internet_20_link" text:visited-style-name="Visited_20_Internet_20_Link">ITALC Descarga e instalación en profesor</text:a></text:p><text:p text:style-name="Text_20_body"><text:line-break/></text:p></table:table-cell></table:table-row></table:table></draw:text-box></draw:frame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7::25:51</meta:creation-date>
    <dc:creator>Generated</dc:creator>
    <dc:date>2026-08-10T07::25:51</dc:date>
    <dc:language>en-US</dc:language>
    <meta:editing-cycles>1</meta:editing-cycles>
    <meta:editing-duration>PT0S</meta:editing-duration>
    <dc:title>doc:tec:net:remoto:control_italc:inicio</dc:title>
  </office:meta>
</office:document-meta>
</file>