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16eba2060f6e254d148a6bfe25ae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faq:duo:inicio"/><text:bookmark-start text:name="__RefHeading___interaccion_entre_dos_routers_1"/><text:bookmark-start text:name="interaccion_entre_dos_routers"/>Interacción entre dos routers<text:bookmark-end text:name="__RefHeading___interaccion_entre_dos_routers_1"/><text:bookmark-end text:name="interaccion_entre_dos_routers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 trata de estudiar las diferentes combinaciones para disponer de un router neutro, en nuestra oficina o casa, que se conecte al router proporcionado por el distribuidor de internet ISP. De esta manera se esperan conseguir mayores prestaciones y control de nuestra red que lo que permite el router de la compañía ISP.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List_20_1" text:continue-numbering="false"><text:list-item><text:p text:style-name="List_20_1_Content_First"> Artículos</text:p><text:list text:style-name="List_20_1"><text:list-item><text:p text:style-name="List_20_1_Content_Last"> <text:a xlink:type="simple" xlink:href="https://naseros.com/2021/04/07/doble-nat-que-es-y-como-solucionar-un-doble-nat-mediante-rutas-estaticas/" text:style-name="Internet_20_link" text:visited-style-name="Visited_20_Internet_20_Link">DOBLE NAT. Qué es, cómo quitar y solucionar un doble NAT en un router</text:a></text:p></text:list-item></text:list></text:list-item></text:list><text:list text:style-name="List_20_1" text:continue-numbering="false"><text:list-item><text:p text:style-name="List_20_1_Content_First"> Vídeos</text:p><text:list text:style-name="List_20_1"><text:list-item><text:p text:style-name="List_20_1_Content_Last"> <text:a xlink:type="simple" xlink:href="https://youtu.be/Sza0ypXXc3Q" text:style-name="Internet_20_link" text:visited-style-name="Visited_20_Internet_20_Link">DOBLE NAT. Qué es, cómo quitar y solucionar un doble NAT en un router</text:a></text:p></text:list-item></text:list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configuracion_de_router_mikrotik_para_vodafone_con_iptv_2"/><text:bookmark-start text:name="configuracion_de_router_mikrotik_para_vodafone_con_iptv"/>Configuración de router Mikrotik para Vodafone con IPTV<text:bookmark-end text:name="__RefHeading___configuracion_de_router_mikrotik_para_vodafone_con_iptv_2"/><text:bookmark-end text:name="configuracion_de_router_mikrotik_para_vodafone_con_iptv"/></text:h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list text:style-name="List_20_1" text:continue-numbering="false"><text:list-item><text:p text:style-name="LastListParagraph_List_20_1_Content_First"> <text:a xlink:type="simple" xlink:href="https://juandyb.com/configuracion-de-router-mikrotik-para-vodafone-con-iptv/" text:style-name="Internet_20_link" text:visited-style-name="Visited_20_Internet_20_Link">Configuración de router Mikrotik para Vodafone con IPTV</text:a></text:p></text:list-item></text:list></table:table-cell></table:table-row></table:table></draw:text-box></draw:frame></text:p>
      <text:p text:style-name="Text_20_body"><draw:frame draw:style-name="mediacenter" draw:name="0" text:anchor-type="paragraph" draw:z-index="0" svg:width="20.32cm" style:rel-width="100%" svg:height="5.715cm" style:rel-height="scale"><draw:image xlink:href="Pictures/3916eba2060f6e254d148a6bfe25ae27.jpg" xlink:type="simple" xlink:show="embed" xlink:actuate="onLoad"/></draw:frame></text:p>
      <text:p text:style-name="Preformatted_20_Text">#Creación de Bridge<text:line-break/>/interface bridge<text:line-break/>add name=switch0-lan priority=0x1000<text:line-break/>#Asignación de nombres a interfaces<text:line-break/>/interface ethernet<text:line-break/>set [ find default-name=ether7 ] name=ether7-deco<text:line-break/>set [ find default-name=ether8 ] name=ether8-wan<text:line-break/>#Creación de VLANs sobre el puerto ethernet WAN<text:line-break/>/interface vlan<text:line-break/>add interface=ether8-wan name=eth8-vlan100 vlan-id=100<text:line-break/>add comment=WAN-IPTV interface=ether8-wan name=eth8-vlan105 vlan-id=105<text:line-break/>#Listas de interfaces<text:line-break/>/interface list<text:line-break/>add name=LAN-IPTV<text:line-break/>add name=WAN-IPTV<text:line-break/>add name=WAN<text:line-break/>add name=LAN<text:line-break/>add include=WAN,WAN-IPTV name=EXT-ALL<text:line-break/>#DHCP Flag aplicado posteriormente en el DHP de la IPTV<text:line-break/>/ip dhcp-server option<text:line-break/>add code=12 name=VF_Tivo value="'TIVO'"<text:line-break/>#Dos pool de direcciones. Uno para LAN y otro para IPTV<text:line-break/>/ip pool<text:line-break/>add name=dhcp-lan-pool ranges=192.168.0.100-192.168.0.200<text:line-break/>add name=dhcp-iptv-pool ranges=192.168.10.10-192.168.10.15<text:line-break/>#Creación de dos servidores DHCP<text:line-break/>/ip dhcp-server<text:line-break/>add address-pool=dhcp-lan-pool interface=switch0-lan name=dhcp-lan<text:line-break/>add address-pool=dhcp-iptv-pool interface=ether7-deco name=dhcp-iptv<text:line-break/>#Cliente PPPoE sobre la interfaz virtual creada con la VLAN de datos<text:line-break/>/interface pppoe-client<text:line-break/>add add-default-route=yes comment=WAN disabled=no interface=eth8-vlan100 max-mru=1492 max-mtu=1492 name=pppoe0-wan profile=default-encryption user=XXXXXXXXXX@vodafone<text:line-break/>#Asignación de puertos al Bridge<text:line-break/>/interface bridge port<text:line-break/>add bridge=switch0-lan fast-leave=yes interface=ether1<text:line-break/>add bridge=switch0-lan fast-leave=yes interface=ether2<text:line-break/>add bridge=switch0-lan fast-leave=yes interface=ether3<text:line-break/>add bridge=switch0-lan fast-leave=yes interface=ether4<text:line-break/>#Asignación de interfaces a listas<text:line-break/>/interface list member<text:line-break/>add interface=ether7-deco list=LAN-IPTV<text:line-break/>add interface=eth8-vlan105 list=WAN-IPTV<text:line-break/>add interface=switch0-lan list=LAN<text:line-break/>add interface=eth8-vlan100 list=WAN<text:line-break/>add interface=pppoe0-wan list=WAN<text:line-break/>add interface=ether8-wan list=WAN<text:line-break/>#Asignación de direcciones IP a las interfaces<text:line-break/>/ip address<text:line-break/>add address=192.168.0.1/24 interface=switch0-lan network=192.168.0.0<text:line-break/>add address=192.168.10.1/24 interface=ether7-deco network=192.168.10.0<text:line-break/>#Cliente DHCP sobre la interfaz virtual creada con la VLAN de IPTV<text:line-break/>/ip dhcp-client<text:line-break/>add add-default-route=no interface=eth8-vlan105 use-peer-dns=no<text:line-break/>#Asignaciones estáticas de servidor DHCP (incluyo la asignación del decodificador)<text:line-break/>/ip dhcp-server lease<text:line-break/>add address=192.168.10.10 comment="VF Deco TIVO" dhcp-option=VF_Tivo mac-address=XX:XX:XX:XX:XX:XX server=dhcp-iptv<text:line-break/>#Creación de servidores DHCP<text:line-break/>/ip dhcp-server network<text:line-break/>add address=192.168.0.0/24 dns-server=192.168.0.1 gateway=192.168.0.1 netmask=24<text:line-break/>add address=192.168.10.0/24 domain=Tivo gateway=192.168.10.1 netmask=24<text:line-break/>#Configuración resolución DNS por DoH con Cloudflare<text:line-break/>/ip dns<text:line-break/>set allow-remote-requests=yes use-doh-server=https://1.1.1.2/dns-query verify-doh-cert=yes<text:line-break/>#Listas de direcciones para firewall<text:line-break/>/ip firewall address-list<text:line-break/>add address=192.168.10.0/24 list=LAN-IPTV<text:line-break/>add address=192.168.0.0/24 list=LAN<text:line-break/>#Reglas de Firewall<text:line-break/>/ip firewall filter<text:line-break/>add action=accept chain=input comment="IN - Accept Winbox" dst-port=XXXXX,XXXXX in-interface-list=LAN protocol=tcp src-address-list=LAN<text:line-break/>add action=add-src-to-address-list address-list=Blacklist address-list-timeout=10h chain=input comment="IN - Add Src to Blacklist" connection-state=new dst-port=20-25,80,110,161,443,445,3128,3306,3333,3389,7547,8291,8080-8082 \<text:line-break/><text:s text:c="4"/>in-interface-list=WAN log=yes log-prefix="FWALL- ADD BLACKLIST" protocol=tcp<text:line-break/>add action=accept chain=input comment="IN - Accept Established and related" connection-state=established,related<text:line-break/>add action=drop chain=input comment="IN - Drop Invalid" connection-state=invalid<text:line-break/>add action=accept chain=input comment="IN - Accept ICMP" protocol=icmp<text:line-break/>add action=accept chain=input comment="IN WAN IPTV - Allow IPTV Multicast UDP" in-interface-list=WAN-IPTV protocol=udp<text:line-break/>add action=accept chain=input comment="IN WAN IPTV - Accept IGMP" in-interface-list=WAN-IPTV protocol=igmp<text:line-break/>add action=accept chain=input comment="IN LAN - Accept 53 UDP (DNS)" dst-port=53 protocol=udp src-address-list=LAN<text:line-break/>add action=accept chain=input comment="IN LAN IPTV - Allow IGMP" protocol=igmp src-address-list=LAN-IPTV<text:line-break/>add action=accept chain=input comment="IN LAN IPTV - Allow UDP" protocol=udp src-address-list=LAN-IPTV<text:line-break/>add action=drop chain=input comment="IN - Drop all not comming from LAN" log=yes log-prefix="FWALL - IN DROP" src-address-list=!LAN<text:line-break/>add action=fasttrack-connection chain=forward comment="FW - FastTrack" connection-state=established,related hw-offload=yes<text:line-break/>add action=accept chain=forward comment="FW - Accept Established and related" connection-state=established,related<text:line-break/>add action=drop chain=forward comment="FW - Drop Invalid" connection-state=invalid<text:line-break/>add action=accept chain=forward comment="FW WAN IPTV - Allow IPTV Multicast UDP" in-interface-list=WAN-IPTV protocol=udp<text:line-break/>add action=drop chain=forward comment="FW - Drop all from WAN not DSTNATed" connection-nat-state=!dstnat connection-state=new in-interface-list=EXT-ALL log=yes log-prefix="FWALL - FW DROP"<text:line-break/>#Priorizar paquetes de IPTV<text:line-break/>/ip firewall mangle<text:line-break/>add action=set-priority chain=postrouting new-priority=4 out-interface-list=WAN-IPTV passthrough=yes<text:line-break/>add action=set-priority chain=postrouting new-priority=1 out-interface-list=WAN passthrough=no<text:line-break/>#Reglas de NAT <text:line-break/>/ip firewall nat<text:line-break/>add action=masquerade chain=srcnat comment="NAT - WAN-IPTV" out-interface-list=WAN-IPTV<text:line-break/>add action=masquerade chain=srcnat comment="NAT - WAN" out-interface-list=WAN<text:line-break/>/ip firewall raw<text:line-break/>add action=drop chain=prerouting comment="Drop Address From Blacklist" log=yes log-prefix="FWALL - BLACKLIST DROP" src-address-list=Blacklist<text:line-break/>add action=add-dst-to-address-list address-list=Blacklist address-list-timeout=10m chain=output comment="add a device performing unsuccessful authorization to BlackList" content="invalid user name or password" log=yes log-prefix=\<text:line-break/><text:s text:c="4"/>BRUTEFORCE<text:line-break/>#Rutas estáticas necesarias para Vodafone IPTV<text:line-break/>/ip route<text:line-break/>add disabled=no distance=1 dst-address=10.8.57.0/24 gateway=10.214.80.1 pref-src="" routing-table=main scope=30 suppress-hw-offload=no target-scope=10<text:line-break/>add disabled=no distance=1 dst-address=10.8.58.0/24 gateway=10.214.80.1 pref-src="" routing-table=main scope=30 suppress-hw-offload=no target-scope=10<text:line-break/>add disabled=no distance=1 dst-address=10.8.59.0/24 gateway=10.214.80.1 pref-src="" routing-table=main scope=30 suppress-hw-offload=no target-scope=10<text:line-break/>add disabled=no distance=1 dst-address=10.15.220.0/24 gateway=10.214.80.1 pref-src="" routing-table=main scope=30 suppress-hw-offload=no target-scope=10<text:line-break/>add disabled=no distance=1 dst-address=10.179.32.0/23 gateway=10.214.80.1 pref-src="" routing-table=main scope=30 suppress-hw-offload=no target-scope=10<text:line-break/>#Deshabilito servicios de acceso al router por seguridad<text:line-break/>/ip service<text:line-break/>set telnet disabled=yes<text:line-break/>set ftp disabled=yes<text:line-break/>set www disabled=yes<text:line-break/>set ssh address=192.168.0.0/24 port=XXXXXX<text:line-break/>set www-ssl address=192.168.0.0/24 port=XXXX<text:line-break/>set api disabled=yes<text:line-break/>set winbox address=192.168.0.0/24 port=XXXXX<text:line-break/>set api-ssl disabled=yes<text:line-break/>#Configuración de IGMP Proxy<text:line-break/>/routing igmp-proxy<text:line-break/>set quick-leave=yes<text:line-break/>/routing igmp-proxy interface<text:line-break/>add alternative-subnets=0.0.0.0/0 interface=eth8-vlan105 upstream=yes<text:line-break/>add interface=ether7-deco<text:line-break/>#Configuración Reloj del sistema<text:line-break/>/system clock<text:line-break/>set time-zone-name=Europe/Madrid<text:line-break/>/system ntp client<text:line-break/>set enabled=yes<text:line-break/>/system ntp client servers<text:line-break/>add address=0.es.pool.ntp.org<text:line-break/>add address=1.es.pool.ntp.org<text:line-break/>add address=2.es.pool.ntp.org<text:line-break/>add address=3.es.pool.ntp.org<text:line-break/>/system routerboard settings<text:line-break/>set cpu-frequency=auto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44:27</meta:creation-date>
    <dc:creator>Generated</dc:creator>
    <dc:date>2026-08-10T08::44:27</dc:date>
    <dc:language>en-US</dc:language>
    <meta:editing-cycles>1</meta:editing-cycles>
    <meta:editing-duration>PT0S</meta:editing-duration>
    <dc:title>doc:tec:net:router_ros:faq:duo:inicio</dc:title>
  </office:meta>
</office:document-meta>
</file>