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6f25b8599427b035efb7acc0fc7c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menu"/><text:bookmark-start text:name="__RefHeading___hercules_menu_contextual_1"/><text:bookmark-start text:name="hercules_menu_contextual"/>[Hércules] Menú contextual<text:bookmark-end text:name="__RefHeading___hercules_menu_contextual_1"/><text:bookmark-end text:name="hercules_menu_contextual"/></text:h>
      <text:p text:style-name="Text_20_body"><draw:frame draw:style-name="mediacenter" draw:name="0" text:anchor-type="paragraph" draw:z-index="0" svg:width="7.9375cm" style:rel-width="100%" svg:height="6.8791666666667cm" style:rel-height="scale"><draw:image xlink:href="Pictures/026f25b8599427b035efb7acc0fc7c0d.png" xlink:type="simple" xlink:show="embed" xlink:actuate="onLoad"/></draw:frame>No se pierda, hay un menú de configuración, puede abrirlo haciendo clic con el botón derecho del mouse en la ventana principal.</text:p>
      <text:p text:style-name="Text_20_body">Nota: Las diferentes pestañas tienen diferentes características de este menú.</text:p>
      <text:p text:style-name="Text_20_body"><text:span text:style-name="Strong_20_Emphasis">Parámetros</text:span></text:p>
      <text:list text:style-name="List_20_1" text:continue-numbering="false">
        <text:list-item>
          <text:p text:style-name="List_20_1_Content_First"> Mostrar caracteres especiales (en ASCII, HEX o DEC)</text:p>
        </text:list-item>
        <text:list-item>
          <text:p text:style-name="List_20_1_Content"> Registrar la comunicación en un archivo</text:p>
        </text:list-item>
        <text:list-item>
          <text:p text:style-name="List_20_1_Content"> Cree y envíe un archivo de prueba (formato de grupo HW) al dispositivo</text:p>
        </text:list-item>
        <text:list-item>
          <text:p text:style-name="List_20_1_Content"> Enviar un archivo a un dispositivo remoto</text:p>
        </text:list-item>
        <text:list-item>
          <text:p text:style-name="List_20_1_Content"> Borrar ventana del texto</text:p>
        </text:list-item>
        <text:list-item>
          <text:p text:style-name="List_20_1_Content_Last"> Ajuste de línea</text:p>
        </text:list-item>
      </text:list>
      <text:p text:style-name="Horizontal_20_Line"/>
      <text:list text:style-name="List_20_1" text:continue-numbering="false">
        <text:list-item>
          <text:p text:style-name="List_20_1_Content_First"> <text:span text:style-name="Strong_20_Emphasis">Habilitar hexadecimal</text:span>. Si está marcado, los caracteres se mostrarán en forma hexadecimal: {número hexadecimal}.</text:p>
        </text:list-item>
        <text:list-item>
          <text:p text:style-name="List_20_1_Content"> Habilitar <text:span text:style-name="Strong_20_Emphasis">CR/LF</text:span></text:p>
          <text:list text:style-name="List_20_1">
            <text:list-item>
              <text:p text:style-name="List_20_1_Content"> Si está marcado, la interpretación de CR y LF dependerá del menú EOL de transmisión.</text:p>
            </text:list-item>
            <text:list-item>
              <text:p text:style-name="List_20_1_Content"> Ejemplo: </text:p>
              <text:p text:style-name="Preformatted_20_Text"><text:line-break/>marcado (modo Windows/DOS en Transmit EOL)<text:line-break/>a&lt;CR&gt;&lt;LF&gt;b = a&lt;nueva línea&gt;b<text:line-break/>a&lt;CR&gt;b = ab<text:line-break/>a&lt;LF&gt;b = ab<text:line-break/>es decir, ignora &lt;CR&gt; y &lt; LF&gt; pero no &lt;CR&gt;&lt;LF&gt;<text:line-break/><text:line-break/>sin marcar (Windows/DOS/Linux/MAC)<text:line-break/>a&lt;CR&gt;&lt;LF&gt;b = a&lt;nueva línea&gt;b<text:line-break/>a&lt;CR&gt;b = a&lt;nueva línea&gt;b<text:line-break/>a&lt;LF&gt;b = a&lt;nueva línea&gt;b<text:line-break/>que es interpreta todas las combinaciones como carácter de nueva línea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co local</text:span>. Si se marca excepto los caracteres enviados, los caracteres de eco local también se mostrarán en color rosa.</text:p>
        </text:list-item>
        <text:list-item>
          <text:p text:style-name="List_20_1_Content"> <text:span text:style-name="Strong_20_Emphasis">Eliminar EOL</text:span></text:p>
          <text:list text:style-name="List_20_1">
            <text:list-item>
              <text:p text:style-name="List_20_1_Content"> Controla el carácter &lt;BS&gt; (retroceso).</text:p>
            </text:list-item>
            <text:list-item>
              <text:p text:style-name="List_20_1_Content"> Si está marcado y el cursor está al principio de la línea y se presiona &lt;BS&gt;, entonces se borra el final de la línea anterior y el cursor se mueve al final de la otra línea.</text:p>
            </text:list-item>
            <text:list-item>
              <text:p text:style-name="List_20_1_Content"> Si no está marcado y el cursor está al principio de la línea y se presiona &lt;BS&gt;, el final de la línea anterior no se elimina y el cursor permanece al principio de la línea.</text:p>
            </text:list-item>
          </text:list>
        </text:list-item>
        <text:list-item>
          <text:p text:style-name="List_20_1_Content"> <text:span text:style-name="Strong_20_Emphasis">Habilitar NVT</text:span>. Permite ver los comandos NVT recibidos o enviados. Los comandos NVT se mostrarán en azul. Si no se marca, estos comandos no se mostrarán claramente en la ventana de datos recibidos/enviados.</text:p>
        </text:list-item>
        <text:list-item>
          <text:p text:style-name="List_20_1_Content"> <text:span text:style-name="Strong_20_Emphasis">Caracteres especiales</text:span></text:p>
          <text:list text:style-name="List_20_1">
            <text:list-item>
              <text:p text:style-name="List_20_1_Content"> Muestra caracteres especiales (por ejemplo CR - retorno de carro y LF - salto de línea) excepto el texto.</text:p>
            </text:list-item>
            <text:list-item>
              <text:p text:style-name="List_20_1_Content"> En modo ascii puedes ver que escribe los nombres ascii de los caracteres especiales.</text:p>
            </text:list-item>
            <text:list-item>
              <text:p text:style-name="List_20_1_Content"> En hexadecimal y dec muestra el código hexadecimal y decimal de los caracteres especiales respectivamente.</text:p>
            </text:list-item>
            <text:list-item>
              <text:p text:style-name="List_20_1_Content"> En el modo de texto no ve estos caracteres.</text:p>
            </text:list-item>
          </text:list>
        </text:list-item>
        <text:list-item>
          <text:p text:style-name="List_20_1_Content"> <text:span text:style-name="Strong_20_Emphasis">Transmitir EOL</text:span></text:p>
          <text:list text:style-name="List_20_1">
            <text:list-item>
              <text:p text:style-name="List_20_1_Content"> Le dice al programa lo que se interpretará como final de línea para diferentes tipos de SO.</text:p>
            </text:list-item>
            <text:list-item>
              <text:p text:style-name="List_20_1_Content"> Para Windows la secuencia CRLF será EOL, para Unix LF y para Mac el carácter CR. ¡Es importante elegir el correcto!</text:p>
            </text:list-item>
          </text:list>
        </text:list-item>
        <text:list-item>
          <text:p text:style-name="List_20_1_Content"> <text:span text:style-name="Strong_20_Emphasis">Word-wrap enable</text:span>. Si no está marcada, el texto en la ventana de datos Recibidos/Enviados se escribirá en una línea porque los caracteres CR y LF no se tendrán en cuenta.</text:p>
        </text:list-item>
        <text:list-item>
          <text:p text:style-name="List_20_1_Content"> <text:span text:style-name="Strong_20_Emphasis">Registrar en archivo</text:span></text:p>
          <text:list text:style-name="List_20_1">
            <text:list-item>
              <text:p text:style-name="List_20_1_Content"> Puede registrar lo que se muestra en la ventana en un archivo de texto.</text:p>
            </text:list-item>
            <text:list-item>
              <text:p text:style-name="List_20_1_Content"> Después de especificar el archivo, debe marcar <text:span text:style-name="Strong_20_Emphasis">Habilitar registro</text:span> en el mismo menú.</text:p>
            </text:list-item>
            <text:list-item>
              <text:p text:style-name="List_20_1_Content"> Si se marca <text:span text:style-name="Strong_20_Emphasis">Sobrescribir archivo de registro</text:span>, no agrega los datos nuevos al archivo de registro, sino que los sobrescribe y elimina los datos antiguos.</text:p>
            </text:list-item>
          </text:list>
        </text:list-item>
        <text:list-item>
          <text:p text:style-name="List_20_1_Content"> <text:span text:style-name="Strong_20_Emphasis">Desactivar recepción de datos</text:span>. Si está marcada, no se mostrarán los datos recibidos.</text:p>
        </text:list-item>
        <text:list-item>
          <text:p text:style-name="List_20_1_Content_Last"> <text:span text:style-name="Strong_20_Emphasis">Borrar ventana</text:span>. Borra la ventana. Elimina el texto mostrado.</text:p>
        </text:list-item>
      </text:list>
      <text:p text:style-name="Horizontal_20_Line"/>
      <text:list text:style-name="List_20_1" text:continue-numbering="false">
        <text:list-item>
          <text:p text:style-name="List_20_1_Content_First"> <text:span text:style-name="Strong_20_Emphasis">Enviar archivo</text:span> (usado solo en la pestaña Serial). Envío de un archivo binario definido a la conexión.</text:p>
        </text:list-item>
        <text:list-item>
          <text:p text:style-name="List_20_1_Content"> <text:span text:style-name="Strong_20_Emphasis">Generador de archivos de prueba</text:span></text:p>
          <text:list text:style-name="List_20_1">
            <text:list-item>
              <text:p text:style-name="List_20_1_Content"> El generador de archivos de prueba es una función dedicada a las pruebas de PortStore y PortStore2.</text:p>
            </text:list-item>
            <text:list-item>
              <text:p text:style-name="List_20_1_Content_Last"> Se usa principalmente para trabajar con nuestros dispositivos junto con los datos de prueba recibidos en el menú Cliente TCP.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6:27</meta:creation-date>
    <dc:creator>Generated</dc:creator>
    <dc:date>2026-08-10T08::06:27</dc:date>
    <dc:language>en-US</dc:language>
    <meta:editing-cycles>1</meta:editing-cycles>
    <meta:editing-duration>PT0S</meta:editing-duration>
    <dc:title>doc:tec:net:tool:hercules:menu</dc:title>
  </office:meta>
</office:document-meta>
</file>