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26f25b8599427b035efb7acc0fc7c0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net:tool:hercules:prueba"/><text:bookmark-start text:name="__RefHeading___hercules_pestana_de_modo_de_prueba_1"/><text:bookmark-start text:name="hercules_pestana_de_modo_de_prueba"/>[Hercules] Pestaña de modo de prueba<text:bookmark-end text:name="__RefHeading___hercules_pestana_de_modo_de_prueba_1"/><text:bookmark-end text:name="hercules_pestana_de_modo_de_prueba"/></text:h>
      <text:p text:style-name="Text_20_body"><draw:frame draw:style-name="mediacenter" draw:name="0" text:anchor-type="paragraph" draw:z-index="0" svg:width="7.9375cm" style:rel-width="100%" svg:height="6.8791666666667cm" style:rel-height="scale"><draw:image xlink:href="Pictures/026f25b8599427b035efb7acc0fc7c0d.png" xlink:type="simple" xlink:show="embed" xlink:actuate="onLoad"/></draw:frame>El modo de prueba está desarrollado para probar todas las funciones de los dispositivos Ethernet del grupo HW. De hecho, es solo un cliente TCP ampliado con algunas funciones más.</text:p>
      <text:p text:style-name="Text_20_body"><text:span text:style-name="Strong_20_Emphasis">Parámetros</text:span></text:p>
      <text:list text:style-name="List_20_1" text:continue-numbering="false">
        <text:list-item>
          <text:p text:style-name="List_20_1_Content_First"> Asignar los parámetros de la conexión (IP, puerto)</text:p>
        </text:list-item>
        <text:list-item>
          <text:p text:style-name="List_20_1_Content"> Establecer la clave TEA y el código de autorización</text:p>
        </text:list-item>
        <text:list-item>
          <text:p text:style-name="List_20_1_Content"> Envíe y muestre mensajes o comandos hacia y desde un dispositivo remoto</text:p>
        </text:list-item>
        <text:list-item>
          <text:p text:style-name="List_20_1_Content"> Configure y muestre los pines de E/S de algunos dispositivos HWg Controlador de E/S , módulo Charon 1</text:p>
        </text:list-item>
        <text:list-item>
          <text:p text:style-name="List_20_1_Content"> <text:span text:style-name="Strong_20_Emphasis">Otros parámetros</text:span> (en el menú contextual)</text:p>
          <text:list text:style-name="List_20_1">
            <text:list-item>
              <text:p text:style-name="List_20_1_Content"> Mostrar caracteres especiales (en ASCII, HEX o DEC)</text:p>
            </text:list-item>
            <text:list-item>
              <text:p text:style-name="List_20_1_Content_Last"> Registrar la comunicación en un archivo</text:p>
            </text:list-item>
          </text:list>
        </text:list-item>
      </text:list>
      <text:p text:style-name="Horizontal_20_Line"/>
      <text:list text:style-name="List_20_1" text:continue-numbering="false">
        <text:list-item>
          <text:p text:style-name="List_20_1_Content_First"> <text:span text:style-name="Strong_20_Emphasis">Módulo IP</text:span>. La dirección IP del dispositivo remoto.</text:p>
        </text:list-item>
        <text:list-item>
          <text:p text:style-name="List_20_1_Content"> <text:span text:style-name="Strong_20_Emphasis">Puerto</text:span>. El puerto del dispositivo remoto: 23 para Telnet, 99 para la configuración TCP de dispositivos HWg.</text:p>
        </text:list-item>
        <text:list-item>
          <text:p text:style-name="List_20_1_Content_Last"> Botón <text:span text:style-name="Strong_20_Emphasis">Conectar|Desconectar</text:span>. Abre y cierra la conexión TCP/IP con el dispositivo remoto.</text:p>
        </text:list-item>
      </text:list>
      <text:p text:style-name="Horizontal_20_Line"/>
      <text:p text:style-name="Text_20_body"><text:span text:style-name="Strong_20_Emphasis">La autorización del TEA</text:span></text:p>
      <text:list text:style-name="List_20_1" text:continue-numbering="false">
        <text:list-item>
          <text:p text:style-name="List_20_1_Content_First"> <text:span text:style-name="Strong_20_Emphasis">Clave TEA</text:span></text:p>
          <text:list text:style-name="List_20_1">
            <text:list-item>
              <text:p text:style-name="List_20_1_Content"> Contraseña segura de 16 bytes. Está configurado en ambos lados, nunca va a pensar en la red.</text:p>
            </text:list-item>
            <text:list-item>
              <text:p text:style-name="List_20_1_Content"> Está definido en la mayoría de nuestros dispositivos como 4 grupos con 4 bytes definidos en forma HEX.</text:p>
            </text:list-item>
          </text:list>
        </text:list-item>
        <text:list-item>
          <text:p text:style-name="List_20_1_Content"> <text:span text:style-name="Strong_20_Emphasis">Código de autorización</text:span></text:p>
          <text:list text:style-name="List_20_1">
            <text:list-item>
              <text:p text:style-name="List_20_1_Content"> Para abrir la comunicación con el dispositivo seguro de TEA, debe cortar 12 dígitos en su portapapeles y pegarlos en el formulario “Código de autorización”.</text:p>
            </text:list-item>
            <text:list-item>
              <text:p text:style-name="List_20_1_Content"> Luego haga clic en el botón con la imagen del candado y el resultado se enviará a la conexión.</text:p>
            </text:list-item>
            <text:list-item>
              <text:p text:style-name="List_20_1_Content_Last"> Si su TEA Key es igual a la Key del lado opuesto, la conexión TCP está habilitada. De lo contrario, la conexión está con algún tiempo de espera cerrado por el Cliente TCP (dispositivo).</text:p>
            </text:list-item>
          </text:list>
        </text:list-item>
      </text:list>
      <text:p text:style-name="Horizontal_20_Line"/>
      <text:p text:style-name="Text_20_body">Las funciones <text:span text:style-name="Strong_20_Emphasis">NVT (Network Virtual Terminal)</text:span></text:p>
      <text:list text:style-name="List_20_1" text:continue-numbering="false">
        <text:list-item>
          <text:p text:style-name="List_20_1_Content_First"> El cuadro de pines de E/S de datos</text:p>
          <text:list text:style-name="List_20_1">
            <text:list-item>
              <text:p text:style-name="List_20_1_Content"> utiliza comandos NVT para controlar los pines de E/S del módulo Charon o el dispositivo controlador de E/S.</text:p>
            </text:list-item>
            <text:list-item>
              <text:p text:style-name="List_20_1_Content"> Al marcar las casillas de verificación D0…D7, está configurando en APAGADO uno de los LED respectivos y al desmarcarlos, los configura en ENCENDIDO.</text:p>
            </text:list-item>
            <text:list-item>
              <text:p text:style-name="List_20_1_Content"> ¡Funciona solo si ha encendido el NVT! o la selección <text:span text:style-name="Source_20_Text">[V: NetworkVirtualTerminal On]</text:span> en el SETUP del dispositivo.</text:p>
            </text:list-item>
          </text:list>
        </text:list-item>
        <text:list-item>
          <text:p text:style-name="List_20_1_Content"> <text:span text:style-name="Strong_20_Emphasis">Inversa</text:span>. La polaridad de la salida cambiará. Es decir, marcar significará ENCENDIDO y desmarcar significará APAGADO.</text:p>
        </text:list-item>
        <text:list-item>
          <text:p text:style-name="List_20_1_Content"> <text:span text:style-name="Strong_20_Emphasis">Escriba juntos y Write</text:span>. Check Escriba juntos y enviará comandos NVT solo cuando presione el botón Write y no inmediatamente después de marcar cualquier casilla de verificación D0 .. D1.</text:p>
        </text:list-item>
        <text:list-item>
          <text:p text:style-name="List_20_1_Content"> Botón <text:span text:style-name="Strong_20_Emphasis">Leer</text:span></text:p>
          <text:list text:style-name="List_20_1">
            <text:list-item>
              <text:p text:style-name="List_20_1_Content"> Al hacer clic en él, se leerá el valor de las entradas y se actualizará cada LED virtual de Hercules.</text:p>
            </text:list-item>
            <text:list-item>
              <text:p text:style-name="List_20_1_Content"> Estas entradas se muestran en la pantalla mediante 8x LED a la izquierda del botón READ. LED encendido = 0 lógico en la entrada. (La pantalla es lógica invertida)</text:p>
            </text:list-item>
          </text:list>
        </text:list-item>
        <text:list-item>
          <text:p text:style-name="List_20_1_Content"> Casilla de verificación <text:span text:style-name="Strong_20_Emphasis">de LED inverso</text:span>. Al marcarla, cambia la polaridad de los LED que se muestran en la ventana de Hercules, los LED virtuales (eso significa que si los LED virtuales están APAGADOS en la ventana, los LED reales están realmente ENCENDIDOS si la casilla de verificación de LED inverso está marcada).</text:p>
        </text:list-item>
        <text:list-item>
          <text:p text:style-name="List_20_1_Content"> Casilla de verificación <text:span text:style-name="Strong_20_Emphasis">Mostrar comandos de E/S</text:span></text:p>
          <text:list text:style-name="List_20_1">
            <text:list-item>
              <text:p text:style-name="List_20_1_Content"> Habilita la visualización de los comandos NVT salientes desde la sección <text:span text:style-name="Strong_20_Emphasis">Pines de E/S de datos</text:span>.</text:p>
            </text:list-item>
            <text:list-item>
              <text:p text:style-name="List_20_1_Content"> Puede ver los comandos que activan/desactivan salidas específicas cada vez que hace clic en la respectiva salida D0 … D7.</text:p>
            </text:list-item>
          </text:list>
        </text:list-item>
        <text:list-item>
          <text:p text:style-name="List_20_1_Content"> <text:span text:style-name="Strong_20_Emphasis">Botón Enviar</text:span></text:p>
          <text:list text:style-name="List_20_1">
            <text:list-item>
              <text:p text:style-name="List_20_1_Content"> Para enviar datos al dispositivo, presione el botón Enviar a la derecha del campo respectivo o use F1, F2, F3 respectivamente para el primer, segundo y tercer campo.</text:p>
            </text:list-item>
            <text:list-item>
              <text:p text:style-name="List_20_1_Content"> Marque la casilla HEX para enviar caracteres hexadecimales (usados ​​para enviar comandos NVT).</text:p>
            </text:list-item>
            <text:list-item>
              <text:p text:style-name="List_20_1_Content"> Los caracteres ASCII se envían escribiendo </text:p>
              <text:p text:style-name="Preformatted_20_Text">#xxx</text:p>
              <text:p text:style-name="Text_20_body"> (donde x es un número del 0 al 9), </text:p>
              <text:p text:style-name="Preformatted_20_Text">$yy</text:p>
              <text:p text:style-name="Text_20_body"> (donde y es un número hexadecimal) o, por ejemplo, para avance de línea o retorno de carro. Para enviar el carácter #, $ o &lt; escriba </text:p>
              <text:p text:style-name="Preformatted_20_Text">##, $$ y &lt;&lt; </text:p>
              <text:p text:style-name="LastListParagraph_Text_20_body"> respectivamente.</text:p>
            </text:list-item>
          </text:list>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7::23:51</meta:creation-date>
    <dc:creator>Generated</dc:creator>
    <dc:date>2026-08-10T07::23:51</dc:date>
    <dc:language>en-US</dc:language>
    <meta:editing-cycles>1</meta:editing-cycles>
    <meta:editing-duration>PT0S</meta:editing-duration>
    <dc:title>doc:tec:net:tool:hercules:prueba</dc:title>
  </office:meta>
</office:document-meta>
</file>