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57481f1a29b20bc859735d2b18af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net:tool:hercules:serie"/><text:bookmark-start text:name="__RefHeading___hercules_de_serie_1"/><text:bookmark-start text:name="hercules_de_serie"/>[Hercules] De serie<text:bookmark-end text:name="__RefHeading___hercules_de_serie_1"/><text:bookmark-end text:name="hercules_de_serie"/></text:h>
      <text:p text:style-name="Text_20_body"><draw:frame draw:style-name="mediacenter" draw:name="0" text:anchor-type="paragraph" draw:z-index="0" svg:width="7.9375cm" style:rel-width="100%" svg:height="6.8791666666667cm" style:rel-height="scale"><draw:image xlink:href="Pictures/0b57481f1a29b20bc859735d2b18aff5.png" xlink:type="simple" xlink:show="embed" xlink:actuate="onLoad"/></draw:frame>La pestaña Serie de la utilidad Hercules se puede utilizar como un terminal de puerto serie simple para el estándar RS-232. Es similar al Hyperterminal, algunas funciones ampliadas.</text:p>
      <text:p text:style-name="Text_20_body"><text:span text:style-name="Strong_20_Emphasis">Parámetros</text:span></text:p>
      <text:list text:style-name="List_20_1" text:continue-numbering="false">
        <text:list-item>
          <text:p text:style-name="List_20_1_Content_First"> Establecer los parámetros de la conexión (velocidad, paridad, protocolo de enlace)</text:p>
        </text:list-item>
        <text:list-item>
          <text:p text:style-name="List_20_1_Content"> Establecer el modo de operación (Libre, Prueba PortStore, Datos, Configuración)</text:p>
        </text:list-item>
        <text:list-item>
          <text:p text:style-name="List_20_1_Content"> Establecer y mostrar el valor de la señal en cada línea de módem (es decir, en cada pin RS-232)</text:p>
        </text:list-item>
        <text:list-item>
          <text:p text:style-name="List_20_1_Content"> Envíe y muestre mensajes o comandos hacia y desde un dispositivo remoto</text:p>
        </text:list-item>
        <text:list-item>
          <text:p text:style-name="List_20_1_Content"> Actualización de firmware del dispositivo</text:p>
        </text:list-item>
        <text:list-item>
          <text:p text:style-name="List_20_1_Content"> <text:span text:style-name="Strong_20_Emphasis">Otros parámetros</text:span> (en el menú contextual )</text:p>
          <text:list text:style-name="List_20_1">
            <text:list-item>
              <text:p text:style-name="List_20_1_Content"> Mostrar caracteres especiales (en ASCII, HEX o DEC)</text:p>
            </text:list-item>
            <text:list-item>
              <text:p text:style-name="List_20_1_Content"> Registrar la comunicación en un archivo</text:p>
            </text:list-item>
            <text:list-item>
              <text:p text:style-name="List_20_1_Content_Last"> Crear y enviar un archivo de prueba..</text:p>
            </text:list-item>
          </text:list>
        </text:list-item>
      </text:list>
      <text:p text:style-name="Horizontal_20_Line"/>
      <text:list text:style-name="List_20_1" text:continue-numbering="false">
        <text:list-item>
          <text:p text:style-name="List_20_1_Content_First"> <text:span text:style-name="Strong_20_Emphasis">Nombre</text:span> define el número del puerto de comunicación serie.</text:p>
        </text:list-item>
        <text:list-item>
          <text:p text:style-name="List_20_1_Content"> <text:span text:style-name="Strong_20_Emphasis">Baud</text:span> especifica la velocidad de transmisión en baudios [Bd].</text:p>
        </text:list-item>
        <text:list-item>
          <text:p text:style-name="List_20_1_Content"> <text:span text:style-name="Strong_20_Emphasis">El tamaño de datos</text:span> especifica el número de bits de datos en un carácter.</text:p>
        </text:list-item>
        <text:list-item>
          <text:p text:style-name="List_20_1_Content"> <text:span text:style-name="Strong_20_Emphasis">Paridad</text:span>. Especifica cómo utiliza el sistema el bit de paridad para comprobar si hay errores de transmisión. Las opciones son ninguno, par, impar y marcar.</text:p>
        </text:list-item>
        <text:list-item>
          <text:p text:style-name="List_20_1_Content"> <text:span text:style-name="Strong_20_Emphasis">Control de transmisión de protocolo de enlace</text:span> para pausar la transferencia de datos, al recibir el búfer del dispositivo opuesto si está lleno.</text:p>
          <text:list text:style-name="List_20_1">
            <text:list-item>
              <text:p text:style-name="List_20_1_Content"> <text:span text:style-name="Strong_20_Emphasis">Desactivado</text:span> : Sin protocolo de enlace entre los dispositivos.</text:p>
            </text:list-item>
            <text:list-item>
              <text:p text:style-name="List_20_1_Content"> <text:span text:style-name="Strong_20_Emphasis">RTS/CTS</text:span> : protocolo de enlace de hardware Este método utiliza líneas de hardware RTS (solicitud de envío) y CTS (autorización de envío). Cuando un receptor está listo para recibir datos, afirma la línea RTS que indica que está listo para recibir datos. Esto lo lee el remitente en la entrada de CTS, lo que indica que está listo para enviar los datos.</text:p>
            </text:list-item>
            <text:list-item>
              <text:p text:style-name="List_20_1_Content_Last"> <text:span text:style-name="Strong_20_Emphasis">Protocolo XON/XOFF</text:span> : Apretón de manos de software. El control de flujo que se utiliza para protegerse contra el desbordamiento de datos utiliza bytes de datos como caracteres de control. El protocolo XON/XOFF está controlado por el destinatario de los datos que envía un carácter XOFF (ASCII DC3, decimal 19, hex 13) al remitente si no puede continuar recibiendo datos. El remitente suspende la transmisión hasta que recibe un carácter XON (ASCII DC1, decimal 17, hex 11).</text:p>
            </text:list-item>
          </text:list>
        </text:list-item>
      </text:list>
      <text:p text:style-name="Horizontal_20_Line"/>
      <text:list text:style-name="List_20_1" text:continue-numbering="false">
        <text:list-item>
          <text:p text:style-name="List_20_1_Content_First"> <text:span text:style-name="Strong_20_Emphasis">Modo</text:span>. La selección del modo está dedicada a probar los dispositivos del grupo HW. Para sus operaciones, utilice el modo “ libre ” predeterminado.</text:p>
        </text:list-item>
        <text:list-item>
          <text:p text:style-name="List_20_1_Content"> Botón <text:span text:style-name="Strong_20_Emphasis">Abrir|Cerrar</text:span>. Abre y cierra la conexión serie con un dispositivo con los parámetros mencionados anteriormente.</text:p>
        </text:list-item>
        <text:list-item>
          <text:p text:style-name="List_20_1_Content_Last"> Botón <text:span text:style-name="Strong_20_Emphasis">de actualización HWg</text:span>. Abre un cuadro de diálogo para enviar un archivo de firmware HWg (.Hwg) para actualizar el firmware del dispositivo remoto. Está detalladamente descrita en el manual de cada producto.</text:p>
        </text:list-item>
      </text:list>
      <text:p text:style-name="Horizontal_20_Line"/>
      <text:list text:style-name="List_20_1" text:continue-numbering="false">
        <text:list-item>
          <text:p text:style-name="List_20_1_Content_First"> Botón <text:span text:style-name="Strong_20_Emphasis">Enviar macro</text:span>. Para enviar datos al dispositivo, presione el botón Enviar a la derecha del campo respectivo o use F1, F2, F3 respectivamente para el primer, segundo y tercer campo. Marque la casilla HEX para enviar caracteres hexadecimales (usados ​​para enviar comandos NVT). Los caracteres ASCII se envían escribiendo </text:p>
          <text:p text:style-name="Preformatted_20_Text">#xxx</text:p>
          <text:p text:style-name="Text_20_body"> (donde x es un número del 0 al 9), </text:p>
          <text:p text:style-name="Preformatted_20_Text">$yy</text:p>
          <text:p text:style-name="Text_20_body"> (donde y es un número hexadecimal) o, por ejemplo, para avance de línea o retorno de carro. Para enviar el carácter #, $ o &lt; escriba </text:p>
          <text:p text:style-name="Preformatted_20_Text">##, $$ y &lt;&lt; </text:p>
          <text:p text:style-name="Text_20_body"> respectivamente.</text:p>
        </text:list-item>
        <text:list-item>
          <text:p text:style-name="List_20_1_Content_Last"> <text:span text:style-name="Strong_20_Emphasis">Hercules también puede controlar y monitorear otras líneas RS-232 como RTS, CTS, DTR o DSR</text:spa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7::24:44</meta:creation-date>
    <dc:creator>Generated</dc:creator>
    <dc:date>2026-08-10T07::24:44</dc:date>
    <dc:language>en-US</dc:language>
    <meta:editing-cycles>1</meta:editing-cycles>
    <meta:editing-duration>PT0S</meta:editing-duration>
    <dc:title>doc:tec:net:tool:hercules:serie</dc:title>
  </office:meta>
</office:document-meta>
</file>