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791b5fb9482e43b61aa146c78576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tool:hercules:tcp"/><text:bookmark-start text:name="__RefHeading___hercules_cliente_tcp_1"/><text:bookmark-start text:name="hercules_cliente_tcp"/>[Hercules] Cliente TCP<text:bookmark-end text:name="__RefHeading___hercules_cliente_tcp_1"/><text:bookmark-end text:name="hercules_cliente_tcp"/></text:h>
      <text:p text:style-name="Text_20_body"><draw:frame draw:style-name="mediacenter" draw:name="0" text:anchor-type="paragraph" draw:z-index="0" svg:width="7.9375cm" style:rel-width="100%" svg:height="6.8791666666667cm" style:rel-height="scale"><draw:image xlink:href="Pictures/30791b5fb9482e43b61aa146c785769a.png" xlink:type="simple" xlink:show="embed" xlink:actuate="onLoad"/></draw:frame>La pestaña Cliente TCP de la utilidad Hercules se puede utilizar como un terminal de cliente TCP/IP simple similar a Telnet.</text:p>
      <text:p text:style-name="Text_20_body"><text:span text:style-name="Strong_20_Emphasis">Parámetros</text:span></text:p>
      <text:list text:style-name="List_20_1" text:continue-numbering="false">
        <text:list-item>
          <text:p text:style-name="List_20_1_Content_First"> Asignar los parámetros de la conexión (IP, puerto)</text:p>
        </text:list-item>
        <text:list-item>
          <text:p text:style-name="List_20_1_Content"> Establecer la clave TEA y el código de autorización</text:p>
        </text:list-item>
        <text:list-item>
          <text:p text:style-name="List_20_1_Content"> Envíe y muestre mensajes o comandos hacia y desde un dispositivo remoto</text:p>
        </text:list-item>
        <text:list-item>
          <text:p text:style-name="List_20_1_Content"> Recibir datos de prueba: utilizados con dispositivos HWg</text:p>
        </text:list-item>
        <text:list-item>
          <text:p text:style-name="List_20_1_Content"> <text:span text:style-name="Strong_20_Emphasis">Otros parámetros</text:span> (en el menú contextual)</text:p>
          <text:list text:style-name="List_20_1">
            <text:list-item>
              <text:p text:style-name="List_20_1_Content"> Mostrar caracteres especiales (en ASCII, HEX o DEC)</text:p>
            </text:list-item>
            <text:list-item>
              <text:p text:style-name="List_20_1_Content"> Registrar la comunicación en un archivo</text:p>
            </text:list-item>
            <text:list-item>
              <text:p text:style-name="List_20_1_Content_Last"> Enviar un archivo al dispositivo remoto</text:p>
            </text:list-item>
          </text:list>
        </text:list-item>
      </text:list>
      <text:p text:style-name="Horizontal_20_Line"/>
      <text:list text:style-name="List_20_1" text:continue-numbering="false">
        <text:list-item>
          <text:p text:style-name="List_20_1_Content_First"> <text:span text:style-name="Strong_20_Emphasis">Módulo IP</text:span>. La dirección IP del dispositivo remoto.</text:p>
        </text:list-item>
        <text:list-item>
          <text:p text:style-name="List_20_1_Content"> <text:span text:style-name="Strong_20_Emphasis">Puerto</text:span>. El puerto del dispositivo remoto: 23 para Telnet, 99 para la configuración TCP de dispositivos HWg.</text:p>
        </text:list-item>
        <text:list-item>
          <text:p text:style-name="List_20_1_Content"> Botón <text:span text:style-name="Strong_20_Emphasis">de ping</text:span>. Facilidad para hacer ping al dispositivo remoto para comprobar si hay una conexión. Resultados mostrados en la ventana de datos Recibidos/Enviados.</text:p>
        </text:list-item>
        <text:list-item>
          <text:p text:style-name="List_20_1_Content"> Botón <text:span text:style-name="Strong_20_Emphasis">Conectar|Desconectar</text:span>. Abre y cierra la conexión TCP/IP con el dispositivo remoto.</text:p>
        </text:list-item>
        <text:list-item>
          <text:p text:style-name="List_20_1_Content"> <text:span text:style-name="Strong_20_Emphasis">Clave TEA</text:span>. Contraseña segura de 16 bytes. Está configurado en ambos lados, nunca va a pensar en la red. Está definido en la mayoría de nuestros dispositivos como 4 grupos con 4 bytes definidos en forma HEX.</text:p>
        </text:list-item>
        <text:list-item>
          <text:p text:style-name="List_20_1_Content"> <text:span text:style-name="Strong_20_Emphasis">Código de autorización</text:span></text:p>
          <text:list text:style-name="List_20_1">
            <text:list-item>
              <text:p text:style-name="List_20_1_Content"> Para abrir la comunicación con el dispositivo seguro de TEA, debe cortar 12 dígitos en su portapapeles y pegarlos en el formulario “Código de autorización”. Luego haga clic en el botón con la imagen del <text:span text:style-name="Strong_20_Emphasis">candado</text:span> y el resultado se enviará a la conexión.</text:p>
            </text:list-item>
            <text:list-item>
              <text:p text:style-name="List_20_1_Content"> Si su TEA Key es igual a la Key del lado opuesto, la conexión TCP está habilitada. De lo contrario, la conexión está con algún tiempo de espera cerrado por el Cliente TCP (dispositivo).</text:p>
            </text:list-item>
            <text:list-item>
              <text:p text:style-name="List_20_1_Content"> Botón <text:span text:style-name="Strong_20_Emphasis">de datos de prueba recibidos</text:span>. Recibir el archivo de datos de prueba. Es una función dedicada a las pruebas de PortStore y PortStore2.</text:p>
            </text:list-item>
            <text:list-item>
              <text:p text:style-name="List_20_1_Content"> Botón <text:span text:style-name="Strong_20_Emphasis">Enviar</text:span></text:p>
              <text:list text:style-name="List_20_1">
                <text:list-item>
                  <text:p text:style-name="List_20_1_Content"> Para enviar datos al dispositivo, presione el botón Enviar a la derecha del campo respectivo o use F1, F2, F3 respectivamente para el primer, segundo y tercer campo.</text:p>
                </text:list-item>
                <text:list-item>
                  <text:p text:style-name="List_20_1_Content"> Marque la casilla HEX para enviar caracteres hexadecimales (usados ​​para enviar comandos NVT).</text:p>
                </text:list-item>
                <text:list-item>
                  <text:p text:style-name="List_20_1_Content"> Los caracteres ASCII se envían escribiendo </text:p>
                  <text:p text:style-name="Preformatted_20_Text">#xxx</text:p>
                  <text:p text:style-name="Text_20_body"> (donde x es un número del 0 al 9), </text:p>
                  <text:p text:style-name="Preformatted_20_Text">$yy</text:p>
                  <text:p text:style-name="Text_20_body"> (donde y es un número hexadecimal) o, por ejemplo, para avance de línea o retorno de carro. Para enviar el carácter #, $ o &lt; escriba </text:p>
                  <text:p text:style-name="Preformatted_20_Text">##, $$ y &lt;&lt; </text:p>
                  <text:p text:style-name="LastListParagraph_Text_20_body"> respectivamente.</text:p>
                </text:list-item>
              </text:list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48</meta:creation-date>
    <dc:creator>Generated</dc:creator>
    <dc:date>2026-08-10T07::23:48</dc:date>
    <dc:language>en-US</dc:language>
    <meta:editing-cycles>1</meta:editing-cycles>
    <meta:editing-duration>PT0S</meta:editing-duration>
    <dc:title>doc:tec:net:tool:hercules:tcp</dc:title>
  </office:meta>
</office:document-meta>
</file>