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6d9c95d0461caed40efcf82fb520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hercules:tcp_srv"/><text:bookmark-start text:name="__RefHeading___hercules_servidor_tcp_1"/><text:bookmark-start text:name="hercules_servidor_tcp"/>[Hercules] Servidor TCP<text:bookmark-end text:name="__RefHeading___hercules_servidor_tcp_1"/><text:bookmark-end text:name="hercules_servidor_tcp"/></text:h>
      <text:p text:style-name="Text_20_body"><draw:frame draw:style-name="mediacenter" draw:name="0" text:anchor-type="paragraph" draw:z-index="0" svg:width="7.9375cm" style:rel-width="100%" svg:height="6.8791666666667cm" style:rel-height="scale"><draw:image xlink:href="Pictures/df6d9c95d0461caed40efcf82fb520c6.png" xlink:type="simple" xlink:show="embed" xlink:actuate="onLoad"/></draw:frame>La pestaña Servidor TCP de la utilidad Hercules se puede utilizar como terminal de servidor TCP y escuchar cualquier puerto. Los datos recibidos del Cliente se mostrarán en la ventana Datos recibidos</text:p>
      <text:p text:style-name="Text_20_body"><text:span text:style-name="Strong_20_Emphasis">Parámetros</text:span></text:p>
      <text:list text:style-name="List_20_1" text:continue-numbering="false">
        <text:list-item>
          <text:p text:style-name="List_20_1_Content_First"> Asigne el puerto para escuchar</text:p>
        </text:list-item>
        <text:list-item>
          <text:p text:style-name="List_20_1_Content"> Establecer la clave TEA para la autorización del cliente</text:p>
        </text:list-item>
        <text:list-item>
          <text:p text:style-name="List_20_1_Content"> Mostrar cuántos clientes están conectados</text:p>
        </text:list-item>
        <text:list-item>
          <text:p text:style-name="List_20_1_Content"> Envíe y muestre mensajes o comandos hacia y desde un dispositivo remoto</text:p>
        </text:list-item>
        <text:list-item>
          <text:p text:style-name="List_20_1_Content"> Encuentre el código Hex y Dec para caracteres</text:p>
        </text:list-item>
        <text:list-item>
          <text:p text:style-name="List_20_1_Content"> <text:span text:style-name="Strong_20_Emphasis">Otros parámetros</text:span> (en el menú contextual)</text:p>
          <text:list text:style-name="List_20_1">
            <text:list-item>
              <text:p text:style-name="List_20_1_Content"> Mostrar caracteres especiales (en ASCII, HEX o DEC)</text:p>
            </text:list-item>
            <text:list-item>
              <text:p text:style-name="List_20_1_Content"> Registrar la comunicación en un archivo</text:p>
            </text:list-item>
            <text:list-item>
              <text:p text:style-name="List_20_1_Content_Last"> Enviar un archivo al dispositivo remoto</text:p>
            </text:list-item>
          </text:list>
        </text:list-item>
      </text:list>
      <text:p text:style-name="Horizontal_20_Line"/>
      <text:list text:style-name="List_20_1" text:continue-numbering="false">
        <text:list-item>
          <text:p text:style-name="List_20_1_Content_First"> <text:span text:style-name="Strong_20_Emphasis">Puerto</text:span>. El puerto en el que escucha el servidor: 80 para HTTP, 23 para Telnet, etc.</text:p>
        </text:list-item>
        <text:list-item>
          <text:p text:style-name="List_20_1_Content"> Botón <text:span text:style-name="Strong_20_Emphasis">Escuchar|Cerrar</text:span>. Escuche un puerto y cierre la conexión.</text:p>
        </text:list-item>
        <text:list-item>
          <text:p text:style-name="List_20_1_Content"> <text:span text:style-name="Strong_20_Emphasis">Autorización TEA</text:span>. Aquí en la versión del servidor, es decir, el servidor simplemente acepta o rechaza la conexión, si el cliente usa la misma clave TEA. Puedes probarlo si ejecutas 2x Hercules SETUP como el cliente TCP en la primera ventana y el servidor TCP en la segunda ventana.</text:p>
        </text:list-item>
        <text:list-item>
          <text:p text:style-name="List_20_1_Content"> <text:span text:style-name="Strong_20_Emphasis">Autorización del cliente</text:span>. Abre y cierra la conexión TCP/IP con el dispositivo remoto.</text:p>
        </text:list-item>
        <text:list-item>
          <text:p text:style-name="List_20_1_Content_Last"> <text:span text:style-name="Strong_20_Emphasis">Estado de conexión del cliente</text:span>. Muestra el estado de la conexión y el número de clientes conectados.</text:p>
        </text:list-item>
      </text:list>
      <text:p text:style-name="Text_20_body">El servidor TCP escucha en el puerto especificado en el estado del servidor y muestra los datos recibidos en formato RAW. Puede intentar Escuchar en el puerto 80 en su PC e ingresar su dirección IP en su navegador . números de puerto para las funciones del sistema.</text:p>
      <text:p text:style-name="Horizontal_20_Line"/>
      <text:list text:style-name="List_20_1" text:continue-numbering="false">
        <text:list-item>
          <text:p text:style-name="List_20_1_Content_First"> Botón <text:span text:style-name="Strong_20_Emphasis">Enviar</text:span></text:p>
          <text:list text:style-name="List_20_1">
            <text:list-item>
              <text:p text:style-name="List_20_1_Content"> Para enviar datos al dispositivo, presione el botón Enviar a la derecha del campo respectivo.</text:p>
            </text:list-item>
            <text:list-item>
              <text:p text:style-name="List_20_1_Content"> Marque la casilla HEX para enviar caracteres hexadecimales (usados ​​para enviar comandos NVT).</text:p>
            </text:list-item>
            <text:list-item>
              <text:p text:style-name="List_20_1_Content"> Los caracteres ASCII se envían escribiendo </text:p>
              <text:p text:style-name="Preformatted_20_Text">#xxx</text:p>
              <text:p text:style-name="Text_20_body"> (donde x es un número del 0 al 9), </text:p>
              <text:p text:style-name="Preformatted_20_Text">$yy</text:p>
              <text:p text:style-name="Text_20_body"> (donde y es un número hexadecimal) o, por ejemplo, para avance de línea o retorno de carro. Para enviar el carácter #, $ o &lt; escriba </text:p>
              <text:p text:style-name="Preformatted_20_Text">##, $$ y &lt;&lt; </text:p>
              <text:p text:style-name="Text_20_body"> respectivamente.</text:p>
            </text:list-item>
          </text:list>
        </text:list-item>
        <text:list-item>
          <text:p text:style-name="List_20_1_Content"> <text:span text:style-name="Strong_20_Emphasis">Decodificación del cursor</text:span>. Muestra el valor hexadecimal y decimal del carácter antes del cursor en la ventana de datos recibidos. Si desea conocer el valor de algún carácter específico, escríbalo en la ventana de entrada del decodificador.</text:p>
        </text:list-item>
        <text:list-item>
          <text:p text:style-name="List_20_1_Content_Last"> <text:span text:style-name="Strong_20_Emphasis">Configuración del servidor - Eco del servidor</text:span>. Al marcar esta casilla de verificación, el servidor TCP inicia la función ECHO = envía todos los datos recibidos a la conexión TCP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42</meta:creation-date>
    <dc:creator>Generated</dc:creator>
    <dc:date>2026-08-10T07::24:42</dc:date>
    <dc:language>en-US</dc:language>
    <meta:editing-cycles>1</meta:editing-cycles>
    <meta:editing-duration>PT0S</meta:editing-duration>
    <dc:title>doc:tec:net:tool:hercules:tcp_srv</dc:title>
  </office:meta>
</office:document-meta>
</file>