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e140eee54fbdfd94ca843976e3a952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net:tool:hercules:udp"/><text:bookmark-start text:name="__RefHeading___hercules_configuracion_udp_1"/><text:bookmark-start text:name="hercules_configuracion_udp"/>[Hercules] Configuración UDP<text:bookmark-end text:name="__RefHeading___hercules_configuracion_udp_1"/><text:bookmark-end text:name="hercules_configuracion_udp"/></text:h>
      <text:p text:style-name="Text_20_body"><draw:frame draw:style-name="mediacenter" draw:name="0" text:anchor-type="paragraph" draw:z-index="0" svg:width="7.9375cm" style:rel-width="100%" svg:height="6.8791666666667cm" style:rel-height="scale"><draw:image xlink:href="Pictures/5e140eee54fbdfd94ca843976e3a9527.gif" xlink:type="simple" xlink:show="embed" xlink:actuate="onLoad"/></draw:frame>Esta pestaña se debe usar solo con dispositivos del grupo HW. En esta ventana puede asignar la dirección IP a los dispositivos compatibles (PortBox , PortStore , PortStore2 , I/O Controller , módulo Charon 1 , Poseidon , etc.)</text:p>
      <text:p text:style-name="Text_20_body"><text:span text:style-name="Strong_20_Emphasis">Parámetros</text:span></text:p>
      <text:list text:style-name="List_20_1" text:continue-numbering="false">
        <text:list-item>
          <text:p text:style-name="List_20_1_Content_First"> Busque los dispositivos a través de la transmisión UDP</text:p>
        </text:list-item>
        <text:list-item>
          <text:p text:style-name="List_20_1_Content"> Lista de todos los dispositivos en el segmento de red (lista MAC)</text:p>
        </text:list-item>
        <text:list-item>
          <text:p text:style-name="List_20_1_Content"> Verifique y asigne los principales parámetros de red (dirección IP, máscara IP y puerta de enlace)</text:p>
        </text:list-item>
        <text:list-item>
          <text:p text:style-name="List_20_1_Content"> Cambiar el puerto IP de comunicación principal</text:p>
        </text:list-item>
        <text:list-item>
          <text:p text:style-name="List_20_1_Content_Last"> Definir rango de filtro de IP (útil por razones de seguridad)</text:p>
        </text:list-item>
      </text:list>
      <text:p text:style-name="Text_20_body"><text:span text:style-name="Strong_20_Emphasis">Parámetros especiales</text:span></text:p>
      <text:list text:style-name="List_20_1" text:continue-numbering="false">
        <text:list-item>
          <text:p text:style-name="List_20_1_Content_First"> Habilitación de autorización TEA (útil por razones de seguridad)</text:p>
        </text:list-item>
        <text:list-item>
          <text:p text:style-name="List_20_1_Content"> Habilitar NVT (para los dispositivos de puerto serial remoto)</text:p>
        </text:list-item>
        <text:list-item>
          <text:p text:style-name="List_20_1_Content"> Activación del modo de configuración de TCP (puerto 99)</text:p>
        </text:list-item>
        <text:list-item>
          <text:p text:style-name="List_20_1_Content_Last"> <text:span text:style-name="Strong_20_Emphasis">3 botones rápidos</text:span> (Configuración TCP, comunicación de datos TCP, navegador WWW)</text:p>
        </text:list-item>
      </text:list>
      <text:p text:style-name="Horizontal_20_Line"/>
      <text:list text:style-name="List_20_1" text:continue-numbering="false">
        <text:list-item>
          <text:p text:style-name="List_20_1_Content_First"> Botón <text:span text:style-name="Strong_20_Emphasis">Buscar dispositivos</text:span>. Al hacer clic en este botón encontrará todos los dispositivos en su segmento de red.</text:p>
        </text:list-item>
        <text:list-item>
          <text:p text:style-name="List_20_1_Content"> Botón <text:span text:style-name="Strong_20_Emphasis">Aplicar cambios</text:span>. Los cambios de parámetros se aplican haciendo clic en este botón. De lo contrario, los cambios no se llevarán a cabo.</text:p>
        </text:list-item>
        <text:list-item>
          <text:p text:style-name="List_20_1_Content_Last"> <text:span text:style-name="Strong_20_Emphasis">Tipo de dispositivo</text:span>. No compatible con la mayoría de los dispositivos.</text:p>
        </text:list-item>
      </text:list>
      <text:p text:style-name="Horizontal_20_Line"/>
      <text:list text:style-name="List_20_1" text:continue-numbering="false">
        <text:list-item>
          <text:p text:style-name="LastListParagraph_List_20_1_Content_First"> <text:span text:style-name="Strong_20_Emphasis">Lista MAC de módulos</text:span>. En esta ventana se mostrarán las direcciones MAC (también conocidas como direcciones físicas) de los dispositivos conectados a su segmento de red. Al hacer clic en una dirección MAC en particular, se resaltará y se mostrarán los valores de los parámetros del dispositivo respectivo en el campo Parámetros requeridos.</text:p>
        </text:list-item>
      </text:list>
      <text:p text:style-name="Horizontal_20_Line"/>
      <text:list text:style-name="List_20_1" text:continue-numbering="false">
        <text:list-item>
          <text:p text:style-name="List_20_1_Content_First"> <text:span text:style-name="Strong_20_Emphasis">IP del módulo</text:span>. Este campo muestra el valor de IP del dispositivo respectivo que tiene la dirección MAC resaltada en la lista MAC de módulos.</text:p>
        </text:list-item>
        <text:list-item>
          <text:p text:style-name="List_20_1_Content"> <text:span text:style-name="Strong_20_Emphasis">Puerto</text:span>. Este campo muestra el puerto en el que escucha el dispositivo (que funciona como servidor). Para que el botón <text:span text:style-name="Strong_20_Emphasis">Conectar con el cliente TCP</text:span> funcione, debe configurarse en 23 (Telnet).</text:p>
        </text:list-item>
        <text:list-item>
          <text:p text:style-name="List_20_1_Content"> <text:span text:style-name="Strong_20_Emphasis">Máscara IP del módulo</text:span>. La máscara de subred en este caso 255.255.255.0. Debe ser el mismo para todos los dispositivos del segmento de red.</text:p>
        </text:list-item>
        <text:list-item>
          <text:p text:style-name="List_20_1_Content"> <text:span text:style-name="Strong_20_Emphasis">Puerta de enlace</text:span>. La dirección IP de la interfaz de PC, enrutador o conmutador, etc., con la que el dispositivo está conectado directamente.</text:p>
        </text:list-item>
        <text:list-item>
          <text:p text:style-name="List_20_1_Content"> <text:span text:style-name="Strong_20_Emphasis">Rango de dirección de filtro IP</text:span></text:p>
          <text:list text:style-name="List_20_1">
            <text:list-item>
              <text:p text:style-name="List_20_1_Content"> W: Dirección (0.0.0.0 permite todo)</text:p>
            </text:list-item>
            <text:list-item>
              <text:p text:style-name="List_20_1_Content"> Dirección IP de una red o computadora que puede comunicarse con el dispositivo. Este valor debe resultar de multiplicar la dirección IP remota y la máscara de restricción (opción N), de lo contrario el dispositivo no reacciona.</text:p>
            </text:list-item>
            <text:list-item>
              <text:p text:style-name="List_20_1_Content"> Puede encontrar más detalles sobre el filtro IP en los manuales del dispositivo, incluye ejemplos y fórmulas de conteo.</text:p>
            </text:list-item>
          </text:list>
        </text:list-item>
        <text:list-item>
          <text:p text:style-name="List_20_1_Content"> <text:span text:style-name="Strong_20_Emphasis">Filtro IP MASK</text:span></text:p>
          <text:list text:style-name="List_20_1">
            <text:list-item>
              <text:p text:style-name="List_20_1_Content"> N: Máscara (0.0.0.0 permite todo)</text:p>
            </text:list-item>
            <text:list-item>
              <text:p text:style-name="List_20_1_Content"> Esta máscara restringe las direcciones que pueden comunicarse con el dispositivo. La seguridad se puede mejorar en gran medida estableciendo una dirección fija o una máscara restrictiva adecuada que impida la comunicación con personas no autorizadas.</text:p>
            </text:list-item>
            <text:list-item>
              <text:p text:style-name="List_20_1_Content_Last"> (IP solicita acceso AND N ) = W . Si esta condición es válida, puede acceder al dispositivo (AND es multiplicación binaria). Más detalles en los manuales del dispositivo.</text:p>
            </text:list-item>
          </text:list>
        </text:list-item>
      </text:list>
      <text:p text:style-name="Horizontal_20_Line"/>
      <text:list text:style-name="List_20_1" text:continue-numbering="false">
        <text:list-item>
          <text:p text:style-name="List_20_1_Content_First"> <text:span text:style-name="Strong_20_Emphasis">Autorización TCP TEA</text:span>: al marcar esta casilla, se habilita la comunicación cifrada con el dispositivo mediante TEA.</text:p>
        </text:list-item>
        <text:list-item>
          <text:p text:style-name="List_20_1_Content"> <text:span text:style-name="Strong_20_Emphasis">Habilitar NVT</text:span>: <text:span text:style-name="Strong_20_Emphasis">marcar esta casilla permite enviar comandos</text:span> NVT al dispositivo.</text:p>
        </text:list-item>
        <text:list-item>
          <text:p text:style-name="List_20_1_Content_Last"> <text:span text:style-name="Strong_20_Emphasis">Habilitar la configuración de TCP</text:span>: al marcar esta casilla, se habilita la configuración del dispositivo con el Cliente TCP.</text:p>
        </text:list-item>
      </text:list>
      <text:p text:style-name="Horizontal_20_Line"/>
      <text:list text:style-name="List_20_1" text:continue-numbering="false">
        <text:list-item>
          <text:p text:style-name="List_20_1_Content_First"> Botón de <text:span text:style-name="Strong_20_Emphasis">configuración TCP Setup</text:span>. Al hacer clic en este botón se abrirá automáticamente una conexión con el dispositivo a través del puerto 99. En el menú TCP Client verá el modo de configuración del dispositivo. Presione enter para ver los parámetros que puede configurar.</text:p>
        </text:list-item>
        <text:list-item>
          <text:p text:style-name="List_20_1_Content"> Botón <text:span text:style-name="Strong_20_Emphasis">Conectar con cliente TCP</text:span>. Al hacer clic en este botón se abrirá automáticamente una conexión Telnet con el dispositivo (puerto 23). Si el campo Puerto del dispositivo (el puerto donde escucha el dispositivo) no está configurado en 23, esta conexión fallará.</text:p>
        </text:list-item>
        <text:list-item>
          <text:p text:style-name="List_20_1_Content_Last"> Botón <text:span text:style-name="Strong_20_Emphasis">Abrir en el navegador WEB</text:span>. Al hacer clic en este botón se abrirá la página del dispositivo en un navegador WEB, si el dispositivo tiene un servidor WEB en ejecució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7::23:58</meta:creation-date>
    <dc:creator>Generated</dc:creator>
    <dc:date>2026-08-10T07::23:58</dc:date>
    <dc:language>en-US</dc:language>
    <meta:editing-cycles>1</meta:editing-cycles>
    <meta:editing-duration>PT0S</meta:editing-duration>
    <dc:title>doc:tec:net:tool:hercules:udp</dc:title>
  </office:meta>
</office:document-meta>
</file>