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fe17832d1e4c320e99a1cbffe562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c_har:firebat_t8:pmt:inicio"/><text:bookmark-start text:name="__RefHeading___pc_t8_plus_caracteristicas_1"/><text:bookmark-start text:name="pc_t8_plus_caracteristicas"/>[PC T8 Plus] Características<text:bookmark-end text:name="__RefHeading___pc_t8_plus_caracteristicas_1"/><text:bookmark-end text:name="pc_t8_plus_caracteristicas"/></text:h>
      <text:p text:style-name="Text_20_body">Hay dos modelos: el Pro y el Plus. Básicamente cambian en el modelo del procesador y características de la memoria RAM.</text:p>
      <text:p text:style-name="Text_20_body"><draw:frame draw:style-name="mediacenter" draw:name="0" text:anchor-type="paragraph" draw:z-index="0" svg:width="10.583333333333cm" svg:height="9.0222916666667cm"><draw:image xlink:href="Pictures/9dfe17832d1e4c320e99a1cbffe56268.jpg" xlink:type="simple" xlink:show="embed" xlink:actuate="onLoad"/></draw:frame></text:p>
      <text:p text:style-name="Text_20_body">El <text:span text:style-name="Strong_20_Emphasis">Firebat T8 Pro</text:span> incluye</text:p>
      <text:list text:style-name="List_20_1" text:continue-numbering="false">
        <text:list-item>
          <text:p text:style-name="List_20_1_Content_First"> Un procesador soldado a la placa <text:span text:style-name="Strong_20_Emphasis">Intel® Celeron N5095</text:span> de <text:span text:style-name="Strong_20_Emphasis">4 núcleos</text:span> y hasta 2.9 GHz, con una <text:span text:style-name="Strong_20_Emphasis">GPU Intel® UHD Graphics</text:span>.</text:p>
        </text:list-item>
        <text:list-item>
          <text:p text:style-name="List_20_1_Content"> Memoria soldada a la placa: 8 o 16 GB <text:span text:style-name="Strong_20_Emphasis">LPDDR4x a 2400 MHz</text:span>.</text:p>
        </text:list-item>
        <text:list-item>
          <text:p text:style-name="List_20_1_Content_Last"> Resto de características: Igual que el modelo Plus.</text:p>
        </text:list-item>
      </text:list>
      <text:p text:style-name="Text_20_body">El <text:span text:style-name="Strong_20_Emphasis">Firebat T8 Plus N100</text:span> incluye</text:p>
      <text:list text:style-name="List_20_1" text:continue-numbering="false">
        <text:list-item>
          <text:p text:style-name="List_20_1_Content_First"> Un procesador soldado a la placa <text:span text:style-name="Strong_20_Emphasis">Intel® Celeron N100</text:span> de <text:span text:style-name="Strong_20_Emphasis">4 núcleos</text:span> y hasta 3.4 GHz (frecuencia básica 1.8 GHz), con una <text:span text:style-name="Strong_20_Emphasis">GPU Intel® UHD Graphics</text:span>.</text:p>
        </text:list-item>
        <text:list-item>
          <text:p text:style-name="List_20_1_Content"> Memoria soldada a la placa: 8 o 16 GB. <text:span text:style-name="Strong_20_Emphasis">LPDDR5 a 4800 MHz</text:span>.</text:p>
        </text:list-item>
        <text:list-item>
          <text:p text:style-name="List_20_1_Content"> Disco duro: 256 o 512 GB. SSD <text:span text:style-name="Strong_20_Emphasis">M.2 2242 NGFF/NVME</text:span>, máximo 2TB.</text:p>
        </text:list-item>
        <text:list-item>
          <text:p text:style-name="List_20_1_Content"> Conectividad</text:p>
          <text:list text:style-name="List_20_1">
            <text:list-item>
              <text:p text:style-name="List_20_1_Content"> 2 puertos RJ45 de red gigabit.</text:p>
            </text:list-item>
            <text:list-item>
              <text:p text:style-name="List_20_1_Content"> WiFi 5 (ac/b/g/n).</text:p>
            </text:list-item>
            <text:list-item>
              <text:p text:style-name="List_20_1_Content"> Bluetooth 4.2.</text:p>
            </text:list-item>
            <text:list-item>
              <text:p text:style-name="List_20_1_Content"> 3 puertos USB 3.1.</text:p>
            </text:list-item>
            <text:list-item>
              <text:p text:style-name="List_20_1_Content"> 3 puertos HDMI 2.0, con resoluciones 4K a 60 Hz (3840 x 2160 píxeles).</text:p>
            </text:list-item>
            <text:list-item>
              <text:p text:style-name="List_20_1_Content"> Jack de audio de 3,5 mm.</text:p>
            </text:list-item>
          </text:list>
        </text:list-item>
        <text:list-item>
          <text:p text:style-name="List_20_1_Content"> Sistema Operativo: <text:span text:style-name="Source_20_Text">Windows 11 Pro</text:span> preinstalado.</text:p>
        </text:list-item>
        <text:list-item>
          <text:p text:style-name="List_20_1_Content"> Otros</text:p>
          <text:list text:style-name="List_20_1">
            <text:list-item>
              <text:p text:style-name="List_20_1_Content"> Peso 203,7 g</text:p>
            </text:list-item>
            <text:list-item>
              <text:p text:style-name="List_20_1_Content"> Dimensiones: 89,4 mm x 89,4 mm x 43,5 mm</text:p>
            </text:list-item>
          </text:list>
        </text:list-item>
        <text:list-item>
          <text:p text:style-name="List_20_1_Content"> Accesorios</text:p>
          <text:list text:style-name="List_20_1">
            <text:list-item>
              <text:p text:style-name="List_20_1_Content"> Manual.</text:p>
            </text:list-item>
            <text:list-item>
              <text:p text:style-name="List_20_1_Content"> Soporte VESA para colgarlo detrás del monitor o TV.</text:p>
            </text:list-item>
            <text:list-item>
              <text:p text:style-name="List_20_1_Content"> Fuente de alimentación.</text:p>
            </text:list-item>
            <text:list-item>
              <text:p text:style-name="List_20_1_Content_Last"> Cable HDMI.</text:p>
            </text:list-item>
          </text:list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33</meta:creation-date>
    <dc:creator>Generated</dc:creator>
    <dc:date>2026-08-10T07::25:33</dc:date>
    <dc:language>en-US</dc:language>
    <meta:editing-cycles>1</meta:editing-cycles>
    <meta:editing-duration>PT0S</meta:editing-duration>
    <dc:title>doc:tec:pc_har:firebat_t8:pmt:inicio</dc:title>
  </office:meta>
</office:document-meta>
</file>