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3b9d7779a9fc9592a60f1173cba4a6.jpg"/>
  <manifest:file-entry manifest:media-type="image/jpeg" manifest:full-path="Pictures/687cf21cb5550d02923c773a12872c2b.jpg"/>
  <manifest:file-entry manifest:media-type="image/png" manifest:full-path="Pictures/99f7d9fed7342657722d8d80f76c56b1.png"/>
  <manifest:file-entry manifest:media-type="image/png" manifest:full-path="Pictures/c74f528d8330582d8493eaa40e54777c.png"/>
  <manifest:file-entry manifest:media-type="image/png" manifest:full-path="Pictures/72aebd42831ae527935e3273d75ff09a.png"/>
  <manifest:file-entry manifest:media-type="image/png" manifest:full-path="Pictures/1116c5439215585adeed7afe04ba190b.png"/>
  <manifest:file-entry manifest:media-type="image/png" manifest:full-path="Pictures/aa2086909fb5cd582c978e02562836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len_r:inicio"/><text:bookmark-start text:name="__RefHeading___programacion_r_1"/><text:bookmark-start text:name="programacion_r"/>[Programación] R<text:bookmark-end text:name="__RefHeading___programacion_r_1"/><text:bookmark-end text:name="programacion_r"/></text:h>
      <text:list text:style-name="List_20_1" text:continue-numbering="false">
        <text:list-item>
          <text:p text:style-name="List_20_1_Content_First"> R es un lenguaje de programación y un entorno de software libre y de código abierto diseñado específicamente para el análisis estadístico y la visualización de datos.</text:p>
        </text:list-item>
        <text:list-item>
          <text:p text:style-name="List_20_1_Content_Last"> Es ampliamente utilizado en diversas disciplinas, incluyendo la ciencia de datos, la bioinformática, la economía, la epidemiología y muchas otras áreas donde se requiere análisis cuantitativo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LastListParagraph_Numbering_20_1_Content_First"> <text:a xlink:type="simple" xlink:href="https://openwebinars.net/blog/introduccion-lenguaje-r/" text:style-name="Internet_20_link" text:visited-style-name="Visited_20_Internet_20_Link">Introducción y primeros pasos con el lenguaje R</text:a></text:p></text:list-item></text:list></table:table-cell></table:table-row></table:table></draw:text-box></draw:frame></text:p>
      <text:p text:style-name="Text_20_body"><draw:frame draw:style-name="mediacenter" draw:name="0" text:anchor-type="paragraph" draw:z-index="0" svg:width="24.262291666667cm" style:rel-width="100%" svg:height="18.7325cm" style:rel-height="scale"><draw:image xlink:href="Pictures/eb3b9d7779a9fc9592a60f1173cba4a6.jpg" xlink:type="simple" xlink:show="embed" xlink:actuate="onLoad"/></draw:frame></text:p>
      <text:p text:style-name="Text_20_body"><draw:frame draw:style-name="mediacenter" draw:name="1" text:anchor-type="paragraph" draw:z-index="1" svg:width="29.104166666667cm" style:rel-width="100%" svg:height="22.489583333333cm" style:rel-height="scale"><draw:image xlink:href="Pictures/687cf21cb5550d02923c773a12872c2b.jpg" xlink:type="simple" xlink:show="embed" xlink:actuate="onLoad"/></draw:frame></text:p>
      <text:p text:style-name="Text_20_body"><draw:frame draw:style-name="mediacenter" draw:name="2" text:anchor-type="paragraph" draw:z-index="2" svg:width="53.287083333333cm" style:rel-width="100%" svg:height="41.327916666667cm" style:rel-height="scale"><draw:image xlink:href="Pictures/99f7d9fed7342657722d8d80f76c56b1.png" xlink:type="simple" xlink:show="embed" xlink:actuate="onLoad"/></draw:frame></text:p>
      <text:p text:style-name="Text_20_body"><draw:frame draw:style-name="mediacenter" draw:name="3" text:anchor-type="paragraph" draw:z-index="3" svg:width="53.075416666667cm" style:rel-width="100%" svg:height="40.9575cm" style:rel-height="scale"><draw:image xlink:href="Pictures/c74f528d8330582d8493eaa40e54777c.png" xlink:type="simple" xlink:show="embed" xlink:actuate="onLoad"/></draw:frame></text:p>
      <text:p text:style-name="Text_20_body"><draw:frame draw:style-name="mediacenter" draw:name="4" text:anchor-type="paragraph" draw:z-index="4" svg:width="47.9425cm" style:rel-width="100%" svg:height="35.507083333333cm" style:rel-height="scale"><draw:image xlink:href="Pictures/72aebd42831ae527935e3273d75ff09a.png" xlink:type="simple" xlink:show="embed" xlink:actuate="onLoad"/></draw:frame></text:p>
      <text:p text:style-name="Text_20_body"><draw:frame draw:style-name="mediacenter" draw:name="5" text:anchor-type="paragraph" draw:z-index="5" svg:width="48.048333333333cm" style:rel-width="100%" svg:height="35.665833333333cm" style:rel-height="scale"><draw:image xlink:href="Pictures/1116c5439215585adeed7afe04ba190b.png" xlink:type="simple" xlink:show="embed" xlink:actuate="onLoad"/></draw:frame></text:p>
      <text:p text:style-name="Text_20_body"><draw:frame draw:style-name="mediacenter" draw:name="6" text:anchor-type="paragraph" draw:z-index="6" svg:width="48.154166666667cm" style:rel-width="100%" svg:height="35.8775cm" style:rel-height="scale"><draw:image xlink:href="Pictures/aa2086909fb5cd582c978e02562836cc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2:12</meta:creation-date>
    <dc:creator>Generated</dc:creator>
    <dc:date>2026-08-30T08::52:12</dc:date>
    <dc:language>en-US</dc:language>
    <meta:editing-cycles>1</meta:editing-cycles>
    <meta:editing-duration>PT0S</meta:editing-duration>
    <dc:title>doc:tec:prg:len_r:inicio</dc:title>
  </office:meta>
</office:document-meta>
</file>