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18be1c155c2c86db86fb4509a5003d40.gif"/>
  <manifest:file-entry manifest:media-type="image/png" manifest:full-path="Pictures/b27e9049ae5736adfd1eb7b86f9e81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arduino:arduino_fa:inicio"/><text:bookmark-start text:name="__RefHeading___fuente_de_alimentacion_sin_trafo_1"/><text:bookmark-start text:name="fuente_de_alimentacion_sin_trafo"/>Fuente de alimentación sin trafo<text:bookmark-end text:name="__RefHeading___fuente_de_alimentacion_sin_trafo_1"/><text:bookmark-end text:name="fuente_de_alimentacion_sin_trafo"/></text:h>
      <text:p text:style-name="Text_20_body">Las FA sin trafo son fuentes de alimentación sencillas para circuitos de muy bajo consumo.</text:p>
      <text:p text:style-name="Text_20_body"><draw:frame draw:style-name="media" draw:name="0" text:anchor-type="as-char" draw:z-index="0" svg:width="0.84666666666667cm" svg:height="0.84666666666667cm"><draw:image xlink:href="Pictures/18be1c155c2c86db86fb4509a5003d40.gif" xlink:type="simple" xlink:show="embed" xlink:actuate="onLoad"/></draw:frame> Cuidadito, en ellas no hay aislamiento con la línea de 230 VAC. Algo malo tenían que tener…</text:p>
      <text:p text:style-name="Text_20_body"><draw:frame draw:style-name="mediacenter" draw:name="1" text:anchor-type="paragraph" draw:z-index="1" svg:width="10.239375cm" svg:height="7.9904166666667cm"><draw:image xlink:href="Pictures/b27e9049ae5736adfd1eb7b86f9e8199.png" xlink:type="simple" xlink:show="embed" xlink:actuate="onLoad"/></draw:frame></text:p>
      <text:p text:style-name="Text_20_body"><text:span text:style-name="Strong_20_Emphasis">Consulta</text:span></text:p>
      <text:list text:style-name="List_20_1" text:continue-numbering="false">
        <text:list-item>
          <text:p text:style-name="List_20_1_Content_First"> <text:a xlink:type="simple" xlink:href="https://euloxio.myds.me/dokuwiki/doku.php/doc:tec:prg:uc_arduino:arduino_fa:00954a.pdf" text:style-name="Internet_20_link" text:visited-style-name="Visited_20_Internet_20_Link">Transformerless Power Supplies: Resistive and Capacitive (Microchip, AN954)</text:a></text:p>
        </text:list-item>
        <text:list-item>
          <text:p text:style-name="List_20_1_Content"> <text:a xlink:type="simple" xlink:href="https://www.sites.google.com/site/incoelectronicasas/home/fuente-de-alimentacion-d-c-sin-transformador" text:style-name="Internet_20_link" text:visited-style-name="Visited_20_Internet_20_Link">Fuente de alimentación DC sin transformador</text:a></text:p>
        </text:list-item>
        <text:list-item>
          <text:p text:style-name="List_20_1_Content"> <text:a xlink:type="simple" xlink:href="https://100ciaencasa.blogspot.com.es/2014/04/circuitos-utiles-04-fuente-sin.html" text:style-name="Internet_20_link" text:visited-style-name="Visited_20_Internet_20_Link">Circuitos ÚTILES. 04. Fuente SIN transformador. Luz nocturna</text:a></text:p>
        </text:list-item>
        <text:list-item>
          <text:p text:style-name="List_20_1_Content"> <text:a xlink:type="simple" xlink:href="https://www.inventable.eu/2012/01/16/leds-con-220v-modular-con-capacitor/" text:style-name="Internet_20_link" text:visited-style-name="Visited_20_Internet_20_Link">LEDS CON 220V MODULAR (CON CAPACITOR)</text:a></text:p>
        </text:list-item>
        <text:list-item>
          <text:p text:style-name="List_20_1_Content_Last"> <text:a xlink:type="simple" xlink:href="http://www.todopic.com.ar/interferencias.htm" text:style-name="Internet_20_link" text:visited-style-name="Visited_20_Internet_20_Link">Como evitar interferencias</text:a></text:p>
        </text:list-item>
      </text:list>
      <text:p text:style-name="Text_20_body"><text:span text:style-name="Strong_20_Emphasis">Planteamiento del problema</text:span></text:p>
      <text:list text:style-name="List_20_1" text:continue-numbering="false">
        <text:list-item>
          <text:p text:style-name="List_20_1_Content_First"> <text:span text:style-name="Strong_20_Emphasis">Intensidad requerida</text:span>. Queremos alimentar con ella una placa de relés que posee un máximo de 1 relé activado simultáneamente, los cuales necesitan cada uno una intensidad de activación entre 15 y 20 mA. De esta manera la fuente debería ser capaz de entregar una corriente total de 20 mA.</text:p>
        </text:list-item>
        <text:list-item>
          <text:p text:style-name="List_20_1_Content"> <text:span text:style-name="Strong_20_Emphasis">Tensión requerida</text:span>. 5 V.</text:p>
        </text:list-item>
        <text:list-item>
          <text:p text:style-name="List_20_1_Content_Last"> <text:span text:style-name="Strong_20_Emphasis">Carga simulada</text:span>. Con los dos datos anteriores obtenemos el valor de la carga a la salida, que será de R = V/I= 5 / (20 10 <text:span text:style-name="sup">-3</text:span>) = 250 ohmios.</text:p>
        </text:list-item>
      </text:list>
      <text:p text:style-name="Text_20_body"><text:span text:style-name="Strong_20_Emphasis">Solución al problema</text:span></text:p>
      <text:list text:style-name="List_20_1" text:continue-numbering="false">
        <text:list-item>
          <text:p text:style-name="LastListParagraph_List_20_1_Content_First"> Los materiales, aunque sean pocos, supondrán un determinado desembolso: Diodo rectificador, diodo zener, condensador electrolítico, condensador de 630V, resistencias, placa, ácidos… Seguro que salen más de 4 euros, que es lo que cuesta un cargador USB por internet. Con la ventaja de que viene con una fuente de 5 V <text:a xlink:type="simple" xlink:href="https://euloxio.myds.me/dokuwiki/doku.php/doc:tec:prg:uc_arduino:arduino_fa:aaa60614.pdf" text:style-name="Internet_20_link" text:visited-style-name="Visited_20_Internet_20_Link">conmutada</text:a>, más estable, fiable y con carcas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24:00</meta:creation-date>
    <dc:creator>Generated</dc:creator>
    <dc:date>2026-08-30T09::24:00</dc:date>
    <dc:language>en-US</dc:language>
    <meta:editing-cycles>1</meta:editing-cycles>
    <meta:editing-duration>PT0S</meta:editing-duration>
    <dc:title>doc:tec:prg:uc_arduino:arduino_fa:inicio</dc:title>
  </office:meta>
</office:document-meta>
</file>