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b72c12d36f74034bcd45fc40b9f00.png"/>
  <manifest:file-entry manifest:media-type="image/jpeg" manifest:full-path="Pictures/d451d397da639672d172d6614da3d610.jpg"/>
  <manifest:file-entry manifest:media-type="image/jpeg" manifest:full-path="Pictures/98bb1f1c1b814f2dac980df84a665a9c.jpg"/>
  <manifest:file-entry manifest:media-type="image/png" manifest:full-path="Pictures/f38680427d27070637ab0e6fdc85939f.png"/>
  <manifest:file-entry manifest:media-type="image/jpeg" manifest:full-path="Pictures/d6159f09b44905ad11fdc675c14de8e5.jpg"/>
  <manifest:file-entry manifest:media-type="image/jpeg" manifest:full-path="Pictures/b25d21d7c5d437ed97d2c9e4e5fb0fff.jpg"/>
  <manifest:file-entry manifest:media-type="image/jpeg" manifest:full-path="Pictures/97e6a1818a3e0d58b48fe4718a8d7b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uc_arduino:bus_rs485:inicio"/><text:bookmark-start text:name="__RefHeading___modulo_de_comunicacion_bus_rs-485_1"/><text:bookmark-start text:name="modulo_de_comunicacion_bus_rs-485"/>Módulo de comunicación bus RS-485<text:bookmark-end text:name="__RefHeading___modulo_de_comunicacion_bus_rs-485_1"/><text:bookmark-end text:name="modulo_de_comunicacion_bus_rs-485"/></text:h>
      <text:h text:style-name="Heading_20_2" text:outline-level="2"><text:bookmark-start text:name="__RefHeading___principios_2"/><text:bookmark-start text:name="principios"/>Principios<text:bookmark-end text:name="__RefHeading___principios_2"/><text:bookmark-end text:name="principios"/></text:h>
      <text:p text:style-name="Text_20_body"><text:span text:style-name="Strong_20_Emphasis">Vídeos</text:span></text:p>
      <text:list text:style-name="List_20_1" text:continue-numbering="false">
        <text:list-item>
          <text:p text:style-name="LastListParagraph_List_20_1_Content_First"> <draw:frame draw:style-name="media" draw:name="0" text:anchor-type="as-char" draw:z-index="0" svg:width="0.84666666666667cm" svg:height="0.84666666666667cm"><draw:image xlink:href="Pictures/196b72c12d36f74034bcd45fc40b9f00.png" xlink:type="simple" xlink:show="embed" xlink:actuate="onLoad"/></draw:frame> <text:a xlink:type="simple" xlink:href="https://youtu.be/kmRiLgNMcs4" text:style-name="Internet_20_link" text:visited-style-name="Visited_20_Internet_20_Link">Como usar RS485</text:a></text:p>
        </text:list-item>
      </text:list>
      <text:p text:style-name="Text_20_body"><text:span text:style-name="Strong_20_Emphasis">Enlaces</text:span></text:p>
      <text:list text:style-name="List_20_1" text:continue-numbering="false">
        <text:list-item>
          <text:p text:style-name="List_20_1_Content_First"> <text:a xlink:type="simple" xlink:href="https://www.luisllamas.es/arduino-rs485-max485/" text:style-name="Internet_20_link" text:visited-style-name="Visited_20_Internet_20_Link">COMUNICACIÓN RS485 CON ARDUINO Y CONVERSOR MAX485</text:a></text:p>
        </text:list-item>
        <text:list-item>
          <text:p text:style-name="List_20_1_Content"> <text:a xlink:type="simple" xlink:href="http://www.naylampmechatronics.com/blog/37_Comunicaci%C3%B3n-RS485-con-Arduino.html" text:style-name="Internet_20_link" text:visited-style-name="Visited_20_Internet_20_Link">Comunicación RS485 con Arduino</text:a></text:p>
        </text:list-item>
        <text:list-item>
          <text:p text:style-name="List_20_1_Content"> <text:a xlink:type="simple" xlink:href="http://www.microcontroller-project.com/rs485-communication-between-arduino-mega-and-arduino-pro-mini.html" text:style-name="Internet_20_link" text:visited-style-name="Visited_20_Internet_20_Link">Rs485 Serial Communication Between Arduino Mega and Arduino Pro Mini</text:a></text:p>
        </text:list-item>
        <text:list-item>
          <text:p text:style-name="List_20_1_Content"> <text:a xlink:type="simple" xlink:href="https://arduino-info.wikispaces.com/SoftwareSerialRS485Example" text:style-name="Internet_20_link" text:visited-style-name="Visited_20_Internet_20_Link">Software Serial RS485 Example</text:a></text:p>
        </text:list-item>
        <text:list-item>
          <text:p text:style-name="List_20_1_Content"> <text:a xlink:type="simple" xlink:href="http://pskillenrules.blogspot.com.es/2009/08/arduino-and-rs485.html" text:style-name="Internet_20_link" text:visited-style-name="Visited_20_Internet_20_Link">An Arduino and RS485</text:a></text:p>
        </text:list-item>
        <text:list-item>
          <text:p text:style-name="List_20_1_Content"> <text:a xlink:type="simple" xlink:href="https://www.luisllamas.es/arduino-rele-estado-solido-ssr/" text:style-name="Internet_20_link" text:visited-style-name="Visited_20_Internet_20_Link">CONMUTAR CARGAS CON ARDUINO Y RELÉ DE ESTADO SÓLIDO</text:a></text:p>
        </text:list-item>
        <text:list-item>
          <text:p text:style-name="List_20_1_Content_Last"> <text:a xlink:type="simple" xlink:href="https://giltesa.com/2016/01/07/control-domotico-mediante-arduino" text:style-name="Internet_20_link" text:visited-style-name="Visited_20_Internet_20_Link">Control domótico mediante Arduino</text:a></text:p>
        </text:list-item>
      </text:list>
      <text:p text:style-name="Text_20_body"><text:span text:style-name="Strong_20_Emphasis">Tiendas</text:span></text:p>
      <text:list text:style-name="List_20_1" text:continue-numbering="false">
        <text:list-item>
          <text:p text:style-name="List_20_1_Content_First"> <text:a xlink:type="simple" xlink:href="https://es.aliexpress.com/store/product/MAX485-Module-RS-485-TTL-to-RS485-MAX485CSA-Converter-Module-For-Arduino-Integrated-Circuits-Products/343255_32667981058.html?spm=2114.43010708.4.53.XEMpuw" text:style-name="Internet_20_link" text:visited-style-name="Visited_20_Internet_20_Link">Aliexpress módulo RS485</text:a></text:p>
        </text:list-item>
        <text:list-item>
          <text:p text:style-name="List_20_1_Content"> <text:a xlink:type="simple" xlink:href="https://es.aliexpress.com/store/product/Free-Shipping-5V-2-Channel-OMRON-SSR-High-Level-Solid-State-Relay-Module-250V-2A/1305558_32610909118.html?ws_ab_test=searchweb0_0,searchweb201602_4_10152_10065_10151_10068_10344_5560015_10342_10343_10340_10341_10307_10301_10303_10060_10155_10154_10056_10055_10054_5370015_10059_10534_10533_10532_100031_10099_10338_10339_10103_10102_10109_10052_10053_10107_10050_10142_10051_10084_10083_10080_10082_10081_10110_5590015_10111_10176_10112_10113_10114_143_10312_10313_10314_10184_5570015_10078_10079_10073,searchweb201603_30,ppcSwitch_5&amp;btsid=efe6e961-48bd-408d-b944-4c2d4604a918&amp;algo_expid=30534d8f-f774-48f3-bbb4-330441ed19e0-9&amp;algo_pvid=30534d8f-f774-48f3-bbb4-330441ed19e0" text:style-name="Internet_20_link" text:visited-style-name="Visited_20_Internet_20_Link">Aliexpress relé SSR</text:a></text:p>
        </text:list-item>
        <text:list-item>
          <text:p text:style-name="List_20_1_Content"> <text:a xlink:type="simple" xlink:href="http://www.yourduino.com/sunshop/index.php?l=product_detail&amp;p=323" text:style-name="Internet_20_link" text:visited-style-name="Visited_20_Internet_20_Link">RS-485 module for Arduino (MAX485 )</text:a></text:p>
        </text:list-item>
        <text:list-item>
          <text:p text:style-name="List_20_1_Content_Last"> <text:a xlink:type="simple" xlink:href="https://www.electrohobby.es/es/usb-ttl-rs232/201-conversor-rs-485-a-ttl.html?search_query=rs-485&amp;results=2" text:style-name="Internet_20_link" text:visited-style-name="Visited_20_Internet_20_Link">CONVERSOR RS-485 A TTL</text:a></text:p>
        </text:list-item>
      </text:list>
      <text:p text:style-name="Text_20_body"><text:span text:style-name="Strong_20_Emphasis">Apariencia</text:span></text:p>
      <text:p text:style-name="Text_20_body"><draw:frame draw:style-name="mediacenter" draw:name="1" text:anchor-type="paragraph" draw:z-index="1" svg:width="6.6145833333333cm" style:rel-width="100%" svg:height="2.301875cm" style:rel-height="scale"><draw:image xlink:href="Pictures/d451d397da639672d172d6614da3d610.jpg" xlink:type="simple" xlink:show="embed" xlink:actuate="onLoad"/></draw:frame></text:p>
      <text:h text:style-name="Heading_20_2" text:outline-level="2"><text:bookmark-start text:name="__RefHeading___esquema_3"/><text:bookmark-start text:name="esquema"/>Esquema<text:bookmark-end text:name="__RefHeading___esquema_3"/><text:bookmark-end text:name="esquema"/></text:h>
      <text:p text:style-name="Text_20_body"><draw:frame draw:style-name="mediacenter" draw:name="2" text:anchor-type="paragraph" draw:z-index="2" svg:width="15.345833333333cm" svg:height="12.885208333333cm"><draw:image xlink:href="Pictures/98bb1f1c1b814f2dac980df84a665a9c.jpg" xlink:type="simple" xlink:show="embed" xlink:actuate="onLoad"/></draw:frame></text:p>
      <text:h text:style-name="Heading_20_2" text:outline-level="2"><text:bookmark-start text:name="__RefHeading___conexion_half-duplex_4"/><text:bookmark-start text:name="conexion_half-duplex"/>Conexión half-duplex<text:bookmark-end text:name="__RefHeading___conexion_half-duplex_4"/><text:bookmark-end text:name="conexion_half-duplex"/></text:h>
      <text:list text:style-name="List_20_1" text:continue-numbering="false">
        <text:list-item>
          <text:p text:style-name="LastListParagraph_List_20_1_Content_First"> Si queremos que durante la conexión el conversor RS485 pueda cambiar su papel de emisor a receptor (conexión half duplex) simplemente tenemos que <text:span text:style-name="Strong_20_Emphasis">conectar los pines RE y DE a una salida digital</text:span> para poder cambiar su tensión de Gnd a Vcc.</text:p>
        </text:list-item>
      </text:list>
      <text:p text:style-name="Text_20_body"><draw:frame draw:style-name="mediacenter" draw:name="3" text:anchor-type="paragraph" draw:z-index="3" svg:width="16.801041666667cm" svg:height="2.9104166666667cm"><draw:image xlink:href="Pictures/f38680427d27070637ab0e6fdc85939f.png" xlink:type="simple" xlink:show="embed" xlink:actuate="onLoad"/></draw:frame></text:p>
      <text:list text:style-name="List_20_1" text:continue-numbering="false">
        <text:list-item>
          <text:p text:style-name="LastListParagraph_List_20_1_Content_First"> Si sólo vamos a actuar como emisor o receptor, podemos prescindir de uno de los pines de datos (RX o TX) y de la conexión al pin digital de RE/DE conectándolas permanentemente a Gnd o Vcc, respectivamente.</text:p>
        </text:list-item>
      </text:list>
      <text:h text:style-name="Heading_20_2" text:outline-level="2"><text:bookmark-start text:name="__RefHeading___conexionado_general_5"/><text:bookmark-start text:name="conexionado_general"/>Conexionado general<text:bookmark-end text:name="__RefHeading___conexionado_general_5"/><text:bookmark-end text:name="conexionado_general"/></text:h>
      <text:p text:style-name="Text_20_body"><draw:frame draw:style-name="mediacenter" draw:name="4" text:anchor-type="paragraph" draw:z-index="4" svg:width="18.229791666667cm" style:rel-width="100%" svg:height="18.25625cm" style:rel-height="scale"><draw:image xlink:href="Pictures/d6159f09b44905ad11fdc675c14de8e5.jpg" xlink:type="simple" xlink:show="embed" xlink:actuate="onLoad"/></draw:frame></text:p>
      <text:p text:style-name="Text_20_body"><text:span text:style-name="Strong_20_Emphasis">Ejemplo de realización</text:span></text:p>
      <text:p text:style-name="Text_20_body"><draw:frame draw:style-name="mediacenter" draw:name="5" text:anchor-type="paragraph" draw:z-index="5" svg:width="13.546666666667cm" svg:height="15.24cm"><draw:image xlink:href="Pictures/b25d21d7c5d437ed97d2c9e4e5fb0fff.jpg" xlink:type="simple" xlink:show="embed" xlink:actuate="onLoad"/></draw:frame></text:p>
      <text:p text:style-name="Text_20_body"><draw:frame draw:style-name="mediacenter" draw:name="6" text:anchor-type="paragraph" draw:z-index="6" svg:width="13.546666666667cm" svg:height="11.350625cm"><draw:image xlink:href="Pictures/97e6a1818a3e0d58b48fe4718a8d7b27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8::46:32</meta:creation-date>
    <dc:creator>Generated</dc:creator>
    <dc:date>2026-08-31T18::46:32</dc:date>
    <dc:language>en-US</dc:language>
    <meta:editing-cycles>1</meta:editing-cycles>
    <meta:editing-duration>PT0S</meta:editing-duration>
    <dc:title>doc:tec:prg:uc_arduino:bus_rs485:inicio</dc:title>
  </office:meta>
</office:document-meta>
</file>