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5fd4e426684b9091107518a11869a17.png"/>
  <manifest:file-entry manifest:media-type="image/jpeg" manifest:full-path="Pictures/9733175b50a2c31e3ad13f3fd0128e55.jpg"/>
  <manifest:file-entry manifest:media-type="image/png" manifest:full-path="Pictures/2652aadf965dbc05370c1119032fa0f7.png"/>
  <manifest:file-entry manifest:media-type="image/png" manifest:full-path="Pictures/7179514ca46d4552e183461280d9420e.png"/>
  <manifest:file-entry manifest:media-type="image/png" manifest:full-path="Pictures/36cc5302efd087e166f8364cc7202ea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g:uc_arduino:placa_nano:inicio"/><text:bookmark-start text:name="__RefHeading___arduino_placa_nano_1"/><text:bookmark-start text:name="arduino_placa_nano"/>[Arduino] Placa Nano<text:bookmark-end text:name="__RefHeading___arduino_placa_nano_1"/><text:bookmark-end text:name="arduino_placa_nano"/></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a xlink:type="simple" xlink:href="https://programarfacil.com/blog/arduino-blog/familia-arduino-nano/" text:style-name="Internet_20_link" text:visited-style-name="Visited_20_Internet_20_Link">Arduino Nano il capo de la familia Arduino Nano</text:a></text:p></text:list-item><text:list-item><text:p text:style-name="List_20_1_Content"> <text:a xlink:type="simple" xlink:href="https://euloxio.myds.me/dokuwiki/doku.php/doc:tec:prg:uc_arduino:placa_nano:atmel-42735-8-bit-avr-microcontroller-atmega328-328p_datasheet.pdf" text:style-name="Internet_20_link" text:visited-style-name="Visited_20_Internet_20_Link">Datasheet Microcontrolador ATMEGA 328</text:a></text:p></text:list-item><text:list-item><text:p text:style-name="List_20_1_Content"> <text:a xlink:type="simple" xlink:href="https://euloxio.myds.me/dokuwiki/doku.php/doc:tec:prg:uc_arduino:placa_nano:nanov3.3_sch.pdf" text:style-name="Internet_20_link" text:visited-style-name="Visited_20_Internet_20_Link">Esquema Arduino Nano (version 3.3)</text:a></text:p></text:list-item><text:list-item><text:p text:style-name="List_20_1_Content_Last"> <text:a xlink:type="simple" xlink:href="https://euloxio.myds.me/dokuwiki/doku.php/doc:tec:prg:uc_arduino:placa_nano:lm1117.pdf" text:style-name="Internet_20_link" text:visited-style-name="Visited_20_Internet_20_Link">Regulador LM1117</text:a></text:p></text:list-item></text:list></table:table-cell></table:table-row></table:table></draw:text-box></draw:frame></text:p>
      <text:p text:style-name="Text_20_body"><draw:frame draw:style-name="mediacenter" draw:name="0" text:anchor-type="paragraph" draw:z-index="0" svg:width="15.5575cm" svg:height="22.648333333333cm"><draw:image xlink:href="Pictures/c5fd4e426684b9091107518a11869a17.png" xlink:type="simple" xlink:show="embed" xlink:actuate="onLoad"/></draw:frame></text:p>
      <text:h text:style-name="Heading_20_2" text:outline-level="2"><text:bookmark-start text:name="__RefHeading___microcontrolador_atmega_328_2"/><text:bookmark-start text:name="microcontrolador_atmega_328"/>Microcontrolador ATMEGA 328<text:bookmark-end text:name="__RefHeading___microcontrolador_atmega_328_2"/><text:bookmark-end text:name="microcontrolador_atmega_328"/></text:h>
      <table:table table:style-name="Table">
        <table:table-column/>
        <table:table-column/>
        <table:table-row>
          <table:table-cell office:value-type="string" table:style-name="tableheader">
            <text:p text:style-name="Table_20_Heading">                   Features </text:p>
          </table:table-cell>
          <table:table-cell office:value-type="string" table:style-name="tableheader">
            <text:p text:style-name="Table_20_Heading"> ATmega328/P    </text:p>
          </table:table-cell>
        </table:table-row>
        <table:table-row>
          <table:table-cell office:value-type="string" table:style-name="tablecell">
            <text:p text:style-name="tablealignright">                  Pin Count </text:p>
          </table:table-cell>
          <table:table-cell office:value-type="string" table:style-name="tablecell">
            <text:p text:style-name="tablealignleft"> 28/32          </text:p>
          </table:table-cell>
        </table:table-row>
        <table:table-row>
          <table:table-cell office:value-type="string" table:style-name="tablecell">
            <text:p text:style-name="tablealignright">              Flash (Bytes) </text:p>
          </table:table-cell>
          <table:table-cell office:value-type="string" table:style-name="tablecell">
            <text:p text:style-name="tablealignleft"> 32K            </text:p>
          </table:table-cell>
        </table:table-row>
        <table:table-row>
          <table:table-cell office:value-type="string" table:style-name="tablecell">
            <text:p text:style-name="tablealignright">               SRAM (Bytes) </text:p>
          </table:table-cell>
          <table:table-cell office:value-type="string" table:style-name="tablecell">
            <text:p text:style-name="tablealignleft"> 2K             </text:p>
          </table:table-cell>
        </table:table-row>
        <table:table-row>
          <table:table-cell office:value-type="string" table:style-name="tablecell">
            <text:p text:style-name="tablealignright">             EEPROM (Bytes) </text:p>
          </table:table-cell>
          <table:table-cell office:value-type="string" table:style-name="tablecell">
            <text:p text:style-name="tablealignleft"> 1K             </text:p>
          </table:table-cell>
        </table:table-row>
        <table:table-row>
          <table:table-cell office:value-type="string" table:style-name="tablecell">
            <text:p text:style-name="tablealignright">  General Purpose I/O Lines </text:p>
          </table:table-cell>
          <table:table-cell office:value-type="string" table:style-name="tablecell">
            <text:p text:style-name="tablealignleft"> 23             </text:p>
          </table:table-cell>
        </table:table-row>
        <table:table-row>
          <table:table-cell office:value-type="string" table:style-name="tablecell">
            <text:p text:style-name="tablealignright">                        SPI </text:p>
          </table:table-cell>
          <table:table-cell office:value-type="string" table:style-name="tablecell">
            <text:p text:style-name="tablealignleft"> 2              </text:p>
          </table:table-cell>
        </table:table-row>
        <table:table-row>
          <table:table-cell office:value-type="string" table:style-name="tablecell">
            <text:p text:style-name="tablealignright">       TWI (I<text:span text:style-name="sup">2</text:span>C) </text:p>
          </table:table-cell>
          <table:table-cell office:value-type="string" table:style-name="tablecell">
            <text:p text:style-name="tablealignleft"> 1              </text:p>
          </table:table-cell>
        </table:table-row>
        <table:table-row>
          <table:table-cell office:value-type="string" table:style-name="tablecell">
            <text:p text:style-name="tablealignright">                      USART </text:p>
          </table:table-cell>
          <table:table-cell office:value-type="string" table:style-name="tablecell">
            <text:p text:style-name="tablealignleft"> 1              </text:p>
          </table:table-cell>
        </table:table-row>
        <table:table-row>
          <table:table-cell office:value-type="string" table:style-name="tablecell">
            <text:p text:style-name="tablealignright">                        ADC </text:p>
          </table:table-cell>
          <table:table-cell office:value-type="string" table:style-name="tablecell">
            <text:p text:style-name="tablealignleft"> 10-bit 15kSPS  </text:p>
          </table:table-cell>
        </table:table-row>
        <table:table-row>
          <table:table-cell office:value-type="string" table:style-name="tablecell">
            <text:p text:style-name="tablealignright">               ADC Channels </text:p>
          </table:table-cell>
          <table:table-cell office:value-type="string" table:style-name="tablecell">
            <text:p text:style-name="tablealignleft"> 8              </text:p>
          </table:table-cell>
        </table:table-row>
        <table:table-row>
          <table:table-cell office:value-type="string" table:style-name="tablecell">
            <text:p text:style-name="tablealignright">       8-bit Timer/Counters </text:p>
          </table:table-cell>
          <table:table-cell office:value-type="string" table:style-name="tablecell">
            <text:p text:style-name="tablealignleft"> 2              </text:p>
          </table:table-cell>
        </table:table-row>
        <table:table-row>
          <table:table-cell office:value-type="string" table:style-name="tablecell">
            <text:p text:style-name="tablealignright">      16-bit Timer/Counters </text:p>
          </table:table-cell>
          <table:table-cell office:value-type="string" table:style-name="tablecell">
            <text:p text:style-name="tablealignleft"> 1              </text:p>
          </table:table-cell>
        </table:table-row>
      </table:table>
      <text:h text:style-name="Heading_20_2" text:outline-level="2"><text:bookmark-start text:name="__RefHeading___energia_3"/><text:bookmark-start text:name="energia"/>Energía<text:bookmark-end text:name="__RefHeading___energia_3"/><text:bookmark-end text:name="energia"/></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astListParagraph_List_20_1_Content_First"> <text:a xlink:type="simple" xlink:href="https://www.aladuino.com.mx/blog/limites-de-voltaje-corriente-y-alimentacion-del-arduino/" text:style-name="Internet_20_link" text:visited-style-name="Visited_20_Internet_20_Link">Limites de voltaje, corriente y alimentación del Arduino</text:a></text:p></text:list-item></text:list></table:table-cell></table:table-row></table:table></draw:text-box></draw:frame></text:p>
      <text:p text:style-name="Text_20_body">El Arduino Nano posee selección automática de la fuente de alimentación y puede ser alimentado a través de uno de estos tres caminos: Deberemos <text:span text:style-name="Strong_20_Emphasis">escoger únicamente uno</text:span> de ellos.</text:p>
      <text:list text:style-name="Numbering_20_1" text:continue-numbering="false">
        <text:list-item>
          <text:p text:style-name="Numbering_20_1_Content_First"> Una <text:span text:style-name="Strong_20_Emphasis">conexión Mini-B USB</text:span>.</text:p>
        </text:list-item>
        <text:list-item>
          <text:p text:style-name="Numbering_20_1_Content"> Una fuente de alimentación <text:span text:style-name="Strong_20_Emphasis">no regulada de 7 a 12 V</text:span> recomendados (límites 6 V y 18 V): Positivo al <text:span text:style-name="Strong_20_Emphasis">Pin 30 <text:span text:style-name="Source_20_Text">VIN</text:span></text:span>.</text:p>
          <text:list text:style-name="List_20_1">
            <text:list-item>
              <text:p text:style-name="List_20_1_Content"> El polo negativo de la tensión va conectado al pin <text:span text:style-name="Source_20_Text">GND</text:span>.</text:p>
            </text:list-item>
            <text:list-item>
              <text:p text:style-name="List_20_1_Content"> Mucha precaución con la polaridad aplicada. Puede destruirse el circuito.</text:p>
            </text:list-item>
          </text:list>
        </text:list-item>
        <text:list-item>
          <text:p text:style-name="Numbering_20_1_Content"> Una fuente de alimentación <text:span text:style-name="Strong_20_Emphasis">regulada de 5V</text:span>: Positivo al <text:span text:style-name="Strong_20_Emphasis">Pin 27 <text:span text:style-name="Source_20_Text">5V</text:span></text:span>.</text:p>
          <text:list text:style-name="List_20_1">
            <text:list-item>
              <text:p text:style-name="List_20_1_Content"> El polo negativo de la tensión va conectado al pin <text:span text:style-name="Source_20_Text">GND</text:span>.</text:p>
            </text:list-item>
            <text:list-item>
              <text:p text:style-name="List_20_1_Content"> Mucha precaución con la polaridad aplicada. Puede destruirse el circuito.</text:p>
            </text:list-item>
            <text:list-item>
              <text:p text:style-name="List_20_1_Content"> El pin <text:span text:style-name="Source_20_Text">5V</text:span> está conectado directamente a la salida del regulador y al bus de 5V que se usa para alimentar cargas externas a Arduino como los sensores.</text:p>
            </text:list-item>
            <text:list-item>
              <text:p text:style-name="List_20_1_Content"> En el caso de no aplicar tensiones al puerto USB o al jack, este pin de <text:span text:style-name="Source_20_Text">5V</text:span> se puede utilizar para alimentar el Arduino directamente, siempre que sea a través de una fuente externa estabilizada de 5 V.</text:p>
            </text:list-item>
            <text:list-item>
              <text:p text:style-name="List_20_1_Content"> A los reguladores, por regla general, no les gustan los voltajes que se aplican a su salida, pero en este caso particular esta situación ocurre también cuando la alimentación de Arduino se hace desde el puerto USB. Por lo tanto es de suponer que no es un gran problema.</text:p>
            </text:list-item>
            <text:list-item>
              <text:p text:style-name="List_20_1_Content_Last"> En este caso no hay ninguna forma de protección, ya que tanto el diodo como el fusible se encuentran por encima de este bus y por lo tanto no tienen ninguna función activa.</text:p>
            </text:list-item>
          </text:list>
        </text:list-item>
      </text:list>
      <text:h text:style-name="Heading_20_2" text:outline-level="2"><text:bookmark-start text:name="__RefHeading___patillaje_4"/><text:bookmark-start text:name="patillaje"/>Patillaje<text:bookmark-end text:name="__RefHeading___patillaje_4"/><text:bookmark-end text:name="patillaje"/></text:h>
      <text:p text:style-name="Text_20_body"><draw:frame draw:style-name="mediacenter" draw:name="1" text:anchor-type="paragraph" draw:z-index="1" svg:width="18.520833333333cm" style:rel-width="100%" svg:height="8.5195833333333cm" style:rel-height="scale"><draw:image xlink:href="Pictures/9733175b50a2c31e3ad13f3fd0128e55.jpg" xlink:type="simple" xlink:show="embed" xlink:actuate="onLoad"/></draw:frame><draw:frame draw:style-name="mediacenter" draw:name="2" text:anchor-type="paragraph" draw:z-index="2" svg:width="11.218333333333cm" svg:height="8.7577083333333cm"><draw:image xlink:href="Pictures/2652aadf965dbc05370c1119032fa0f7.png" xlink:type="simple" xlink:show="embed" xlink:actuate="onLoad"/></draw:frame><draw:frame draw:style-name="mediacenter" draw:name="3" text:anchor-type="paragraph" draw:z-index="3" svg:width="27.093333333333cm" style:rel-width="100%" svg:height="19.155833333333cm" style:rel-height="scale"><draw:image xlink:href="Pictures/7179514ca46d4552e183461280d9420e.png" xlink:type="simple" xlink:show="embed" xlink:actuate="onLoad"/></draw:frame><draw:frame draw:style-name="mediacenter" draw:name="4" text:anchor-type="paragraph" draw:z-index="4" svg:width="25.426458333333cm" style:rel-width="100%" svg:height="17.991666666667cm" style:rel-height="scale"><draw:image xlink:href="Pictures/36cc5302efd087e166f8364cc7202ea3.png" xlink:type="simple" xlink:show="embed" xlink:actuate="onLoad"/></draw:frame></text:p>
      <text:h text:style-name="Heading_20_2" text:outline-level="2"><text:bookmark-start text:name="__RefHeading___drivers_5"/><text:bookmark-start text:name="drivers"/>Drivers<text:bookmark-end text:name="__RefHeading___drivers_5"/><text:bookmark-end text:name="drivers"/></text:h>
      <text:h text:style-name="Heading_20_3" text:outline-level="3"><text:bookmark-start text:name="__RefHeading___windows_7_6"/><text:bookmark-start text:name="windows_7"/>Windows 7<text:bookmark-end text:name="__RefHeading___windows_7_6"/><text:bookmark-end text:name="windows_7"/></text:h>
      <text:list text:style-name="List_20_1" text:continue-numbering="false">
        <text:list-item>
          <text:p text:style-name="LastListParagraph_List_20_1_Content_First"> <text:a xlink:type="simple" xlink:href="https://euloxio.myds.me/dokuwiki/doku.php/doc:tec:prg:uc_arduino:placa_nano:ch341ser.zip" text:style-name="Internet_20_link" text:visited-style-name="Visited_20_Internet_20_Link">Controlador serie para conectar el Arduino Nano al ordenador.</text:a></text:p>
        </text:list-item>
      </text:list>
      <text:h text:style-name="Heading_20_2" text:outline-level="2"><text:bookmark-start text:name="__RefHeading___programacion_7"/><text:bookmark-start text:name="programacion"/>Programación<text:bookmark-end text:name="__RefHeading___programacion_7"/><text:bookmark-end text:name="programacion"/></text:h>
      <text:p text:style-name="Text_20_body"><text:span text:style-name="Strong_20_Emphasis">En Arduino IDE versión 1.8.13</text:span></text:p>
      <text:list text:style-name="List_20_1" text:continue-numbering="false">
        <text:list-item>
          <text:p text:style-name="List_20_1_Content_First"> <text:span text:style-name="Strong_20_Emphasis">Configuración previa</text:span>. Para poder programar los Arduino Nano del aula taller, en el Arduino IDE <text:span text:style-name="Source_20_Text">versión 1.8.13</text:span> deberemos especificar en el menú de <text:span text:style-name="Source_20_Text">Herramientas</text:span>:</text:p>
          <text:list text:style-name="List_20_1">
            <text:list-item>
              <text:p text:style-name="List_20_1_Content"> Placa: “Arduino Nano”</text:p>
            </text:list-item>
            <text:list-item>
              <text:p text:style-name="List_20_1_Content"> Procesador: “ATmega328P (Old Bootloader)”. En versiones anteriores del IDE Arduino era simplemente el “ATmega328P”. En diferentes versiones de la placa Arduino Nano puede ocurrir lo mismo.</text:p>
            </text:list-item>
            <text:list-item>
              <text:p text:style-name="List_20_1_Content"> Puerto: El que corresponda…</text:p>
              <text:list text:style-name="List_20_1">
                <text:list-item>
                  <text:p text:style-name="List_20_1_Content"> Windows: Consultar en el “Administrador de dispositivos”…</text:p>
                </text:list-item>
                <text:list-item>
                  <text:p text:style-name="List_20_1_Content"> Linux: Seguramente algún “dev/ttyUSB*”…</text:p>
                </text:list-item>
              </text:list>
            </text:list-item>
            <text:list-item>
              <text:p text:style-name="List_20_1_Content"> Programador: “AVRISP mkII”</text:p>
            </text:list-item>
          </text:list>
        </text:list-item>
        <text:list-item>
          <text:p text:style-name="List_20_1_Content"> <text:span text:style-name="Strong_20_Emphasis">Programación física</text:span></text:p>
          <text:list text:style-name="List_20_1">
            <text:list-item>
              <text:p text:style-name="List_20_1_Content"> Se conecta a través de un puerto USB la placa del Arduino Nano. El propio puerto ya le da alimentación.</text:p>
            </text:list-item>
            <text:list-item>
              <text:p text:style-name="List_20_1_Content_Last"> En el IDE el icono <text:span text:style-name="Source_20_Text">Subir</text:span> o desde el menú <text:span text:style-name="Source_20_Text">Archivo</text:span> → <text:span text:style-name="Source_20_Text">Subir</text:span></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9::20:46</meta:creation-date>
    <dc:creator>Generated</dc:creator>
    <dc:date>2026-08-30T09::20:46</dc:date>
    <dc:language>en-US</dc:language>
    <meta:editing-cycles>1</meta:editing-cycles>
    <meta:editing-duration>PT0S</meta:editing-duration>
    <dc:title>doc:tec:prg:uc_arduino:placa_nano:inicio</dc:title>
  </office:meta>
</office:document-meta>
</file>