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ec9a9084e2b06902ccc33af8daff8f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prg:uc_esp32:32_pin"/><text:bookmark-start text:name="__RefHeading___esp32_patillaje_del_esp32-wroom-32_1"/><text:bookmark-start text:name="esp32_patillaje_del_esp32-wroom-32"/>[ESP32] Patillaje del ESP32-WROOM-32<text:bookmark-end text:name="__RefHeading___esp32_patillaje_del_esp32-wroom-32_1"/><text:bookmark-end text:name="esp32_patillaje_del_esp32-wroom-32"/></text:h>
      <text:list text:style-name="List_20_1" text:continue-numbering="false">
        <text:list-item>
          <text:p text:style-name="List_20_1_Content_First"> <text:a xlink:type="simple" xlink:href="https://euloxio.myds.me/dokuwiki/doku.php/doc:tec:prg:uc_esp32:esp32-wroom-32e_esp32-wroom-32ue_datasheet_en.pdf" text:style-name="Internet_20_link" text:visited-style-name="Visited_20_Internet_20_Link">Documentación fabricante</text:a></text:p>
        </text:list-item>
        <text:list-item>
          <text:p text:style-name="List_20_1_Content_Last"> <text:a xlink:type="simple" xlink:href="https://www.digikey.es/product-detail/es/schtoeta-engineering-limited/ESP32-DEVKITC-32UE/1965-ESP32-DEVKITC-32UE-ND/12091813?utm_adgroup=RF%20Evaluation%20and%20Development%20Kits%2C%20Boards&amp;utm_source=google&amp;utm_medium=cpc&amp;utm_campaign=Shopping_Product_RF%2FIF%20and%20RFID&amp;utm_term=&amp;productid=12091813&amp;gclid=CjwKCAiA9bmABhBbEiwASb35V3_v2xTWNsGThWWt2o4D2_a5WCesmA4dLa3ly1a0kniqVoM7QT9-VRoCXX8QAvD_BwE" text:style-name="Internet_20_link" text:visited-style-name="Visited_20_Internet_20_Link">Tienda</text:a></text:p>
        </text:list-item>
      </text:list>
      <text:h text:style-name="Heading_20_2" text:outline-level="2"><text:bookmark-start text:name="__RefHeading___patillaje_del_esp32-wroom-32u_2"/><text:bookmark-start text:name="patillaje_del_esp32-wroom-32u"/>Patillaje del ESP32-WROOM-32U<text:bookmark-end text:name="__RefHeading___patillaje_del_esp32-wroom-32u_2"/><text:bookmark-end text:name="patillaje_del_esp32-wroom-32u"/></text:h>
      <text:p text:style-name="Text_20_body"><draw:frame draw:style-name="mediacenter" draw:name="0" text:anchor-type="paragraph" draw:z-index="0" svg:width="19.84375cm" style:rel-width="100%" svg:height="13.546666666667cm" style:rel-height="scale"><draw:image xlink:href="Pictures/4ec9a9084e2b06902ccc33af8daff8ff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8::53:59</meta:creation-date>
    <dc:creator>Generated</dc:creator>
    <dc:date>2026-08-30T08::53:59</dc:date>
    <dc:language>en-US</dc:language>
    <meta:editing-cycles>1</meta:editing-cycles>
    <meta:editing-duration>PT0S</meta:editing-duration>
    <dc:title>doc:tec:prg:uc_esp32:32_pin</dc:title>
  </office:meta>
</office:document-meta>
</file>