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5560144d29c56043f626f16b4eae49.png"/>
  <manifest:file-entry manifest:media-type="image/png" manifest:full-path="Pictures/1cbf86ca5e2028584be98c8b45d0fb4d.png"/>
  <manifest:file-entry manifest:media-type="image/png" manifest:full-path="Pictures/52af4d074287c564476d67675faf6151.png"/>
  <manifest:file-entry manifest:media-type="image/png" manifest:full-path="Pictures/ab376dbb65637ca0ec528e28fd55b5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esp32:d1mini_pin"/><text:bookmark-start text:name="__RefHeading___esp32_placa_d1_mini_esp32_1"/><text:bookmark-start text:name="esp32_placa_d1_mini_esp32"/>[ESP32] Placa D1 mini ESP32<text:bookmark-end text:name="__RefHeading___esp32_placa_d1_mini_esp32_1"/><text:bookmark-end text:name="esp32_placa_d1_mini_esp32"/></text:h>
      <text:h text:style-name="Heading_20_2" text:outline-level="2"><text:bookmark-start text:name="__RefHeading___patillaje_2"/><text:bookmark-start text:name="patillaje"/>Patillaje<text:bookmark-end text:name="__RefHeading___patillaje_2"/><text:bookmark-end text:name="patillaje"/></text:h>
      <text:list text:style-name="List_20_1" text:continue-numbering="false">
        <text:list-item>
          <text:p text:style-name="List_20_1_Content_First"> <draw:frame draw:style-name="media" draw:name="0" text:anchor-type="as-char" draw:z-index="0" svg:width="0.84666666666667cm" svg:height="0.84666666666667cm"><draw:image xlink:href="Pictures/655560144d29c56043f626f16b4eae49.png" xlink:type="simple" xlink:show="embed" xlink:actuate="onLoad"/></draw:frame> <text:span text:style-name="Strong_20_Emphasis">Manuales</text:span></text:p>
          <text:list text:style-name="List_20_1">
            <text:list-item>
              <text:p text:style-name="List_20_1_Content_Last"> <text:a xlink:type="simple" xlink:href="https://euloxio.myds.me/dokuwiki/doku.php/doc:tec:prg:uc_esp32:d1_mini_esp32_-_pinout.pdf" text:style-name="Internet_20_link" text:visited-style-name="Visited_20_Internet_20_Link">Patillaje placa D1 mini ESP32</text:a></text:p>
            </text:list-item>
          </text:list>
        </text:list-item>
      </text:list>
      <text:h text:style-name="Heading_20_3" text:outline-level="3"><text:bookmark-start text:name="__RefHeading___leyenda_de_los_pines_3"/><text:bookmark-start text:name="leyenda_de_los_pines"/>Leyenda de los pines<text:bookmark-end text:name="__RefHeading___leyenda_de_los_pines_3"/><text:bookmark-end text:name="leyenda_de_los_pines"/></text:h>
      <text:p text:style-name="Text_20_body"><draw:frame draw:style-name="mediacenter" draw:name="1" text:anchor-type="paragraph" draw:z-index="1" svg:width="19.235208333333cm" style:rel-width="100%" svg:height="8.8635416666667cm" style:rel-height="scale"><draw:image xlink:href="Pictures/1cbf86ca5e2028584be98c8b45d0fb4d.png" xlink:type="simple" xlink:show="embed" xlink:actuate="onLoad"/></draw:frame></text:p>
      <text:h text:style-name="Heading_20_3" text:outline-level="3"><text:bookmark-start text:name="__RefHeading___pines_interiores_4"/><text:bookmark-start text:name="pines_interiores"/>Pines interiores<text:bookmark-end text:name="__RefHeading___pines_interiores_4"/><text:bookmark-end text:name="pines_interiores"/></text:h>
      <text:p text:style-name="Text_20_body"><draw:frame draw:style-name="mediacenter" draw:name="2" text:anchor-type="paragraph" draw:z-index="2" svg:width="27.728333333333cm" style:rel-width="100%" svg:height="9.445625cm" style:rel-height="scale"><draw:image xlink:href="Pictures/52af4d074287c564476d67675faf6151.png" xlink:type="simple" xlink:show="embed" xlink:actuate="onLoad"/></draw:frame></text:p>
      <text:h text:style-name="Heading_20_3" text:outline-level="3"><text:bookmark-start text:name="__RefHeading___pines_exteriores_5"/><text:bookmark-start text:name="pines_exteriores"/>Pines exteriores<text:bookmark-end text:name="__RefHeading___pines_exteriores_5"/><text:bookmark-end text:name="pines_exteriores"/></text:h>
      <text:p text:style-name="Text_20_body"><draw:frame draw:style-name="mediacenter" draw:name="3" text:anchor-type="paragraph" draw:z-index="3" svg:width="31.564791666667cm" style:rel-width="100%" svg:height="9.36625cm" style:rel-height="scale"><draw:image xlink:href="Pictures/ab376dbb65637ca0ec528e28fd55b5a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3:54</meta:creation-date>
    <dc:creator>Generated</dc:creator>
    <dc:date>2026-08-30T08::53:54</dc:date>
    <dc:language>en-US</dc:language>
    <meta:editing-cycles>1</meta:editing-cycles>
    <meta:editing-duration>PT0S</meta:editing-duration>
    <dc:title>doc:tec:prg:uc_esp32:d1mini_pin</dc:title>
  </office:meta>
</office:document-meta>
</file>