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1791068d74a7d108af1f22f85dd9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rpico:inicio"/><text:bookmark-start text:name="__RefHeading___microcontrolador_raspberry_pi_pico_1"/><text:bookmark-start text:name="microcontrolador_raspberry_pi_pico"/>[Microcontrolador] Raspberry Pi Pico<text:bookmark-end text:name="__RefHeading___microcontrolador_raspberry_pi_pico_1"/><text:bookmark-end text:name="microcontrolador_raspberry_pi_pico"/></text:h>
      <text:h text:style-name="Heading_20_2" text:outline-level="2"><text:bookmark-start text:name="__RefHeading___rp2040_2"/><text:bookmark-start text:name="rp2040"/>RP2040<text:bookmark-end text:name="__RefHeading___rp2040_2"/><text:bookmark-end text:name="rp2040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euloxio.myds.me/dokuwiki/doku.php/doc:tec:prg:uc_rpico:rp2040-datasheet.pdf" text:style-name="Internet_20_link" text:visited-style-name="Visited_20_Internet_20_Link">RP2040 Datasheet</text:a></text:p></text:list-item><text:list-item><text:p text:style-name="List_20_1_Content"> <text:a xlink:type="simple" xlink:href="https://www.raspberrypi.com/documentation/microcontrollers/rp2040.html" text:style-name="Internet_20_link" text:visited-style-name="Visited_20_Internet_20_Link">RP2040 (Raspberry Pi Documentation)</text:a></text:p></text:list-item><text:list-item><text:p text:style-name="List_20_1_Content"> <text:a xlink:type="simple" xlink:href="https://www.hwlibre.com/raspberry-pi-pico/" text:style-name="Internet_20_link" text:visited-style-name="Visited_20_Internet_20_Link">Raspberry Pi Pico: especificaciones y características</text:a></text:p></text:list-item><text:list-item><text:p text:style-name="List_20_1_Content_Last"> <text:a xlink:type="simple" xlink:href="https://www.luisllamas.es/raspberry-pi-pico-la-placa-de-desarrollo-de-raspberry/" text:style-name="Internet_20_link" text:visited-style-name="Visited_20_Internet_20_Link">Luis Llamas: Raspberry Pi Pico, la placa de desarrollo de Raspberry</text:a></text:p></text:list-item></text:list></table:table-cell></table:table-row></table:table></draw:text-box></draw:frame></text:p>
      <text:p text:style-name="Text_20_body"><text:line-break/>
<draw:frame draw:style-name="mediacenter" draw:name="0" text:anchor-type="paragraph" draw:z-index="0" svg:width="27.093333333333cm" style:rel-width="100%" svg:height="16.245416666667cm" style:rel-height="scale"><draw:image xlink:href="Pictures/7a1791068d74a7d108af1f22f85dd9fa.jpg" xlink:type="simple" xlink:show="embed" xlink:actuate="onLoad"/></draw:frame>
<text:line-break/></text:p>
      <text:h text:style-name="Heading_20_2" text:outline-level="2"><text:bookmark-start text:name="__RefHeading___w_3"/><text:bookmark-start text:name="w"/>W<text:bookmark-end text:name="__RefHeading___w_3"/><text:bookmark-end text:name="w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astListParagraph_List_20_1_Content_First"> <text:a xlink:type="simple" xlink:href="https://www.luisllamas.es/nueva-raspberry-pi-pico-w-que-incorpora-conectividad-wifi/" text:style-name="Internet_20_link" text:visited-style-name="Visited_20_Internet_20_Link">Nueva Raspberry Pi Pico W, que incorpora conectividad WiFi</text:a></text:p></text:list-item></text:list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2:15</meta:creation-date>
    <dc:creator>Generated</dc:creator>
    <dc:date>2026-08-30T08::52:15</dc:date>
    <dc:language>en-US</dc:language>
    <meta:editing-cycles>1</meta:editing-cycles>
    <meta:editing-duration>PT0S</meta:editing-duration>
    <dc:title>doc:tec:prg:uc_rpico:inicio</dc:title>
  </office:meta>
</office:document-meta>
</file>