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885a723ec7778610e13f87d05defdf.png"/>
  <manifest:file-entry manifest:media-type="image/png" manifest:full-path="Pictures/a47db34789e9de482337d8d4bd0a5e40.png"/>
  <manifest:file-entry manifest:media-type="image/png" manifest:full-path="Pictures/c89edd31f30e9d87b26e4b9e16dd62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4max_abs:inicio"/><text:bookmark-start text:name="__RefHeading___max_pro_-_ajustes_en_cura_para_filamento_abs_1"/><text:bookmark-start text:name="max_pro_-_ajustes_en_cura_para_filamento_abs"/>4Max Pro - Ajustes en Cura para filamento ABS<text:bookmark-end text:name="__RefHeading___max_pro_-_ajustes_en_cura_para_filamento_abs_1"/><text:bookmark-end text:name="max_pro_-_ajustes_en_cura_para_filamento_abs"/></text:h>
      <text:list text:style-name="List_20_1" text:continue-numbering="false">
        <text:list-item>
          <text:p text:style-name="LastListParagraph_List_20_1_Content_First"> Se recomienda imprimir con la tapa superior puesta, para conseguir mayor temperatura en el interior de la impresora.</text:p>
        </text:list-item>
      </text:list>
      <text:h text:style-name="Heading_20_2" text:outline-level="2"><text:bookmark-start text:name="__RefHeading___basico_2"/><text:bookmark-start text:name="basico"/>Básico<text:bookmark-end text:name="__RefHeading___basico_2"/><text:bookmark-end text:name="basico"/></text:h>
      <text:list text:style-name="List_20_1" text:continue-numbering="false">
        <text:list-item>
          <text:p text:style-name="LastListParagraph_List_20_1_Content_First"> <text:span text:style-name="Source_20_Text">Basic</text:span> <draw:frame draw:style-name="mediacenter" draw:name="0" text:anchor-type="paragraph" draw:z-index="0" svg:width="8.175625cm" style:rel-width="100%" svg:height="14.578541666667cm" style:rel-height="scale"><draw:image xlink:href="Pictures/e6885a723ec7778610e13f87d05defdf.png" xlink:type="simple" xlink:show="embed" xlink:actuate="onLoad"/></draw:frame></text:p>
        </text:list-item>
      </text:list>
      <text:h text:style-name="Heading_20_2" text:outline-level="2"><text:bookmark-start text:name="__RefHeading___avanzado_3"/><text:bookmark-start text:name="avanzado"/>Avanzado<text:bookmark-end text:name="__RefHeading___avanzado_3"/><text:bookmark-end text:name="avanzado"/></text:h>
      <text:list text:style-name="List_20_1" text:continue-numbering="false">
        <text:list-item>
          <text:p text:style-name="LastListParagraph_List_20_1_Content_First"> <text:span text:style-name="Source_20_Text">Advanced</text:span> <draw:frame draw:style-name="mediacenter" draw:name="1" text:anchor-type="paragraph" draw:z-index="1" svg:width="7.62cm" style:rel-width="100%" svg:height="13.678958333333cm" style:rel-height="scale"><draw:image xlink:href="Pictures/a47db34789e9de482337d8d4bd0a5e40.png" xlink:type="simple" xlink:show="embed" xlink:actuate="onLoad"/></draw:frame></text:p>
        </text:list-item>
      </text:list>
      <text:h text:style-name="Heading_20_2" text:outline-level="2"><text:bookmark-start text:name="__RefHeading___experto_4"/><text:bookmark-start text:name="experto"/>Experto<text:bookmark-end text:name="__RefHeading___experto_4"/><text:bookmark-end text:name="experto"/></text:h>
      <text:list text:style-name="List_20_1" text:continue-numbering="false">
        <text:list-item>
          <text:p text:style-name="LastListParagraph_List_20_1_Content_First"> <text:span text:style-name="Source_20_Text">Expert</text:span> → <text:span text:style-name="Source_20_Text">Open expert settings</text:span> <draw:frame draw:style-name="mediacenter" draw:name="2" text:anchor-type="paragraph" draw:z-index="2" svg:width="16.801041666667cm" svg:height="18.600208333333cm"><draw:image xlink:href="Pictures/c89edd31f30e9d87b26e4b9e16dd62de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2:23</meta:creation-date>
    <dc:creator>Generated</dc:creator>
    <dc:date>2026-08-10T08::12:23</dc:date>
    <dc:language>en-US</dc:language>
    <meta:editing-cycles>1</meta:editing-cycles>
    <meta:editing-duration>PT0S</meta:editing-duration>
    <dc:title>doc:tec:print3d:cura:4max_abs:inicio</dc:title>
  </office:meta>
</office:document-meta>
</file>