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96b72c12d36f74034bcd45fc40b9f0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c:tec:robot:com_profinet:inicio"/><text:bookmark-start text:name="__RefHeading___robotica_comunicacionesprofinet_1"/><text:bookmark-start text:name="robotica_comunicacionesprofinet"/>[Robótica] Comunicaciones: Profinet<text:bookmark-end text:name="__RefHeading___robotica_comunicacionesprofinet_1"/><text:bookmark-end text:name="robotica_comunicacionesprofinet"/></text:h>
      <text:p text:style-name="Text_20_body"><draw:frame draw:style-name="media" draw:name="0" text:anchor-type="as-char" draw:z-index="0" svg:width="0.84666666666667cm" svg:height="0.84666666666667cm"><draw:image xlink:href="Pictures/196b72c12d36f74034bcd45fc40b9f00.png" xlink:type="simple" xlink:show="embed" xlink:actuate="onLoad"/></draw:frame> Vídeos</text:p>
      <text:p text:style-name="Horizontal_20_Line"/>
      <text:p text:style-name="Text_20_body">1<text:a xlink:type="simple" xlink:href="https://youtu.be/42X8MwsmmTk" text:style-name="Internet_20_link" text:visited-style-name="Visited_20_Internet_20_Link">ABB Robot Configuración de Profinet - Video 1/4</text:a> ✔</text:p>
      <text:p text:style-name="Text_20_body"><text:line-break/></text:p>
      <text:p text:style-name="Text_20_body">2<text:a xlink:type="simple" xlink:href="https://youtu.be/jmbwrpESQeA" text:style-name="Internet_20_link" text:visited-style-name="Visited_20_Internet_20_Link">1/2 Comunicación PROFINET entre Robot IRB120 de ABB, S7-1200 y ET200 de Siemens</text:a> ✔</text:p>
      <text:p text:style-name="Text_20_body"><text:line-break/></text:p>
      <text:p text:style-name="Text_20_body">3<text:a xlink:type="simple" xlink:href="https://youtu.be/DJ3gUSYzCkA" text:style-name="Internet_20_link" text:visited-style-name="Visited_20_Internet_20_Link">2/2 Comunicación PROFINET entre Robot IRB120 de ABB, S7-1200 y ET200 de Siemens</text:a> ✔</text:p>
      <text:p text:style-name="Text_20_body"><text:line-break/></text:p>
      <text:p text:style-name="Text_20_body">
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06::38:40</meta:creation-date>
    <dc:creator>Generated</dc:creator>
    <dc:date>2026-08-10T06::38:40</dc:date>
    <dc:language>en-US</dc:language>
    <meta:editing-cycles>1</meta:editing-cycles>
    <meta:editing-duration>PT0S</meta:editing-duration>
    <dc:title>doc:tec:robot:com_profinet:inicio</dc:title>
  </office:meta>
</office:document-meta>
</file>