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6cc82045468b8d1bf1e32a73614a06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trastos:timer:inicio"/><text:bookmark-start text:name="__RefHeading___temporizador_lampara_1"/><text:bookmark-start text:name="temporizador_lampara"/>Temporizador lámpara<text:bookmark-end text:name="__RefHeading___temporizador_lampara_1"/><text:bookmark-end text:name="temporizador_lampara"/></text:h>
      <text:p text:style-name="Text_20_body"><draw:frame draw:style-name="mediacenter" draw:name="0" text:anchor-type="paragraph" draw:z-index="0" svg:width="25.161875cm" style:rel-width="100%" svg:height="10.186458333333cm" style:rel-height="scale"><draw:image xlink:href="Pictures/a6cc82045468b8d1bf1e32a73614a06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0::37:12</meta:creation-date>
    <dc:creator>Generated</dc:creator>
    <dc:date>2026-08-30T10::37:12</dc:date>
    <dc:language>en-US</dc:language>
    <meta:editing-cycles>1</meta:editing-cycles>
    <meta:editing-duration>PT0S</meta:editing-duration>
    <dc:title>doc:tec:trastos:timer:inicio</dc:title>
  </office:meta>
</office:document-meta>
</file>