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b4e5a51e64074663a12c4dbd705326.png"/>
  <manifest:file-entry manifest:media-type="image/jpeg" manifest:full-path="Pictures/b9a6ff6c936a92dd0f7d5008dd9b6a81.jpg"/>
  <manifest:file-entry manifest:media-type="image/jpeg" manifest:full-path="Pictures/e32bef0ce47b97148be7d8336212e7bc.jpg"/>
  <manifest:file-entry manifest:media-type="image/jpeg" manifest:full-path="Pictures/cef6562beda431c96595f806b5ab7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wiki:bonito:inicio"/><text:bookmark-start text:name="__RefHeading___poniendolo_bonito_1"/><text:bookmark-start text:name="poniendolo_bonito"/>Poniéndolo bonito<text:bookmark-end text:name="__RefHeading___poniendolo_bonito_1"/><text:bookmark-end text:name="poniendolo_bonito"/></text:h>
      <text:p text:style-name="Text_20_body">DokuWiki nos permite crear a partir de cero una Wiki, pero a todos se nos hacen los dientes largos cuando visitamos sitios de internet y vemos lo chulos que están… o por lo menos nos lo parece. Es posible mejorar el aspecto de nuestra Wiki escogiendo primero una plantilla y luego añadiéndole plugins.</text:p>
      <text:p text:style-name="Text_20_body">Y digo primero la plantilla porque esta va a determinar los plugins que podemos usar con ella. Si, ya sé que es injusto, que todos los plugins deberían funcionar con cualquier plantilla, pero es lo que hay. No vamos a llamarle prisas ni dejadez por parte de los desarrolladores, simplemente las han hecho así. A quien le pique la curiosidad siempre los puede revisar y modificar.</text:p>
      <text:p text:style-name="Text_20_body">Y aquí ya entramos en el campo de lo personal.</text:p>
      <text:list text:style-name="List_20_1" text:continue-numbering="false">
        <text:list-item>
          <text:p text:style-name="List_20_1_Content_First"> Primero te pasas un fin de semana entero escogiendo la plantilla que más te convence, no sólo para ser visualizada en el ordenador sino también en dispositivos móviles. Esto nunca se consigue al cien por cien. En mi caso, la plantilla escogida presenta ciertos defectos en dispositivos móviles cuando hacemos un zoom. No se puede tener todo.</text:p>
        </text:list-item>
        <text:list-item>
          <text:p text:style-name="List_20_1_Content"> Luego te pasas la semana entera siguiente envidiando la apariencia de otras wikis y preguntándote qué plugins usan para tener ese aspecto. Bueno, una semana o dos. Ese tiempo también lo aprovechas para ir creando contenido e intentando comprender la jerarquía de carpetas (namespaces) y derechos de usuario.</text:p>
        </text:list-item>
        <text:list-item>
          <text:p text:style-name="List_20_1_Content_Last"> Llega la hora de la verdad y te acondicionas para pasar otro fin de semana probando plugins. Previamente es obligado hacer una copia de seguridad de todo el directorio de tu DokuWiki, no vaya a ser. Pues si, menos mal que tenía esa copia de seguridad porque determinados plugins me hicieron desaparecer botones e incluso opciones importantes de la wiki hasta dejarla inservible. Pero ahí entra la magia de la sencillez de DokuWiki. Recuerda lo más importante: Tanto el directorio raíz de tu Wiki como el resto de contenido debe tener unos permisos muy específicos: Propietario el usuario <text:span text:style-name="Strong_20_Emphasis">http</text:span> y grupo <text:span text:style-name="Strong_20_Emphasis">http</text:span>.</text:p>
        </text:list-item>
      </text:list>
      <text:p text:style-name="Text_20_body">Y un día la encuentras (o lo encuentras). Estaba ahí, siempre estuvo, sólo había que mirar bien o mejor dicho buscar. La madre de todos los plugin. En mi caso el <text:a xlink:type="simple" xlink:href="https://www.dokuwiki.org/plugin:bootswrapper" text:style-name="Internet_20_link" text:visited-style-name="Visited_20_Internet_20_Link">plugin bootswrapper</text:a> y la plantilla <text:a xlink:type="simple" xlink:href="https://www.dokuwiki.org/template:bootstrap3" text:style-name="Internet_20_link" text:visited-style-name="Visited_20_Internet_20_Link">Bootstrap3 Template</text:a>. Y a ello vamos. <text:a xlink:type="simple" xlink:href="https://github.com/giterlizzi" text:style-name="Internet_20_link" text:visited-style-name="Visited_20_Internet_20_Link">Giuseppe Di Terlizzi</text:a>, <text:a xlink:type="simple" xlink:href="http://getbootstrap.com/components" text:style-name="Internet_20_link" text:visited-style-name="Visited_20_Internet_20_Link">Otro sitio imprescindible a visitar.</text:a></text:p>
      <text:p text:style-name="Text_20_body"><text:span text:style-name="Strong_20_Emphasis">Índice</text:span></text:p>
      <text:list text:style-name="List_20_1" text:continue-numbering="false">
        <text:list-item>
          <text:p text:style-name="List_20_1_Content_First"> Componentes de texto: Lead, Text, Labels, Image, Jumbotron, Page heading, Grids, List Group.</text:p>
        </text:list-item>
        <text:list-item>
          <text:p text:style-name="List_20_1_Content_Last"> Componentes gráficos: Badges, Progress Bar, Wells, Navs, Panels, Alerts, Tooltips, Thumbnails, Buttons, Affix, Collapse, Accordion, Carousel, Callouts.</text:p>
        </text:list-item>
      </text:list>
      <text:h text:style-name="Heading_20_2" text:outline-level="2"><text:bookmark-start text:name="__RefHeading___componentes_de_texto_2"/><text:bookmark-start text:name="componentes_de_texto"/>Componentes de texto<text:bookmark-end text:name="__RefHeading___componentes_de_texto_2"/><text:bookmark-end text:name="componentes_de_texto"/></text:h>
      <text:p text:style-name="Text_20_body">Aunque podemos seguir escribiendo el formato como siempre en nuestra DokuWiki, una vez instalado este plugin aparecen unas etiquetas con significado propio que transformarán la apariencia de nuestro texto con nuevas posibilidades.</text:p>
      <text:h text:style-name="Heading_20_3" text:outline-level="3"><text:bookmark-start text:name="__RefHeading___lead_3"/><text:bookmark-start text:name="lead"/>Lead<text:bookmark-end text:name="__RefHeading___lead_3"/><text:bookmark-end text:name="lead"/></text:h>
      <text:p text:style-name="Text_20_body">Este código:</text:p>
      <text:p text:style-name="Preformatted_20_Text">&lt;lead&gt;Cuando queremos escribir algo para que no se pase por alto, mostrándolo con letra de mayor tamaño.&lt;/lead&gt;</text:p>
      <text:p text:style-name="Text_20_body">Muestra:</text:p>
      <text:p text:style-name="Text_20_body">Cuando queremos escribir algo para que no se pase por alto, mostrándolo con letra de mayor tamaño.</text:p>
      <text:h text:style-name="Heading_20_3" text:outline-level="3"><text:bookmark-start text:name="__RefHeading___text_4"/><text:bookmark-start text:name="text"/>Text<text:bookmark-end text:name="__RefHeading___text_4"/><text:bookmark-end text:name="text"/></text:h>
      <text:p text:style-name="Text_20_body">Esta etiqueta tiene dos versiones: En minúsculas y en mayúsculas.</text:p>
      <text:p text:style-name="Preformatted_20_Text"><text:s text:c="2"/>La versión en minúsculas &lt;text&gt; crea un elemento en línea (&lt;span&gt;).<text:line-break/><text:s text:c="2"/>La versión en mayúsculas &lt;TEXT&gt; crea un elemento de bloque (&lt;div&gt;).</text:p>
      <text:p text:style-name="Text_20_body">Veamos ejemplos.</text:p>
      <text:p text:style-name="Text_20_body"><text:span text:style-name="Strong_20_Emphasis">Alineamiento</text:span>. Este código:</text:p>
      <text:p text:style-name="Preformatted_20_Text">&lt;TEXT align="left"&gt;Texto alineado a la izquierda.&lt;/TEXT&gt;<text:line-break/>&lt;TEXT align="center"&gt;Texto alineado al centro.&lt;/TEXT&gt;<text:line-break/>&lt;TEXT align="right"&gt;Texto alineado a la derecha.&lt;/TEXT&gt;<text:line-break/>&lt;TEXT align="justify"&gt;Este texto aparece justificado, tanto a izquierda como a derecha. Para comprobarlo he escrito un párrafo largo con muchas palabras para que llegue al extremo derecho de la página.&lt;/TEXT&gt;<text:line-break/>&lt;TEXT align="nowrap"&gt;Texto con lineas sin partir (no wrap).&lt;/TEXT&gt;</text:p>
      <text:p text:style-name="Text_20_body">Muestra:</text:p>
      <text:p text:style-name="Text_20_body">Texto alineado a la izquierda.
Texto alineado al centro.
Texto alineado a la derecha.
Este texto aparece justificado, tanto a izquierda como a derecha. Para comprobarlo he escrito un párrafo largo con muchas palabras para que llegue al extremo derecho de la página.
Texto con lineas sin partir (no wrap).</text:p>
      <text:p text:style-name="Text_20_body"><text:span text:style-name="Strong_20_Emphasis">Transformación</text:span>. Este código:</text:p>
      <text:p text:style-name="Preformatted_20_Text"><text:s text:c="2"/>* &lt;text transform="lowercase"&gt;Párrafo TODO en minúsculas.&lt;/text&gt;<text:line-break/><text:s text:c="2"/>* &lt;text transform="uppercase"&gt;Párrafo con todas las letras en mayúscula.&lt;/text&gt;<text:line-break/><text:s text:c="2"/>* &lt;text transform="capitalize"&gt;Párrafo con todas las palabras con su primera letra en mayúsculas.&lt;/text&gt;</text:p>
      <text:p text:style-name="Text_20_body">Muestra:</text:p>
      <text:list text:style-name="List_20_1" text:continue-numbering="false">
        <text:list-item>
          <text:p text:style-name="List_20_1_Content_First"> Párrafo TODO en minúsculas.</text:p>
        </text:list-item>
        <text:list-item>
          <text:p text:style-name="List_20_1_Content"> Párrafo con todas las letras en mayúscula.</text:p>
        </text:list-item>
        <text:list-item>
          <text:p text:style-name="List_20_1_Content_Last"> Párrafo con todas las palabras con su primera letra en mayúsculas.</text:p>
        </text:list-item>
      </text:list>
      <text:p text:style-name="Text_20_body"><text:span text:style-name="Strong_20_Emphasis">Colores de contexto</text:span>. Este código:</text:p>
      <text:p text:style-name="Preformatted_20_Text"><text:s text:c="2"/>* &lt;text type="muted"&gt;muted&lt;/text&gt;<text:line-break/><text:s text:c="2"/>* &lt;text type="primary"&gt;primary&lt;/text&gt;<text:line-break/><text:s text:c="2"/>* &lt;text type="success"&gt;success&lt;/text&gt;<text:line-break/><text:s text:c="2"/>* &lt;text type="info"&gt;info&lt;/text&gt;<text:line-break/><text:s text:c="2"/>* &lt;text type="warning"&gt;warning&lt;/text&gt;<text:line-break/><text:s text:c="2"/>* &lt;text type="danger"&gt;danger&lt;/text&gt;</text:p>
      <text:p text:style-name="Text_20_body">Muestra:</text:p>
      <text:list text:style-name="List_20_1" text:continue-numbering="false">
        <text:list-item>
          <text:p text:style-name="List_20_1_Content_First"> muted</text:p>
        </text:list-item>
        <text:list-item>
          <text:p text:style-name="List_20_1_Content"> primary</text:p>
        </text:list-item>
        <text:list-item>
          <text:p text:style-name="List_20_1_Content"> success</text:p>
        </text:list-item>
        <text:list-item>
          <text:p text:style-name="List_20_1_Content"> info</text:p>
        </text:list-item>
        <text:list-item>
          <text:p text:style-name="List_20_1_Content"> warning</text:p>
        </text:list-item>
        <text:list-item>
          <text:p text:style-name="List_20_1_Content_Last"> danger</text:p>
        </text:list-item>
      </text:list>
      <text:p text:style-name="Text_20_body"><text:span text:style-name="Strong_20_Emphasis">Fondos de contexto</text:span>. Este código:</text:p>
      <text:p text:style-name="Preformatted_20_Text"><text:s text:c="2"/>* &lt;text background="primary"&gt;Nullam id dolor id nibh ultricies vehicula ut id elit.&lt;/text&gt;<text:line-break/><text:s text:c="2"/>* &lt;text background="success"&gt;Duis mollis, est non commodo luctus, nisi erat porttitor ligula.&lt;/text&gt;<text:line-break/><text:s text:c="2"/>* &lt;text background="info"&gt;Maecenas sed diam eget risus varius blandit sit amet non magna.&lt;/text&gt;<text:line-break/><text:s text:c="2"/>* &lt;text background="warning"&gt;Etiam porta sem malesuada magna mollis euismod.&lt;/text&gt;<text:line-break/><text:s text:c="2"/>* &lt;text background="danger"&gt;Donec ullamcorper nulla non metus auctor fringilla.&lt;/text&gt;</text:p>
      <text:p text:style-name="Text_20_body">Muestra:</text:p>
      <text:list text:style-name="List_20_1" text:continue-numbering="false">
        <text:list-item>
          <text:p text:style-name="List_20_1_Content_First"> Nullam id dolor id nibh ultricies vehicula ut id elit.</text:p>
        </text:list-item>
        <text:list-item>
          <text:p text:style-name="List_20_1_Content"> Duis mollis, est non commodo luctus, nisi erat porttitor ligula.</text:p>
        </text:list-item>
        <text:list-item>
          <text:p text:style-name="List_20_1_Content"> Maecenas sed diam eget risus varius blandit sit amet non magna.</text:p>
        </text:list-item>
        <text:list-item>
          <text:p text:style-name="List_20_1_Content"> Etiam porta sem malesuada magna mollis euismod.</text:p>
        </text:list-item>
        <text:list-item>
          <text:p text:style-name="List_20_1_Content_Last"> Donec ullamcorper nulla non metus auctor fringilla.</text:p>
        </text:list-item>
      </text:list>
      <text:h text:style-name="Heading_20_4" text:outline-level="4"><text:bookmark-start text:name="__RefHeading___atributos_5"/><text:bookmark-start text:name="atributos"/>Atributos<text:bookmark-end text:name="__RefHeading___atributos_5"/><text:bookmark-end text:name="atributos"/></text:h>
      <table:table table:style-name="Table">
        <table:table-column/>
        <table:table-column/>
        <table:table-column/>
        <table:table-row>
          <table:table-cell office:value-type="string" table:style-name="tableheader">
            <text:p text:style-name="Table_20_Heading"> Atributo </text:p>
          </table:table-cell>
          <table:table-cell office:value-type="string" table:style-name="tableheader">
            <text:p text:style-name="Table_20_Heading"> Valores permitidos </text:p>
          </table:table-cell>
          <table:table-cell office:value-type="string" table:style-name="tableheader">
            <text:p text:style-name="Table_20_Heading"> Descripción </text:p>
          </table:table-cell>
        </table:table-row>
        <table:table-row>
          <table:table-cell office:value-type="string" table:style-name="tablecell">
            <text:p text:style-name="tablealignleft"> <text:span text:style-name="Source_20_Text">type</text:span> </text:p>
          </table:table-cell>
          <table:table-cell office:value-type="string" table:style-name="tablecell">
            <text:p text:style-name="tablealignleft"> muted, primary, success, info, warning, danger </text:p>
          </table:table-cell>
          <table:table-cell office:value-type="string" table:style-name="tablecell">
            <text:p text:style-name="tablealignleft">Color contextual del texto</text:p>
          </table:table-cell>
        </table:table-row>
        <table:table-row>
          <table:table-cell office:value-type="string" table:style-name="tablecell">
            <text:p text:style-name="tablealignleft"> <text:span text:style-name="Source_20_Text">background</text:span> </text:p>
          </table:table-cell>
          <table:table-cell office:value-type="string" table:style-name="tablecell">
            <text:p text:style-name="tablealignleft"> primary, success, info, warning, danger </text:p>
          </table:table-cell>
          <table:table-cell office:value-type="string" table:style-name="tablecell">
            <text:p text:style-name="tablealignleft">Fondo contextual del texto</text:p>
          </table:table-cell>
        </table:table-row>
        <table:table-row>
          <table:table-cell office:value-type="string" table:style-name="tablecell">
            <text:p text:style-name="tablealignleft"> <text:span text:style-name="Source_20_Text">align</text:span> </text:p>
          </table:table-cell>
          <table:table-cell office:value-type="string" table:style-name="tablecell">
            <text:p text:style-name="tablealignleft"> left, right, center, justify, nowrap </text:p>
          </table:table-cell>
          <table:table-cell office:value-type="string" table:style-name="tablecell">
            <text:p text:style-name="tablealignleft">Alineación del texto</text:p>
          </table:table-cell>
        </table:table-row>
        <table:table-row>
          <table:table-cell office:value-type="string" table:style-name="tablecell">
            <text:p text:style-name="tablealignleft"> <text:span text:style-name="Source_20_Text">transform</text:span> </text:p>
          </table:table-cell>
          <table:table-cell office:value-type="string" table:style-name="tablecell">
            <text:p text:style-name="tablealignleft"> lowercase, uppercase, capitalize </text:p>
          </table:table-cell>
          <table:table-cell office:value-type="string" table:style-name="tablecell">
            <text:p text:style-name="tablealignleft">Transformación del texto</text:p>
          </table:table-cell>
        </table:table-row>
        <table:table-row>
          <table:table-cell office:value-type="string" table:style-name="tablecell">
            <text:p text:style-name="tablealignleft"> <text:span text:style-name="Source_20_Text">size</text:span> </text:p>
          </table:table-cell>
          <table:table-cell office:value-type="string" table:style-name="tablecell">
            <text:p text:style-name="tablealignleft"> medium, xx-small, x-small, small, large, x-large, xx-large, smaller, larger, length (%, em, px, etc.) </text:p>
          </table:table-cell>
          <table:table-cell office:value-type="string" table:style-name="tablecell">
            <text:p text:style-name="tablealignleft">Tamaño del texto</text:p>
          </table:table-cell>
        </table:table-row>
      </table:table>
      <text:h text:style-name="Heading_20_3" text:outline-level="3"><text:bookmark-start text:name="__RefHeading___labels_6"/><text:bookmark-start text:name="labels"/>Labels<text:bookmark-end text:name="__RefHeading___labels_6"/><text:bookmark-end text:name="labels"/></text:h>
      <text:p text:style-name="Text_20_body">Esta etiqueta tiene dos versiones: En minúsculas y en mayúsculas.</text:p>
      <text:p text:style-name="Preformatted_20_Text"><text:s text:c="2"/>La versión en minúsculas &lt;label&gt; crea un elemento en línea (&lt;span&gt;).<text:line-break/><text:s text:c="2"/>La versión en mayúsculas &lt;LABEL&gt; crea un elemento de bloque (&lt;div&gt;).</text:p>
      <text:p text:style-name="Text_20_body">El código:</text:p>
      <text:p text:style-name="Preformatted_20_Text"><text:s text:c="2"/>* &lt;label type="default"&gt;default&lt;/label&gt;<text:line-break/><text:s text:c="2"/>* &lt;label type="primary"&gt;primary&lt;/label&gt;<text:line-break/><text:s text:c="2"/>* &lt;label type="success"&gt;success&lt;/label&gt;<text:line-break/><text:s text:c="2"/>* &lt;label type="info"&gt;info&lt;/label&gt;<text:line-break/><text:s text:c="2"/>* &lt;label type="warning"&gt;warning&lt;/label&gt;<text:line-break/><text:s text:c="2"/>* &lt;label type="danger"&gt;danger&lt;/label&gt;</text:p>
      <text:p text:style-name="Text_20_body">Muestra:</text:p>
      <text:list text:style-name="List_20_1" text:continue-numbering="false">
        <text:list-item>
          <text:p text:style-name="List_20_1_Content_First"> default</text:p>
        </text:list-item>
        <text:list-item>
          <text:p text:style-name="List_20_1_Content"> primary</text:p>
        </text:list-item>
        <text:list-item>
          <text:p text:style-name="List_20_1_Content"> success</text:p>
        </text:list-item>
        <text:list-item>
          <text:p text:style-name="List_20_1_Content"> info</text:p>
        </text:list-item>
        <text:list-item>
          <text:p text:style-name="List_20_1_Content"> warning</text:p>
        </text:list-item>
        <text:list-item>
          <text:p text:style-name="List_20_1_Content_Last"> danger</text:p>
        </text:list-item>
      </text:list>
      <text:h text:style-name="Heading_20_4" text:outline-level="4"><text:bookmark-start text:name="__RefHeading___atributos_7"/><text:bookmark-start text:name="atributos1"/>Atributos<text:bookmark-end text:name="__RefHeading___atributos_7"/><text:bookmark-end text:name="atributos1"/></text:h>
      <table:table table:style-name="Table">
        <table:table-column/>
        <table:table-column/>
        <table:table-column/>
        <table:table-column/>
        <table:table-row>
          <table:table-cell office:value-type="string" table:style-name="tableheader">
            <text:p text:style-name="Table_20_Heading"> Atributo </text:p>
          </table:table-cell>
          <table:table-cell office:value-type="string" table:style-name="tableheader">
            <text:p text:style-name="Table_20_Heading"> Valor por defecto </text:p>
          </table:table-cell>
          <table:table-cell office:value-type="string" table:style-name="tableheader">
            <text:p text:style-name="Table_20_Heading"> Valores permitidos </text:p>
          </table:table-cell>
          <table:table-cell office:value-type="string" table:style-name="tableheader">
            <text:p text:style-name="Table_20_Heading"> Descripción </text:p>
          </table:table-cell>
        </table:table-row>
        <table:table-row>
          <table:table-cell office:value-type="string" table:style-name="tablecell">
            <text:p text:style-name="tablealignleft"><text:span text:style-name="Source_20_Text">type</text:span></text:p>
          </table:table-cell>
          <table:table-cell office:value-type="string" table:style-name="tablecell">
            <text:p text:style-name="tablealignleft">info</text:p>
          </table:table-cell>
          <table:table-cell office:value-type="string" table:style-name="tablecell">
            <text:p text:style-name="tablealignleft">default, primary, success, info, warning, danger</text:p>
          </table:table-cell>
          <table:table-cell office:value-type="string" table:style-name="tablecell">
            <text:p text:style-name="tablealignleft">Type of label</text:p>
          </table:table-cell>
        </table:table-row>
        <table:table-row>
          <table:table-cell office:value-type="string" table:style-name="tablecell">
            <text:p text:style-name="tablealignleft"><text:span text:style-name="Source_20_Text">icon</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Font icon class (eg. Glyphicon or Font-Awesome)</text:p>
          </table:table-cell>
        </table:table-row>
      </table:table>
      <text:h text:style-name="Heading_20_3" text:outline-level="3"><text:bookmark-start text:name="__RefHeading___image_8"/><text:bookmark-start text:name="image"/>Image<text:bookmark-end text:name="__RefHeading___image_8"/><text:bookmark-end text:name="image"/></text:h>
      <text:p text:style-name="Text_20_body"><text:span text:style-name="Strong_20_Emphasis">Marco cuadrado</text:span>. El código:</text:p>
      <text:p text:style-name="Preformatted_20_Text">&lt;image shape="rounded"&gt;<text:line-break/>{{:wiki:dokuwiki-128.png?nolink&amp;100|}}<text:line-break/>&lt;/image&gt;</text:p>
      <text:p text:style-name="Text_20_body">Muestra la imagen en un recorte cuadrado del tamaño del lado indicado:</text:p>
      <text:p text:style-name="Text_20_body"><draw:frame draw:style-name="media" draw:name="0" text:anchor-type="as-char" draw:z-index="0" svg:width="2.6458333333333cm" style:rel-width="100%" svg:height="2.6458333333333cm" style:rel-height="scale"><draw:image xlink:href="Pictures/d7b4e5a51e64074663a12c4dbd705326.png" xlink:type="simple" xlink:show="embed" xlink:actuate="onLoad"/></draw:frame>
<text:line-break/><text:span text:style-name="Strong_20_Emphasis">Marco redondo</text:span>. El código:</text:p>
      <text:p text:style-name="Preformatted_20_Text">&lt;image shape="circle"&gt;<text:line-break/>{{:wiki:dokuwiki-128.png?nolink&amp;100|}}<text:line-break/>&lt;/image&gt;</text:p>
      <text:p text:style-name="Text_20_body">Muestra la imagen en un recorte redondo del tamaño del diámetro indicado:</text:p>
      <text:p text:style-name="Text_20_body"><draw:frame draw:style-name="media" draw:name="1" text:anchor-type="as-char" draw:z-index="1" svg:width="2.6458333333333cm" style:rel-width="100%" svg:height="2.6458333333333cm" style:rel-height="scale"><draw:image xlink:href="Pictures/d7b4e5a51e64074663a12c4dbd705326.png" xlink:type="simple" xlink:show="embed" xlink:actuate="onLoad"/></draw:frame>
<text:line-break/><text:span text:style-name="Strong_20_Emphasis">Marco thumbnail</text:span>. El código:</text:p>
      <text:p text:style-name="Preformatted_20_Text">&lt;image shape="thumbnail"&gt;<text:line-break/>{{:wiki:dokuwiki-128.png?nolink&amp;100|}}<text:line-break/>&lt;/image&gt;</text:p>
      <text:p text:style-name="Text_20_body">Muestra un marco alrededor de la imagen:</text:p>
      <text:p text:style-name="Text_20_body"><draw:frame draw:style-name="media" draw:name="2" text:anchor-type="as-char" draw:z-index="2" svg:width="2.6458333333333cm" style:rel-width="100%" svg:height="2.6458333333333cm" style:rel-height="scale"><draw:image xlink:href="Pictures/d7b4e5a51e64074663a12c4dbd705326.png" xlink:type="simple" xlink:show="embed" xlink:actuate="onLoad"/></draw:frame>
</text:p>
      <text:h text:style-name="Heading_20_4" text:outline-level="4"><text:bookmark-start text:name="__RefHeading___atributos_9"/><text:bookmark-start text:name="atributos2"/>Atributos<text:bookmark-end text:name="__RefHeading___atributos_9"/><text:bookmark-end text:name="atributos2"/></text:h>
      <table:table table:style-name="Table">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shape</text:span></text:p>
          </table:table-cell>
          <table:table-cell office:value-type="string" table:style-name="tablecell">
            <text:p text:style-name="tablealignleft">rounded, circle, thumbnail</text:p>
          </table:table-cell>
          <table:table-cell office:value-type="string" table:style-name="tablecell">
            <text:p text:style-name="tablealignleft">[Image shape]</text:p>
          </table:table-cell>
        </table:table-row>
      </table:table>
      <text:h text:style-name="Heading_20_3" text:outline-level="3"><text:bookmark-start text:name="__RefHeading___jumbotron_10"/><text:bookmark-start text:name="jumbotron"/>Jumbotron<text:bookmark-end text:name="__RefHeading___jumbotron_10"/><text:bookmark-end text:name="jumbotron"/></text:h>
      <text:p text:style-name="Text_20_body">El código:</text:p>
      <text:p text:style-name="Preformatted_20_Text">&lt;jumbotron&gt;<text:line-break/>====== Hola Mundo ======<text:line-break/><text:line-break/>Este componente de estilo jumbotron pretende llamar una enorme atención al contenido o información ofrecida.<text:line-break/>&lt;/jumbotron&gt;</text:p>
      <text:p text:style-name="Text_20_body">Muestra:</text:p>
      <text:h text:style-name="Heading_20_1" text:outline-level="1"><text:bookmark-start text:name="__RefHeading___hola_mundo_11"/><text:bookmark-start text:name="hola_mundo"/>Hola Mundo<text:bookmark-end text:name="__RefHeading___hola_mundo_11"/><text:bookmark-end text:name="hola_mundo"/></text:h>
      <text:p text:style-name="Text_20_body">Este componente de estilo jumbotron pretende llamar una enorme atención al contenido o información ofrecida.</text:p>
      <text:h text:style-name="Heading_20_3" text:outline-level="3"><text:bookmark-start text:name="__RefHeading___page_heading_12"/><text:bookmark-start text:name="page_heading"/>Page heading<text:bookmark-end text:name="__RefHeading___page_heading_12"/><text:bookmark-end text:name="page_heading"/></text:h>
      <text:p text:style-name="Text_20_body">El código:</text:p>
      <text:p text:style-name="Preformatted_20_Text">&lt;page-header&gt;<text:line-break/>===== Título =====<text:line-break/>&lt;/page-header&gt;<text:line-break/><text:line-break/>Esta es otra forma de mostrar el título de una página, donde le hemos añadido con estilos una linea horizontal inferior.</text:p>
      <text:p text:style-name="Text_20_body">Muestra:</text:p>
      <text:h text:style-name="Heading_20_2" text:outline-level="2"><text:bookmark-start text:name="__RefHeading___titulo_13"/><text:bookmark-start text:name="titulo"/>Título<text:bookmark-end text:name="__RefHeading___titulo_13"/><text:bookmark-end text:name="titulo"/></text:h>
      <text:p text:style-name="Text_20_body">Esta es otra forma de mostrar el título de una página, donde le hemos añadido con estilos una linea horizontal inferior.</text:p>
      <text:h text:style-name="Heading_20_3" text:outline-level="3"><text:bookmark-start text:name="__RefHeading___grids_14"/><text:bookmark-start text:name="grids"/>Grids<text:bookmark-end text:name="__RefHeading___grids_14"/><text:bookmark-end text:name="grids"/></text:h>
      <text:p text:style-name="Text_20_body"><text:span text:style-name="Strong_20_Emphasis">Nota</text:span>. En lugar de <text:span text:style-name="Source_20_Text">grid</text:span> podemos usar <text:span text:style-name="Source_20_Text">row</text:span>.</text:p>
      <text:p text:style-name="Text_20_body">El código:</text:p>
      <text:p text:style-name="Preformatted_20_Text">&lt;grid&gt;<text:line-break/>&lt;col sm="6"&gt;.col-sm-6&lt;/col&gt;<text:line-break/>&lt;col sm="6"&gt;.col-sm-6&lt;/col&gt;<text:line-break/>&lt;/grid&gt;</text:p>
      <text:p text:style-name="Text_20_body">Muestra:</text:p>
      <text:p text:style-name="Text_20_body">.col-sm-6.col-sm-6<text:line-break/>El código:</text:p>
      <text:p text:style-name="Preformatted_20_Text">&lt;grid&gt;<text:line-break/>&lt;col xs="12" sm="6" lg="8"&gt;.col-xs-12 .col-sm-6 .col-lg-8&lt;/col&gt;<text:line-break/>&lt;col xs="6" lg="4"&gt;.col-xs-6 .col-lg-4&lt;/col&gt;<text:line-break/>&lt;/grid&gt;</text:p>
      <text:p text:style-name="Text_20_body">Muestra:</text:p>
      <text:p text:style-name="Text_20_body">.col-xs-12 .col-sm-6 .col-lg-8.col-xs-6 .col-lg-4</text:p>
      <text:h text:style-name="Heading_20_4" text:outline-level="4"><text:bookmark-start text:name="__RefHeading___atributos_15"/><text:bookmark-start text:name="atributos3"/>Atributos<text:bookmark-end text:name="__RefHeading___atributos_15"/><text:bookmark-end text:name="atributos3"/></text:h>
      <table:table table:style-name="Table">
        <table:table-column/>
        <table:table-column/>
        <table:table-row>
          <table:table-cell office:value-type="string" table:style-name="tableheader">
            <text:p text:style-name="Table_20_Heading">Atributo</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xs</text:span></text:p>
          </table:table-cell>
          <table:table-cell office:value-type="string" table:style-name="tablecell">
            <text:p text:style-name="tablealignleft">[Column size (1 ~ 12)]</text:p>
          </table:table-cell>
        </table:table-row>
        <table:table-row>
          <table:table-cell office:value-type="string" table:style-name="tablecell">
            <text:p text:style-name="tablealignleft"><text:span text:style-name="Source_20_Text">sm</text:span></text:p>
          </table:table-cell>
          <table:table-cell office:value-type="string" table:style-name="tablecell">
            <text:p text:style-name="tablealignleft">[Column size (1 ~ 12)]</text:p>
          </table:table-cell>
        </table:table-row>
        <table:table-row>
          <table:table-cell office:value-type="string" table:style-name="tablecell">
            <text:p text:style-name="tablealignleft"><text:span text:style-name="Source_20_Text">lg</text:span></text:p>
          </table:table-cell>
          <table:table-cell office:value-type="string" table:style-name="tablecell">
            <text:p text:style-name="tablealignleft">[Column size (1 ~ 12)]</text:p>
          </table:table-cell>
        </table:table-row>
        <table:table-row>
          <table:table-cell office:value-type="string" table:style-name="tablecell">
            <text:p text:style-name="tablealignleft"><text:span text:style-name="Source_20_Text">md</text:span></text:p>
          </table:table-cell>
          <table:table-cell office:value-type="string" table:style-name="tablecell">
            <text:p text:style-name="tablealignleft">[Column size (1 ~ 12)]</text:p>
          </table:table-cell>
        </table:table-row>
      </table:table>
      <text:h text:style-name="Heading_20_3" text:outline-level="3"><text:bookmark-start text:name="__RefHeading___list_group_16"/><text:bookmark-start text:name="list_group"/>List Group<text:bookmark-end text:name="__RefHeading___list_group_16"/><text:bookmark-end text:name="list_group"/></text:h>
      <text:p text:style-name="Text_20_body"><text:span text:style-name="Strong_20_Emphasis">Ejemplo básico</text:span></text:p>
      <text:p text:style-name="Text_20_body">El código:</text:p>
      <text:p text:style-name="Preformatted_20_Text">&lt;list-group&gt;<text:line-break/><text:s text:c="2"/>* Cras justo odio<text:line-break/><text:s text:c="2"/>* Dapibus ac facilisis in<text:line-break/><text:s text:c="2"/>* Morbi leo risus<text:line-break/><text:s text:c="2"/>* Porta ac consectetur ac<text:line-break/><text:s text:c="2"/>* Vestibulum at eros<text:line-break/>&lt;/list-group&gt;</text:p>
      <text:p text:style-name="Text_20_body">Muestra:</text:p>
      <text:list text:style-name="List_20_1" text:continue-numbering="false">
        <text:list-item>
          <text:p text:style-name="List_20_1_Content_First"> Cras justo odio</text:p>
        </text:list-item>
        <text:list-item>
          <text:p text:style-name="List_20_1_Content"> Dapibus ac facilisis in</text:p>
        </text:list-item>
        <text:list-item>
          <text:p text:style-name="List_20_1_Content"> Morbi leo risus</text:p>
        </text:list-item>
        <text:list-item>
          <text:p text:style-name="List_20_1_Content"> Porta ac consectetur ac</text:p>
        </text:list-item>
        <text:list-item>
          <text:p text:style-name="List_20_1_Content_Last"> Vestibulum at eros</text:p>
        </text:list-item>
      </text:list>
      <text:p text:style-name="Text_20_body"><text:span text:style-name="Strong_20_Emphasis">Badges (Insignias)</text:span></text:p>
      <text:p text:style-name="Text_20_body">El código:</text:p>
      <text:p text:style-name="Preformatted_20_Text">&lt;list-group&gt;<text:line-break/><text:s text:c="2"/>* Cras justo odio &lt;badge&gt;14&lt;/badge&gt;<text:line-break/><text:s text:c="2"/>* Dapibus ac facilisis in &lt;badge&gt;2&lt;/badge&gt;<text:line-break/><text:s text:c="2"/>* Morbi leo risus &lt;badge&gt;1&lt;/badge&gt;<text:line-break/>&lt;/list-group&gt;</text:p>
      <text:p text:style-name="Text_20_body">Muestra:</text:p>
      <text:list text:style-name="List_20_1" text:continue-numbering="false">
        <text:list-item>
          <text:p text:style-name="List_20_1_Content_First"> Cras justo odio 14</text:p>
        </text:list-item>
        <text:list-item>
          <text:p text:style-name="List_20_1_Content"> Dapibus ac facilisis in 2</text:p>
        </text:list-item>
        <text:list-item>
          <text:p text:style-name="List_20_1_Content_Last"> Morbi leo risus 1</text:p>
        </text:list-item>
      </text:list>
      <text:p text:style-name="Text_20_body"><text:span text:style-name="Strong_20_Emphasis">Linked items (Artículos vinculados)</text:span></text:p>
      <text:p text:style-name="Text_20_body">El código:</text:p>
      <text:p text:style-name="Preformatted_20_Text">&lt;list-group&gt;<text:line-break/><text:s text:c="2"/>* [[wiki:hola|Bienvenid@ a tu nueva DokuWiki]]<text:line-break/><text:s text:c="2"/>* [[wiki:sintaxis|Sintaxis de formato]]<text:line-break/><text:s text:c="2"/>* [[wiki:enlaces|Enlaces DokuWiki]]<text:line-break/>&lt;/list-group&gt;</text:p>
      <text:p text:style-name="Text_20_body">Muestra:</text:p>
      <text:list text:style-name="List_20_1" text:continue-numbering="false">
        <text:list-item>
          <text:p text:style-name="List_20_1_Content_First"> <text:a xlink:type="simple" xlink:href="https://euloxio.myds.me/dokuwiki/doku.php/doc:wiki:hola:inicio" text:style-name="Internet_20_link" text:visited-style-name="Visited_20_Internet_20_Link">Bienvenid@ a tu nueva DokuWiki</text:a></text:p>
        </text:list-item>
        <text:list-item>
          <text:p text:style-name="List_20_1_Content"> <text:a xlink:type="simple" xlink:href="https://euloxio.myds.me/dokuwiki/doku.php/doc:wiki:sintaxis" text:style-name="Internet_20_link" text:visited-style-name="Visited_20_Internet_20_Link">Sintaxis de formato</text:a></text:p>
        </text:list-item>
        <text:list-item>
          <text:p text:style-name="List_20_1_Content_Last"> <text:a xlink:type="simple" xlink:href="https://euloxio.myds.me/dokuwiki/doku.php/doc:wiki:enlaces" text:style-name="Internet_20_link" text:visited-style-name="Visited_20_Internet_20_Link">Enlaces DokuWiki</text:a></text:p>
        </text:list-item>
      </text:list>
      <text:p text:style-name="Text_20_body"><text:span text:style-name="Strong_20_Emphasis">Contenido personalizado</text:span></text:p>
      <text:p text:style-name="Text_20_body">El código:</text:p>
      <text:p text:style-name="Preformatted_20_Text">&lt;list-group&gt;<text:line-break/><text:s text:c="2"/>* [[wiki:hola|Bienvenid@ a tu nueva DokuWiki]] \\ Pequeña introducción a lo que es una Wiki<text:line-break/><text:s text:c="2"/>* [[wiki:sintaxis|Sintaxis de formato]] \\ Cómo escribir código e información en la wiki<text:line-break/><text:s text:c="2"/>* [[wiki:enlaces|Enlaces DokuWiki]] \\ Descargas, información y mucho más<text:line-break/>&lt;/list-group&gt;</text:p>
      <text:p text:style-name="Text_20_body">Muestra:</text:p>
      <text:list text:style-name="List_20_1" text:continue-numbering="false">
        <text:list-item>
          <text:p text:style-name="List_20_1_Content_First"> <text:a xlink:type="simple" xlink:href="https://euloxio.myds.me/dokuwiki/doku.php/doc:wiki:hola:inicio" text:style-name="Internet_20_link" text:visited-style-name="Visited_20_Internet_20_Link">Bienvenid@ a tu nueva DokuWiki</text:a> <text:line-break/>Pequeña introducción a lo que es una Wiki</text:p>
        </text:list-item>
        <text:list-item>
          <text:p text:style-name="List_20_1_Content"> <text:a xlink:type="simple" xlink:href="https://euloxio.myds.me/dokuwiki/doku.php/doc:wiki:sintaxis" text:style-name="Internet_20_link" text:visited-style-name="Visited_20_Internet_20_Link">Sintaxis de formato</text:a> <text:line-break/>Cómo escribir código e información en la wiki</text:p>
        </text:list-item>
        <text:list-item>
          <text:p text:style-name="List_20_1_Content_Last"> <text:a xlink:type="simple" xlink:href="https://euloxio.myds.me/dokuwiki/doku.php/doc:wiki:enlaces" text:style-name="Internet_20_link" text:visited-style-name="Visited_20_Internet_20_Link">Enlaces DokuWiki</text:a> <text:line-break/>Descargas, información y mucho más</text:p>
        </text:list-item>
      </text:list>
      <text:p text:style-name="Text_20_body"><text:span text:style-name="Strong_20_Emphasis">Icons Plugin</text:span></text:p>
      <text:p text:style-name="Text_20_body">El código:</text:p>
      <text:p text:style-name="Preformatted_20_Text">&lt;list-group&gt;<text:line-break/><text:s text:c="2"/>* {{fa&gt;book?fw}} [[:doc:inicio|Publicaciones]]<text:line-break/>&lt;/list-group&gt;</text:p>
      <text:p text:style-name="Text_20_body">Muestra:</text:p>
      <text:list text:style-name="List_20_1" text:continue-numbering="false">
        <text:list-item>
          <text:p text:style-name="LastListParagraph_List_20_1_Content_First">  <text:a xlink:type="simple" xlink:href="https://euloxio.myds.me/dokuwiki/doku.php/doc:inicio" text:style-name="Internet_20_link" text:visited-style-name="Visited_20_Internet_20_Link">Publicaciones</text:a></text:p>
        </text:list-item>
      </text:list>
      <text:list text:style-name="List_20_1" text:continue-numbering="false">
        <text:list-item>
          <text:p text:style-name="List_20_1_Content_First"> <text:a xlink:type="simple" xlink:href="https://euloxio.myds.me/dokuwiki/doku.php/doc:wiki:bonito:fontawesome.pdf" text:style-name="Internet_20_link" text:visited-style-name="Visited_20_Internet_20_Link">Lista de iconos Fontawesome</text:a></text:p>
        </text:list-item>
        <text:list-item>
          <text:p text:style-name="List_20_1_Content"> <text:a xlink:type="simple" xlink:href="https://glyphicons.bootstrapcheatsheets.com/" text:style-name="Internet_20_link" text:visited-style-name="Visited_20_Internet_20_Link">https://glyphicons.bootstrapcheatsheets.com/</text:a></text:p>
        </text:list-item>
        <text:list-item>
          <text:p text:style-name="List_20_1_Content_Last"> <text:a xlink:type="simple" xlink:href="http://www.lotar.altervista.org/dokuwiki/wiki/plugin/icons" text:style-name="Internet_20_link" text:visited-style-name="Visited_20_Internet_20_Link">Más información</text:a></text:p>
        </text:list-item>
      </text:list>
      <text:h text:style-name="Heading_20_2" text:outline-level="2"><text:bookmark-start text:name="__RefHeading___componentes_graficos_17"/><text:bookmark-start text:name="componentes_graficos"/>Componentes gráficos<text:bookmark-end text:name="__RefHeading___componentes_graficos_17"/><text:bookmark-end text:name="componentes_graficos"/></text:h>
      <text:h text:style-name="Heading_20_3" text:outline-level="3"><text:bookmark-start text:name="__RefHeading___badges_18"/><text:bookmark-start text:name="badges"/>Badges<text:bookmark-end text:name="__RefHeading___badges_18"/><text:bookmark-end text:name="badges"/></text:h>
      <text:p text:style-name="Text_20_body"><text:span text:style-name="Strong_20_Emphasis">Insignias</text:span>. El código:</text:p>
      <text:p text:style-name="Preformatted_20_Text"><text:s text:c="2"/>* Inbox &lt;badge&gt;42&lt;/badge&gt;<text:line-break/><text:s text:c="2"/>* Messages &lt;badge&gt;4&lt;/badge&gt;</text:p>
      <text:p text:style-name="Text_20_body">Muestra:</text:p>
      <text:list text:style-name="List_20_1" text:continue-numbering="false">
        <text:list-item>
          <text:p text:style-name="List_20_1_Content_First"> Inbox 42</text:p>
        </text:list-item>
        <text:list-item>
          <text:p text:style-name="List_20_1_Content_Last"> Messages 4</text:p>
        </text:list-item>
      </text:list>
      <text:h text:style-name="Heading_20_3" text:outline-level="3"><text:bookmark-start text:name="__RefHeading___progress_bar_19"/><text:bookmark-start text:name="progress_bar"/>Progress Bar<text:bookmark-end text:name="__RefHeading___progress_bar_19"/><text:bookmark-end text:name="progress_bar"/></text:h>
      <text:p text:style-name="Text_20_body"><text:span text:style-name="Strong_20_Emphasis">Barras de progreso</text:span>. El código:</text:p>
      <text:p text:style-name="Preformatted_20_Text">&lt;progress&gt;<text:line-break/>&lt;bar value="60"&gt;&lt;/bar&gt;<text:line-break/>&lt;/progress&gt;</text:p>
      <text:p text:style-name="Text_20_body">Muestra:</text:p>
      <text:p text:style-name="Text_20_body"><text:span text:style-name="Strong_20_Emphasis">Con etiqueta</text:span>. El código:</text:p>
      <text:p text:style-name="Preformatted_20_Text">&lt;progress&gt;<text:line-break/>&lt;bar value="60" showvalue="true"&gt;&lt;/bar&gt;<text:line-break/>&lt;/progress&gt;</text:p>
      <text:p text:style-name="Text_20_body">Muestra:</text:p>
      <text:p text:style-name="Text_20_body"><text:span text:style-name="Strong_20_Emphasis">Alternativas contextuales</text:span>. El código:</text:p>
      <text:p text:style-name="Preformatted_20_Text">&lt;progress&gt;<text:line-break/>&lt;bar value="40" type="success"&gt;&lt;/bar&gt;<text:line-break/>&lt;/progress&gt;<text:line-break/><text:line-break/>&lt;progress&gt;<text:line-break/>&lt;bar value="20" type="info"&gt;&lt;/bar&gt;<text:line-break/>&lt;/progress&gt;<text:line-break/><text:line-break/>&lt;progress&gt;<text:line-break/>&lt;bar value="60" type="warning"&gt;&lt;/bar&gt;<text:line-break/>&lt;/progress&gt;<text:line-break/><text:line-break/>&lt;progress&gt;<text:line-break/>&lt;bar value="80" type="danger"&gt;&lt;/bar&gt;<text:line-break/>&lt;/progress&gt;</text:p>
      <text:p text:style-name="Text_20_body">Muestra:</text:p>
      <text:p text:style-name="Text_20_body"><text:span text:style-name="Strong_20_Emphasis">A rayas</text:span>. El código:</text:p>
      <text:p text:style-name="Preformatted_20_Text">&lt;progress&gt;<text:line-break/>&lt;bar value="40" type="success" striped="true"&gt;&lt;/bar&gt;<text:line-break/>&lt;/progress&gt;<text:line-break/><text:line-break/>&lt;progress&gt;<text:line-break/>&lt;bar value="20" type="info" striped="true"&gt;&lt;/bar&gt;<text:line-break/>&lt;/progress&gt;<text:line-break/><text:line-break/>&lt;progress&gt;<text:line-break/>&lt;bar value="60" type="warning" striped="true"&gt;&lt;/bar&gt;<text:line-break/>&lt;/progress&gt;<text:line-break/><text:line-break/>&lt;progress&gt;<text:line-break/>&lt;bar value="80" type="danger" striped="true"&gt;&lt;/bar&gt;<text:line-break/>&lt;/progress&gt;</text:p>
      <text:p text:style-name="Text_20_body">Muestra:</text:p>
      <text:p text:style-name="Text_20_body"><text:span text:style-name="Strong_20_Emphasis">Animada</text:span>. El código:</text:p>
      <text:p text:style-name="Preformatted_20_Text">&lt;progress&gt;<text:line-break/>&lt;bar value="45" type="info" striped="true" animate="true"&gt;&lt;/bar&gt;<text:line-break/>&lt;/progress&gt;</text:p>
      <text:p text:style-name="Text_20_body">Muestra:</text:p>
      <text:p text:style-name="Text_20_body"><text:span text:style-name="Strong_20_Emphasis">Apiladas</text:span>. El código:</text:p>
      <text:p text:style-name="Preformatted_20_Text">&lt;progress&gt;<text:line-break/>&lt;bar value="35" type="success" striped="true"&gt;&lt;/bar&gt;<text:line-break/>&lt;bar value="20" type="warning" striped="true"&gt;&lt;/bar&gt;<text:line-break/>&lt;bar value="10" type="danger" striped="true"&gt;&lt;/bar&gt;<text:line-break/>&lt;/progress&gt;</text:p>
      <text:p text:style-name="Text_20_body">Muestra:</text:p>
      <text:h text:style-name="Heading_20_4" text:outline-level="4"><text:bookmark-start text:name="__RefHeading___atributos_20"/><text:bookmark-start text:name="atributos4"/>Atributos<text:bookmark-end text:name="__RefHeading___atributos_20"/><text:bookmark-end text:name="atributos4"/></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type</text:span></text:p>
          </table:table-cell>
          <table:table-cell office:value-type="string" table:style-name="tablecell">
            <text:p text:style-name="tablealignleft">info</text:p>
          </table:table-cell>
          <table:table-cell office:value-type="string" table:style-name="tablecell">
            <text:p text:style-name="tablealignleft">success, info, warning, danger</text:p>
          </table:table-cell>
          <table:table-cell office:value-type="string" table:style-name="tablecell">
            <text:p text:style-name="tablealignleft">[Tipo de barra de progreso]</text:p>
          </table:table-cell>
        </table:table-row>
        <table:table-row>
          <table:table-cell office:value-type="string" table:style-name="tablecell">
            <text:p text:style-name="tablealignleft"><text:span text:style-name="Source_20_Text">animate</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Anima la barra]</text:p>
          </table:table-cell>
        </table:table-row>
        <table:table-row>
          <table:table-cell office:value-type="string" table:style-name="tablecell">
            <text:p text:style-name="tablealignleft"><text:span text:style-name="Source_20_Text">striped</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Añade efecto de rayas a la barra]</text:p>
          </table:table-cell>
        </table:table-row>
        <table:table-row>
          <table:table-cell office:value-type="string" table:style-name="tablecell">
            <text:p text:style-name="tablealignleft"><text:span text:style-name="Source_20_Text">showvalue</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Visualiza el porcentaje del progreso de la barra]</text:p>
          </table:table-cell>
        </table:table-row>
      </table:table>
      <text:h text:style-name="Heading_20_3" text:outline-level="3"><text:bookmark-start text:name="__RefHeading___wells_21"/><text:bookmark-start text:name="wells"/>Wells<text:bookmark-end text:name="__RefHeading___wells_21"/><text:bookmark-end text:name="wells"/></text:h>
      <text:p text:style-name="Text_20_body"><text:span text:style-name="Strong_20_Emphasis">Por defecto</text:span>. El código:</text:p>
      <text:p text:style-name="Preformatted_20_Text">&lt;well&gt;Mira, ¡estoy en una caja!&lt;/well&gt;</text:p>
      <text:p text:style-name="Text_20_body">Muestra:</text:p>
      <text:p text:style-name="Text_20_body">Mira, ¡estoy en una caja!</text:p>
      <text:p text:style-name="Text_20_body"><text:span text:style-name="Strong_20_Emphasis">Tamaño pequeño</text:span>. El código:</text:p>
      <text:p text:style-name="Preformatted_20_Text">&lt;well size="sm"&gt;Mira, ¡estoy en una caja pequeña!&lt;/well&gt;</text:p>
      <text:p text:style-name="Text_20_body">Muestra:</text:p>
      <text:p text:style-name="Text_20_body">Mira, ¡estoy en una caja pequeña!</text:p>
      <text:p text:style-name="Text_20_body"><text:span text:style-name="Strong_20_Emphasis">Tamaño grande</text:span>. El código:</text:p>
      <text:p text:style-name="Preformatted_20_Text">&lt;well size="lg"&gt;Mira, ¡estoy en una caja grande!&lt;/well&gt;</text:p>
      <text:p text:style-name="Text_20_body">Muestra:</text:p>
      <text:p text:style-name="Text_20_body">Mira, ¡estoy en una caja grande!</text:p>
      <text:h text:style-name="Heading_20_4" text:outline-level="4"><text:bookmark-start text:name="__RefHeading___atributos_22"/><text:bookmark-start text:name="atributos5"/>Atributos<text:bookmark-end text:name="__RefHeading___atributos_22"/><text:bookmark-end text:name="atributos5"/></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size</text:span></text:p>
          </table:table-cell>
          <table:table-cell office:value-type="string" table:style-name="tablecell">
            <text:p text:style-name="tablealignleft">optional</text:p>
          </table:table-cell>
          <table:table-cell office:value-type="string" table:style-name="tablecell">
            <text:p text:style-name="tablealignleft">sm, lg</text:p>
          </table:table-cell>
          <table:table-cell office:value-type="string" table:style-name="tablecell">
            <text:p text:style-name="tablealignleft">[Tamaño de la caja]</text:p>
          </table:table-cell>
        </table:table-row>
      </table:table>
      <text:h text:style-name="Heading_20_3" text:outline-level="3"><text:bookmark-start text:name="__RefHeading___navs_23"/><text:bookmark-start text:name="navs"/>Navs<text:bookmark-end text:name="__RefHeading___navs_23"/><text:bookmark-end text:name="navs"/></text:h>
      <text:p text:style-name="Text_20_body"><text:span text:style-name="Strong_20_Emphasis">tabs - Pestañas con menú desplegable</text:span>. El código:</text:p>
      <text:p text:style-name="Preformatted_20_Text">&lt;nav type="tabs"&gt;<text:line-break/><text:s text:c="2"/>* [[:inicio|Inicio]]<text:line-break/><text:s text:c="2"/>* [[pruebas:playground|Zona de pruebas]]<text:line-break/><text:s text:c="2"/>* Tutoriales<text:line-break/><text:s text:c="4"/>* [[edu:tutoriales:dokuwiki:00_indice|DokuWiki]]<text:line-break/><text:s text:c="4"/>* [[edu:tutoriales:linux:00_indice|Linux]]<text:line-break/><text:s text:c="4"/>* [[edu:tutoriales:maquinas_virtuales:00_indice|Máquinas virtuales]]<text:line-break/><text:s text:c="2"/>* Club de Cocina<text:line-break/><text:s text:c="4"/>* [[club:cocina:manolo:00_indice|El Rincón de Manolo]]<text:line-break/><text:s text:c="4"/>* [[club:cocina:guillermo:00_indice|El Puchero de Guillermo]]<text:line-break/><text:s text:c="4"/>* [[club:cocina:dorinda:00_indice|Recetas de Dorinda]]<text:line-break/><text:s text:c="4"/>* [[club:cocina:dietas:00_indice|Dietas]]<text:line-break/>&lt;/nav&gt;</text:p>
      <text:p text:style-name="Text_20_body">Muestra:</text:p>
      <text:list text:style-name="List_20_1" text:continue-numbering="false">
        <text:list-item>
          <text:p text:style-name="List_20_1_Content_First"> <text:a xlink:type="simple" xlink:href="https://euloxio.myds.me/dokuwiki/doku.php/inicio" text:style-name="Internet_20_link" text:visited-style-name="Visited_20_Internet_20_Link">Inicio</text:a></text:p>
        </text:list-item>
        <text:list-item>
          <text:p text:style-name="List_20_1_Content"> <text:a xlink:type="simple" xlink:href="https://euloxio.myds.me/dokuwiki/doku.php/pruebas:playground" text:style-name="Internet_20_link" text:visited-style-name="Visited_20_Internet_20_Link">Zona de pruebas</text:a></text:p>
        </text:list-item>
        <text:list-item>
          <text:p text:style-name="List_20_1_Content"> Tutoriales</text:p>
          <text:list text:style-name="List_20_1">
            <text:list-item>
              <text:p text:style-name="List_20_1_Content"> <text:a xlink:type="simple" xlink:href="https://euloxio.myds.me/dokuwiki/doku.php/edu:tutoriales:dokuwiki:00_indice" text:style-name="Internet_20_link" text:visited-style-name="Visited_20_Internet_20_Link">DokuWiki</text:a></text:p>
            </text:list-item>
            <text:list-item>
              <text:p text:style-name="List_20_1_Content"> <text:a xlink:type="simple" xlink:href="https://euloxio.myds.me/dokuwiki/doku.php/edu:tutoriales:linux:00_indice" text:style-name="Internet_20_link" text:visited-style-name="Visited_20_Internet_20_Link">Linux</text:a></text:p>
            </text:list-item>
            <text:list-item>
              <text:p text:style-name="List_20_1_Content"> <text:a xlink:type="simple" xlink:href="https://euloxio.myds.me/dokuwiki/doku.php/edu:tutoriales:maquinas_virtuales:00_indice" text:style-name="Internet_20_link" text:visited-style-name="Visited_20_Internet_20_Link">Máquinas virtuales</text:a></text:p>
            </text:list-item>
          </text:list>
        </text:list-item>
        <text:list-item>
          <text:p text:style-name="List_20_1_Content"> Club de Cocina</text:p>
          <text:list text:style-name="List_20_1">
            <text:list-item>
              <text:p text:style-name="List_20_1_Content"> <text:a xlink:type="simple" xlink:href="https://euloxio.myds.me/dokuwiki/doku.php/club:cocina:manolo:00_indice" text:style-name="Internet_20_link" text:visited-style-name="Visited_20_Internet_20_Link">El Rincón de Manolo</text:a></text:p>
            </text:list-item>
            <text:list-item>
              <text:p text:style-name="List_20_1_Content"> <text:a xlink:type="simple" xlink:href="https://euloxio.myds.me/dokuwiki/doku.php/club:cocina:guillermo:00_indice" text:style-name="Internet_20_link" text:visited-style-name="Visited_20_Internet_20_Link">El Puchero de Guillermo</text:a></text:p>
            </text:list-item>
            <text:list-item>
              <text:p text:style-name="List_20_1_Content"> <text:a xlink:type="simple" xlink:href="https://euloxio.myds.me/dokuwiki/doku.php/club:cocina:dorinda:00_indice" text:style-name="Internet_20_link" text:visited-style-name="Visited_20_Internet_20_Link">Recetas de Dorinda</text:a></text:p>
            </text:list-item>
            <text:list-item>
              <text:p text:style-name="List_20_1_Content_Last"> <text:a xlink:type="simple" xlink:href="https://euloxio.myds.me/dokuwiki/doku.php/club:cocina:dietas:00_indice" text:style-name="Internet_20_link" text:visited-style-name="Visited_20_Internet_20_Link">Dietas</text:a></text:p>
            </text:list-item>
          </text:list>
        </text:list-item>
      </text:list>
      <text:p text:style-name="Text_20_body"><text:span text:style-name="Strong_20_Emphasis">Nota</text:span>. Sólo admite un nivel de submenú.</text:p>
      <text:p text:style-name="Text_20_body"><text:span text:style-name="Strong_20_Emphasis">Nota</text:span>. En lugar de <text:span text:style-name="Source_20_Text">nav type=“tabs”</text:span> puedes usar <text:span text:style-name="Source_20_Text">tabs</text:span>.
<text:line-break/>
<text:line-break/>
<text:span text:style-name="Strong_20_Emphasis">pills - Píldoras con menú desplegable</text:span>. El código:</text:p>
      <text:p text:style-name="Preformatted_20_Text">&lt;nav type="pills"&gt;<text:line-break/><text:s text:c="2"/>* [[:inicio|Inicio]]<text:line-break/><text:s text:c="2"/>* [[pruebas:playground|Zona de pruebas]]<text:line-break/><text:s text:c="2"/>* Tutoriales<text:line-break/><text:s text:c="4"/>* [[edu:tutoriales:dokuwiki:00_indice|DokuWiki]]<text:line-break/><text:s text:c="4"/>* [[edu:tutoriales:linux:00_indice|Linux]]<text:line-break/><text:s text:c="4"/>* [[edu:tutoriales:maquinas_virtuales:00_indice|Máquinas virtuales]]<text:line-break/><text:s text:c="2"/>* Club de Cocina<text:line-break/><text:s text:c="4"/>* [[club:cocina:manolo:00_indice|El Rincón de Manolo]]<text:line-break/><text:s text:c="4"/>* [[club:cocina:guillermo:00_indice|El Puchero de Guillermo]]<text:line-break/><text:s text:c="4"/>* [[club:cocina:dorinda:00_indice|Recetas de Dorinda]]<text:line-break/><text:s text:c="4"/>* [[club:cocina:dietas:00_indice|Dietas]]<text:line-break/>&lt;/nav&gt;</text:p>
      <text:p text:style-name="Text_20_body">Muestra:</text:p>
      <text:list text:style-name="List_20_1" text:continue-numbering="false">
        <text:list-item>
          <text:p text:style-name="List_20_1_Content_First"> <text:a xlink:type="simple" xlink:href="https://euloxio.myds.me/dokuwiki/doku.php/inicio" text:style-name="Internet_20_link" text:visited-style-name="Visited_20_Internet_20_Link">Inicio</text:a></text:p>
        </text:list-item>
        <text:list-item>
          <text:p text:style-name="List_20_1_Content"> <text:a xlink:type="simple" xlink:href="https://euloxio.myds.me/dokuwiki/doku.php/pruebas:playground" text:style-name="Internet_20_link" text:visited-style-name="Visited_20_Internet_20_Link">Zona de pruebas</text:a></text:p>
        </text:list-item>
        <text:list-item>
          <text:p text:style-name="List_20_1_Content"> Tutoriales</text:p>
          <text:list text:style-name="List_20_1">
            <text:list-item>
              <text:p text:style-name="List_20_1_Content"> <text:a xlink:type="simple" xlink:href="https://euloxio.myds.me/dokuwiki/doku.php/edu:tutoriales:dokuwiki:00_indice" text:style-name="Internet_20_link" text:visited-style-name="Visited_20_Internet_20_Link">DokuWiki</text:a></text:p>
            </text:list-item>
            <text:list-item>
              <text:p text:style-name="List_20_1_Content"> <text:a xlink:type="simple" xlink:href="https://euloxio.myds.me/dokuwiki/doku.php/edu:tutoriales:linux:00_indice" text:style-name="Internet_20_link" text:visited-style-name="Visited_20_Internet_20_Link">Linux</text:a></text:p>
            </text:list-item>
            <text:list-item>
              <text:p text:style-name="List_20_1_Content"> <text:a xlink:type="simple" xlink:href="https://euloxio.myds.me/dokuwiki/doku.php/edu:tutoriales:maquinas_virtuales:00_indice" text:style-name="Internet_20_link" text:visited-style-name="Visited_20_Internet_20_Link">Máquinas virtuales</text:a></text:p>
            </text:list-item>
          </text:list>
        </text:list-item>
        <text:list-item>
          <text:p text:style-name="List_20_1_Content"> Club de Cocina</text:p>
          <text:list text:style-name="List_20_1">
            <text:list-item>
              <text:p text:style-name="List_20_1_Content"> <text:a xlink:type="simple" xlink:href="https://euloxio.myds.me/dokuwiki/doku.php/club:cocina:manolo:00_indice" text:style-name="Internet_20_link" text:visited-style-name="Visited_20_Internet_20_Link">El Rincón de Manolo</text:a></text:p>
            </text:list-item>
            <text:list-item>
              <text:p text:style-name="List_20_1_Content"> <text:a xlink:type="simple" xlink:href="https://euloxio.myds.me/dokuwiki/doku.php/club:cocina:guillermo:00_indice" text:style-name="Internet_20_link" text:visited-style-name="Visited_20_Internet_20_Link">El Puchero de Guillermo</text:a></text:p>
            </text:list-item>
            <text:list-item>
              <text:p text:style-name="List_20_1_Content"> <text:a xlink:type="simple" xlink:href="https://euloxio.myds.me/dokuwiki/doku.php/club:cocina:dorinda:00_indice" text:style-name="Internet_20_link" text:visited-style-name="Visited_20_Internet_20_Link">Recetas de Dorinda</text:a></text:p>
            </text:list-item>
            <text:list-item>
              <text:p text:style-name="List_20_1_Content_Last"> <text:a xlink:type="simple" xlink:href="https://euloxio.myds.me/dokuwiki/doku.php/club:cocina:dietas:00_indice" text:style-name="Internet_20_link" text:visited-style-name="Visited_20_Internet_20_Link">Dietas</text:a></text:p>
            </text:list-item>
          </text:list>
        </text:list-item>
      </text:list>
      <text:p text:style-name="Text_20_body"><text:span text:style-name="Strong_20_Emphasis">Nota</text:span>. Muy semejante al anterior pero los menús desplegados están envueltas en cajas redondeadas sueltas del menú principal.</text:p>
      <text:p text:style-name="Text_20_body"><text:span text:style-name="Strong_20_Emphasis">Nota</text:span>. En lugar de <text:span text:style-name="Source_20_Text">nav type=“pills”</text:span> puedes usar <text:span text:style-name="Source_20_Text">pills</text:span>.
<text:line-break/></text:p>
      <text:p text:style-name="Text_20_body"><text:span text:style-name="Strong_20_Emphasis">pills - Apiladas</text:span>. El código:</text:p>
      <text:p text:style-name="Preformatted_20_Text">&lt;nav type="pills" stacked="true"&gt;<text:line-break/><text:s text:c="2"/>* [[:inicio|Inicio]]<text:line-break/><text:s text:c="2"/>* [[pruebas:playground|Zona de pruebas]]<text:line-break/><text:s text:c="2"/>* Tutoriales<text:line-break/><text:s text:c="4"/>* [[edu:tutoriales:dokuwiki:00_indice|DokuWiki]]<text:line-break/><text:s text:c="4"/>* [[edu:tutoriales:linux:00_indice|Linux]]<text:line-break/><text:s text:c="4"/>* [[edu:tutoriales:maquinas_virtuales:00_indice|Máquinas virtuales]]<text:line-break/><text:s text:c="2"/>* Club de Cocina<text:line-break/><text:s text:c="4"/>* [[club:cocina:manolo:00_indice|El Rincón de Manolo]]<text:line-break/><text:s text:c="4"/>* [[club:cocina:guillermo:00_indice|El Puchero de Guillermo]]<text:line-break/><text:s text:c="4"/>* [[club:cocina:dorinda:00_indice|Recetas de Dorinda]]<text:line-break/><text:s text:c="4"/>* [[club:cocina:dietas:00_indice|Dietas]]<text:line-break/>&lt;/nav&gt;</text:p>
      <text:p text:style-name="Text_20_body">Muestra:</text:p>
      <text:list text:style-name="List_20_1" text:continue-numbering="false">
        <text:list-item>
          <text:p text:style-name="List_20_1_Content_First"> <text:a xlink:type="simple" xlink:href="https://euloxio.myds.me/dokuwiki/doku.php/inicio" text:style-name="Internet_20_link" text:visited-style-name="Visited_20_Internet_20_Link">Inicio</text:a></text:p>
        </text:list-item>
        <text:list-item>
          <text:p text:style-name="List_20_1_Content"> <text:a xlink:type="simple" xlink:href="https://euloxio.myds.me/dokuwiki/doku.php/pruebas:playground" text:style-name="Internet_20_link" text:visited-style-name="Visited_20_Internet_20_Link">Zona de pruebas</text:a></text:p>
        </text:list-item>
        <text:list-item>
          <text:p text:style-name="List_20_1_Content"> Tutoriales</text:p>
          <text:list text:style-name="List_20_1">
            <text:list-item>
              <text:p text:style-name="List_20_1_Content"> <text:a xlink:type="simple" xlink:href="https://euloxio.myds.me/dokuwiki/doku.php/edu:tutoriales:dokuwiki:00_indice" text:style-name="Internet_20_link" text:visited-style-name="Visited_20_Internet_20_Link">DokuWiki</text:a></text:p>
            </text:list-item>
            <text:list-item>
              <text:p text:style-name="List_20_1_Content"> <text:a xlink:type="simple" xlink:href="https://euloxio.myds.me/dokuwiki/doku.php/edu:tutoriales:linux:00_indice" text:style-name="Internet_20_link" text:visited-style-name="Visited_20_Internet_20_Link">Linux</text:a></text:p>
            </text:list-item>
            <text:list-item>
              <text:p text:style-name="List_20_1_Content"> <text:a xlink:type="simple" xlink:href="https://euloxio.myds.me/dokuwiki/doku.php/edu:tutoriales:maquinas_virtuales:00_indice" text:style-name="Internet_20_link" text:visited-style-name="Visited_20_Internet_20_Link">Máquinas virtuales</text:a></text:p>
            </text:list-item>
          </text:list>
        </text:list-item>
        <text:list-item>
          <text:p text:style-name="List_20_1_Content"> Club de Cocina</text:p>
          <text:list text:style-name="List_20_1">
            <text:list-item>
              <text:p text:style-name="List_20_1_Content"> <text:a xlink:type="simple" xlink:href="https://euloxio.myds.me/dokuwiki/doku.php/club:cocina:manolo:00_indice" text:style-name="Internet_20_link" text:visited-style-name="Visited_20_Internet_20_Link">El Rincón de Manolo</text:a></text:p>
            </text:list-item>
            <text:list-item>
              <text:p text:style-name="List_20_1_Content"> <text:a xlink:type="simple" xlink:href="https://euloxio.myds.me/dokuwiki/doku.php/club:cocina:guillermo:00_indice" text:style-name="Internet_20_link" text:visited-style-name="Visited_20_Internet_20_Link">El Puchero de Guillermo</text:a></text:p>
            </text:list-item>
            <text:list-item>
              <text:p text:style-name="List_20_1_Content"> <text:a xlink:type="simple" xlink:href="https://euloxio.myds.me/dokuwiki/doku.php/club:cocina:dorinda:00_indice" text:style-name="Internet_20_link" text:visited-style-name="Visited_20_Internet_20_Link">Recetas de Dorinda</text:a></text:p>
            </text:list-item>
            <text:list-item>
              <text:p text:style-name="List_20_1_Content_Last"> <text:a xlink:type="simple" xlink:href="https://euloxio.myds.me/dokuwiki/doku.php/club:cocina:dietas:00_indice" text:style-name="Internet_20_link" text:visited-style-name="Visited_20_Internet_20_Link">Dietas</text:a></text:p>
            </text:list-item>
          </text:list>
        </text:list-item>
      </text:list>
      <text:p text:style-name="Text_20_body"><text:span text:style-name="Strong_20_Emphasis">pills - Justificadas</text:span>. El código:</text:p>
      <text:p text:style-name="Preformatted_20_Text">&lt;nav type="pills" justified="true"&gt;<text:line-break/><text:s text:c="2"/>* [[:inicio|Inicio]]<text:line-break/><text:s text:c="2"/>* [[pruebas:playground|Zona de pruebas]]<text:line-break/><text:s text:c="2"/>* Tutoriales<text:line-break/><text:s text:c="4"/>* [[edu:tutoriales:dokuwiki:00_indice|DokuWiki]]<text:line-break/><text:s text:c="4"/>* [[edu:tutoriales:linux:00_indice|Linux]]<text:line-break/><text:s text:c="4"/>* [[edu:tutoriales:maquinas_virtuales:00_indice|Máquinas virtuales]]<text:line-break/><text:s text:c="2"/>* Club de Cocina<text:line-break/><text:s text:c="4"/>* [[club:cocina:manolo:00_indice|El Rincón de Manolo]]<text:line-break/><text:s text:c="4"/>* [[club:cocina:guillermo:00_indice|El Puchero de Guillermo]]<text:line-break/><text:s text:c="4"/>* [[club:cocina:dorinda:00_indice|Recetas de Dorinda]]<text:line-break/><text:s text:c="4"/>* [[club:cocina:dietas:00_indice|Dietas]]<text:line-break/>&lt;/nav&gt;</text:p>
      <text:p text:style-name="Text_20_body">Muestra:</text:p>
      <text:list text:style-name="List_20_1" text:continue-numbering="false">
        <text:list-item>
          <text:p text:style-name="List_20_1_Content_First"> <text:a xlink:type="simple" xlink:href="https://euloxio.myds.me/dokuwiki/doku.php/inicio" text:style-name="Internet_20_link" text:visited-style-name="Visited_20_Internet_20_Link">Inicio</text:a></text:p>
        </text:list-item>
        <text:list-item>
          <text:p text:style-name="List_20_1_Content"> <text:a xlink:type="simple" xlink:href="https://euloxio.myds.me/dokuwiki/doku.php/pruebas:playground" text:style-name="Internet_20_link" text:visited-style-name="Visited_20_Internet_20_Link">Zona de pruebas</text:a></text:p>
        </text:list-item>
        <text:list-item>
          <text:p text:style-name="List_20_1_Content"> Tutoriales</text:p>
          <text:list text:style-name="List_20_1">
            <text:list-item>
              <text:p text:style-name="List_20_1_Content"> <text:a xlink:type="simple" xlink:href="https://euloxio.myds.me/dokuwiki/doku.php/edu:tutoriales:dokuwiki:00_indice" text:style-name="Internet_20_link" text:visited-style-name="Visited_20_Internet_20_Link">DokuWiki</text:a></text:p>
            </text:list-item>
            <text:list-item>
              <text:p text:style-name="List_20_1_Content"> <text:a xlink:type="simple" xlink:href="https://euloxio.myds.me/dokuwiki/doku.php/edu:tutoriales:linux:00_indice" text:style-name="Internet_20_link" text:visited-style-name="Visited_20_Internet_20_Link">Linux</text:a></text:p>
            </text:list-item>
            <text:list-item>
              <text:p text:style-name="List_20_1_Content"> <text:a xlink:type="simple" xlink:href="https://euloxio.myds.me/dokuwiki/doku.php/edu:tutoriales:maquinas_virtuales:00_indice" text:style-name="Internet_20_link" text:visited-style-name="Visited_20_Internet_20_Link">Máquinas virtuales</text:a></text:p>
            </text:list-item>
          </text:list>
        </text:list-item>
        <text:list-item>
          <text:p text:style-name="List_20_1_Content"> Club de Cocina</text:p>
          <text:list text:style-name="List_20_1">
            <text:list-item>
              <text:p text:style-name="List_20_1_Content"> <text:a xlink:type="simple" xlink:href="https://euloxio.myds.me/dokuwiki/doku.php/club:cocina:manolo:00_indice" text:style-name="Internet_20_link" text:visited-style-name="Visited_20_Internet_20_Link">El Rincón de Manolo</text:a></text:p>
            </text:list-item>
            <text:list-item>
              <text:p text:style-name="List_20_1_Content"> <text:a xlink:type="simple" xlink:href="https://euloxio.myds.me/dokuwiki/doku.php/club:cocina:guillermo:00_indice" text:style-name="Internet_20_link" text:visited-style-name="Visited_20_Internet_20_Link">El Puchero de Guillermo</text:a></text:p>
            </text:list-item>
            <text:list-item>
              <text:p text:style-name="List_20_1_Content"> <text:a xlink:type="simple" xlink:href="https://euloxio.myds.me/dokuwiki/doku.php/club:cocina:dorinda:00_indice" text:style-name="Internet_20_link" text:visited-style-name="Visited_20_Internet_20_Link">Recetas de Dorinda</text:a></text:p>
            </text:list-item>
            <text:list-item>
              <text:p text:style-name="List_20_1_Content_Last"> <text:a xlink:type="simple" xlink:href="https://euloxio.myds.me/dokuwiki/doku.php/club:cocina:dietas:00_indice" text:style-name="Internet_20_link" text:visited-style-name="Visited_20_Internet_20_Link">Dietas</text:a></text:p>
            </text:list-item>
          </text:list>
        </text:list-item>
      </text:list>
      <text:p text:style-name="Text_20_body"><text:span text:style-name="Strong_20_Emphasis">tabs - Justificadas</text:span>. El código:</text:p>
      <text:p text:style-name="Preformatted_20_Text">&lt;nav type="tabs" justified="true"&gt;<text:line-break/><text:s text:c="2"/>* [[:inicio|Inicio]]<text:line-break/><text:s text:c="2"/>* [[pruebas:playground|Zona de pruebas]]<text:line-break/><text:s text:c="2"/>* Tutoriales<text:line-break/><text:s text:c="4"/>* [[edu:tutoriales:dokuwiki:00_indice|DokuWiki]]<text:line-break/><text:s text:c="4"/>* [[edu:tutoriales:linux:00_indice|Linux]]<text:line-break/><text:s text:c="4"/>* [[edu:tutoriales:maquinas_virtuales:00_indice|Máquinas virtuales]]<text:line-break/><text:s text:c="2"/>* Club de Cocina<text:line-break/><text:s text:c="4"/>* [[club:cocina:manolo:00_indice|El Rincón de Manolo]]<text:line-break/><text:s text:c="4"/>* [[club:cocina:guillermo:00_indice|El Puchero de Guillermo]]<text:line-break/><text:s text:c="4"/>* [[club:cocina:dorinda:00_indice|Recetas de Dorinda]]<text:line-break/><text:s text:c="4"/>* [[club:cocina:dietas:00_indice|Dietas]]<text:line-break/>&lt;/nav&gt;</text:p>
      <text:p text:style-name="Text_20_body">Muestra:</text:p>
      <text:list text:style-name="List_20_1" text:continue-numbering="false">
        <text:list-item>
          <text:p text:style-name="List_20_1_Content_First"> <text:a xlink:type="simple" xlink:href="https://euloxio.myds.me/dokuwiki/doku.php/inicio" text:style-name="Internet_20_link" text:visited-style-name="Visited_20_Internet_20_Link">Inicio</text:a></text:p>
        </text:list-item>
        <text:list-item>
          <text:p text:style-name="List_20_1_Content"> <text:a xlink:type="simple" xlink:href="https://euloxio.myds.me/dokuwiki/doku.php/pruebas:playground" text:style-name="Internet_20_link" text:visited-style-name="Visited_20_Internet_20_Link">Zona de pruebas</text:a></text:p>
        </text:list-item>
        <text:list-item>
          <text:p text:style-name="List_20_1_Content"> Tutoriales</text:p>
          <text:list text:style-name="List_20_1">
            <text:list-item>
              <text:p text:style-name="List_20_1_Content"> <text:a xlink:type="simple" xlink:href="https://euloxio.myds.me/dokuwiki/doku.php/edu:tutoriales:dokuwiki:00_indice" text:style-name="Internet_20_link" text:visited-style-name="Visited_20_Internet_20_Link">DokuWiki</text:a></text:p>
            </text:list-item>
            <text:list-item>
              <text:p text:style-name="List_20_1_Content"> <text:a xlink:type="simple" xlink:href="https://euloxio.myds.me/dokuwiki/doku.php/edu:tutoriales:linux:00_indice" text:style-name="Internet_20_link" text:visited-style-name="Visited_20_Internet_20_Link">Linux</text:a></text:p>
            </text:list-item>
            <text:list-item>
              <text:p text:style-name="List_20_1_Content"> <text:a xlink:type="simple" xlink:href="https://euloxio.myds.me/dokuwiki/doku.php/edu:tutoriales:maquinas_virtuales:00_indice" text:style-name="Internet_20_link" text:visited-style-name="Visited_20_Internet_20_Link">Máquinas virtuales</text:a></text:p>
            </text:list-item>
          </text:list>
        </text:list-item>
        <text:list-item>
          <text:p text:style-name="List_20_1_Content"> Club de Cocina</text:p>
          <text:list text:style-name="List_20_1">
            <text:list-item>
              <text:p text:style-name="List_20_1_Content"> <text:a xlink:type="simple" xlink:href="https://euloxio.myds.me/dokuwiki/doku.php/club:cocina:manolo:00_indice" text:style-name="Internet_20_link" text:visited-style-name="Visited_20_Internet_20_Link">El Rincón de Manolo</text:a></text:p>
            </text:list-item>
            <text:list-item>
              <text:p text:style-name="List_20_1_Content"> <text:a xlink:type="simple" xlink:href="https://euloxio.myds.me/dokuwiki/doku.php/club:cocina:guillermo:00_indice" text:style-name="Internet_20_link" text:visited-style-name="Visited_20_Internet_20_Link">El Puchero de Guillermo</text:a></text:p>
            </text:list-item>
            <text:list-item>
              <text:p text:style-name="List_20_1_Content"> <text:a xlink:type="simple" xlink:href="https://euloxio.myds.me/dokuwiki/doku.php/club:cocina:dorinda:00_indice" text:style-name="Internet_20_link" text:visited-style-name="Visited_20_Internet_20_Link">Recetas de Dorinda</text:a></text:p>
            </text:list-item>
            <text:list-item>
              <text:p text:style-name="List_20_1_Content_Last"> <text:a xlink:type="simple" xlink:href="https://euloxio.myds.me/dokuwiki/doku.php/club:cocina:dietas:00_indice" text:style-name="Internet_20_link" text:visited-style-name="Visited_20_Internet_20_Link">Dietas</text:a></text:p>
            </text:list-item>
          </text:list>
        </text:list-item>
      </text:list>
      <text:p text:style-name="Text_20_body"><text:span text:style-name="Strong_20_Emphasis">Panel de pestañas</text:span>. El código:</text:p>
      <text:p text:style-name="Preformatted_20_Text">&lt;tabs&gt;<text:line-break/><text:s text:c="2"/>* [[#tab-quien|Quienes somos]]<text:line-break/><text:s text:c="2"/>* [[#tab-contact|Contacto]]<text:line-break/><text:line-break/>&lt;pane id="tab-quien"&gt;<text:line-break/>=== Quienes somos ===<text:line-break/>Somos una empresa seria, con larga tradición en timar a nuestros clientes. De momento el fisco aún no nos ha pillado en ningún renuncio, lo cual redunda en nuestra fiabilidad a la hora de cometer, perdón, acometer nuestros loables objetivos.<text:line-break/>&lt;/pane&gt;<text:line-break/><text:line-break/>&lt;pane id="tab-contact"&gt;<text:line-break/>=== Contacto ===<text:line-break/>Por razones obvias no poseemos domicilio fiscal. No es cuestión de dar facilidades. Ni tampoco tenemos teléfono ni correo electrónico. Pónganse en contacto con nosotros a través del tradicional método del boca a boca. Nosotros le encontraremos.<text:line-break/>&lt;/pane&gt;<text:line-break/><text:line-break/>&lt;/tabs&gt;</text:p>
      <text:p text:style-name="Text_20_body">Muestra:</text:p>
      <text:list text:style-name="List_20_1" text:continue-numbering="false">
        <text:list-item>
          <text:p text:style-name="List_20_1_Content_First"> Quienes somos</text:p>
        </text:list-item>
        <text:list-item>
          <text:p text:style-name="List_20_1_Content_Last"> Contacto</text:p>
        </text:list-item>
      </text:list>
      <text:h text:style-name="Heading_20_4" text:outline-level="4"><text:bookmark-start text:name="__RefHeading___quienes_somos_24"/><text:bookmark-start text:name="quienes_somos"/>Quienes somos<text:bookmark-end text:name="__RefHeading___quienes_somos_24"/><text:bookmark-end text:name="quienes_somos"/></text:h>
      <text:p text:style-name="Text_20_body">
Somos una empresa seria, con larga tradición en timar a nuestros clientes. De momento el fisco aún no nos ha pillado en ningún renuncio, lo cual redunda en nuestra fiabilidad a la hora de cometer, perdón, acometer nuestros loables objetivos.</text:p>
      <text:h text:style-name="Heading_20_4" text:outline-level="4"><text:bookmark-start text:name="__RefHeading___contacto_25"/><text:bookmark-start text:name="contacto"/>Contacto<text:bookmark-end text:name="__RefHeading___contacto_25"/><text:bookmark-end text:name="contacto"/></text:h>
      <text:p text:style-name="Text_20_body">
Por razones obvias no poseemos domicilio fiscal. No es cuestión de dar facilidades. Ni tampoco tenemos teléfono ni correo electrónico. Pónganse en contacto con nosotros a través del tradicional método del boca a boca. Nosotros le encontraremos.</text:p>
      <text:p text:style-name="Text_20_body"><text:line-break/>
<text:line-break/></text:p>
      <text:p text:style-name="Text_20_body"><text:span text:style-name="Strong_20_Emphasis">El panel de pestañas y el plugin Include</text:span>. Utilizar el plugin <text:span text:style-name="Source_20_Text">include</text:span> con el indicador o flag <text:span text:style-name="Source_20_Text">inline</text:span> para evitar comportamientos inesperados:</text:p>
      <text:p text:style-name="Preformatted_20_Text">&lt;pane id="tab-bar"&gt;<text:line-break/>{{page&gt;:wiki:syntax#Tables&amp;inline}}<text:line-break/>&lt;/pane&gt;</text:p>
      <text:p text:style-name="Text_20_body"><text:span text:style-name="Strong_20_Emphasis">De la documentación del plugin:include</text:span>: No cerrar o abrir secciones que incluyan una página. Este indicador o flag debería usarse dentro de otros elementos de sintaxis como listas o tables o dentro de la sintaxis de otro plugin.</text:p>
      <text:p text:style-name="Preformatted_20_Text">Nota para TOC. Se sugiere añadir<text:s text:c="2"/>~~NOTOC~~ porque el TOC se muestra entre la barra de pestañas y el contenido.</text:p>
      <text:h text:style-name="Heading_20_4" text:outline-level="4"><text:bookmark-start text:name="__RefHeading___atributos_26"/><text:bookmark-start text:name="atributos6"/>Atributos<text:bookmark-end text:name="__RefHeading___atributos_26"/><text:bookmark-end text:name="atributos6"/></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type</text:span></text:p>
          </table:table-cell>
          <table:table-cell office:value-type="string" table:style-name="tablecell">
            <text:p text:style-name="tablealignleft">pills</text:p>
          </table:table-cell>
          <table:table-cell office:value-type="string" table:style-name="tablecell">
            <text:p text:style-name="tablealignleft">tabs, pills</text:p>
          </table:table-cell>
          <table:table-cell office:value-type="string" table:style-name="tablecell">
            <text:p text:style-name="tablealignleft">[Type of nav]</text:p>
          </table:table-cell>
        </table:table-row>
        <table:table-row>
          <table:table-cell office:value-type="string" table:style-name="tablecell">
            <text:p text:style-name="tablealignleft"><text:span text:style-name="Source_20_Text">stacked</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Stacked nav items]</text:p>
          </table:table-cell>
        </table:table-row>
        <table:table-row>
          <table:table-cell office:value-type="string" table:style-name="tablecell">
            <text:p text:style-name="tablealignleft"><text:span text:style-name="Source_20_Text">justified</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Justify nav items]</text:p>
          </table:table-cell>
        </table:table-row>
        <table:table-row>
          <table:table-cell office:value-type="string" table:style-name="tablecell">
            <text:p text:style-name="tablealignleft"><text:span text:style-name="Source_20_Text">fade</text:span></text:p>
          </table:table-cell>
          <table:table-cell office:value-type="string" table:style-name="tablecell">
            <text:p text:style-name="tablealignleft">optional</text:p>
          </table:table-cell>
          <table:table-cell office:value-type="string" table:style-name="tablecell">
            <text:p text:style-name="tablealignleft">true</text:p>
          </table:table-cell>
          <table:table-cell office:value-type="string" table:style-name="tablecell">
            <text:p text:style-name="tablealignleft">[Enable fade effect on tabs]</text:p>
          </table:table-cell>
        </table:table-row>
      </table:table>
      <text:h text:style-name="Heading_20_3" text:outline-level="3"><text:bookmark-start text:name="__RefHeading___panels_27"/><text:bookmark-start text:name="panels"/>Panels<text:bookmark-end text:name="__RefHeading___panels_27"/><text:bookmark-end text:name="panels"/></text:h>
      <text:p text:style-name="Text_20_body">El código:</text:p>
      <text:p text:style-name="Preformatted_20_Text">&lt;panel type="info" title="Características principales" subtitle="Ergonomía" icon="glyphicon glyphicon-edit"&gt;<text:line-break/>Este aparato posee una cuidada ergonomía, haciéndolo atractivo para situarlo en cualquier lugar de la oficina. A su vez, el nivel de ruido es imperceptible, pudiendo usarse incluso en bibliotecas o en ambientes de trabajo muy silenciosos.<text:line-break/>&lt;/panel&gt;</text:p>
      <text:p text:style-name="Text_20_body">Muestra:</text:p>
      <text:p text:style-name="Text_20_body">Este aparato posee una cuidada ergonomía, haciéndolo atractivo para situarlo en cualquier lugar de la oficina. A su vez, el nivel de ruido es imperceptible, pudiendo usarse incluso en bibliotecas o en ambientes de trabajo muy silenciosos.</text:p>
      <text:h text:style-name="Heading_20_4" text:outline-level="4"><text:bookmark-start text:name="__RefHeading___atributos_28"/><text:bookmark-start text:name="atributos7"/>Atributos<text:bookmark-end text:name="__RefHeading___atributos_28"/><text:bookmark-end text:name="atributos7"/></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type</text:span></text:p>
          </table:table-cell>
          <table:table-cell office:value-type="string" table:style-name="tablecell">
            <text:p text:style-name="tablealignleft">default</text:p>
          </table:table-cell>
          <table:table-cell office:value-type="string" table:style-name="tablecell">
            <text:p text:style-name="tablealignleft">default, primary, success, info, warning, danger</text:p>
          </table:table-cell>
          <table:table-cell office:value-type="string" table:style-name="tablecell">
            <text:p text:style-name="tablealignleft">[Type of panel]</text:p>
          </table:table-cell>
        </table:table-row>
        <table:table-row>
          <table:table-cell office:value-type="string" table:style-name="tablecell">
            <text:p text:style-name="tablealignleft"><text:span text:style-name="Source_20_Text">title</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Title of panel]</text:p>
          </table:table-cell>
        </table:table-row>
        <table:table-row>
          <table:table-cell office:value-type="string" table:style-name="tablecell">
            <text:p text:style-name="tablealignleft"><text:span text:style-name="Source_20_Text">subtitle</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Subtitle of panel]</text:p>
          </table:table-cell>
        </table:table-row>
        <table:table-row>
          <table:table-cell office:value-type="string" table:style-name="tablecell">
            <text:p text:style-name="tablealignleft"><text:span text:style-name="Source_20_Text">icon</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Font icon class (eg. Glyphicon or Font-Awesome)]</text:p>
          </table:table-cell>
        </table:table-row>
        <table:table-row>
          <table:table-cell office:value-type="string" table:style-name="tablecell">
            <text:p text:style-name="tablealignleft"><text:span text:style-name="Source_20_Text">nobody</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Don't add a panel body. Useful to add other particular tags (or tables) inside a panels]</text:p>
          </table:table-cell>
        </table:table-row>
      </table:table>
      <text:h text:style-name="Heading_20_3" text:outline-level="3"><text:bookmark-start text:name="__RefHeading___alerts_29"/><text:bookmark-start text:name="alerts"/>Alerts<text:bookmark-end text:name="__RefHeading___alerts_29"/><text:bookmark-end text:name="alerts"/></text:h>
      <text:p text:style-name="Text_20_body">El código:</text:p>
      <text:p text:style-name="Preformatted_20_Text">&lt;alert type="success" icon="glyphicon glyphicon-ok" dismiss="true"&gt;<text:line-break/>** Bien hecho! ** Leíste con éxito este mensaje de alerta importante.<text:line-break/>&lt;/alert&gt;<text:line-break/><text:line-break/>&lt;alert type="info" icon="glyphicon glyphicon-info-sign" dismiss="true"&gt;<text:line-break/>**Aviso!** Esta alerta necesita de su atención, pero no es muy importante.<text:line-break/>&lt;/alert&gt;<text:line-break/><text:line-break/>&lt;alert type="warning" icon="glyphicon glyphicon-wrench" dismiss="true"&gt;<text:line-break/>**Advertencia!** Compruebe los datos del sistema, no parecen estar bien.<text:line-break/>&lt;/alert&gt;<text:line-break/><text:line-break/>&lt;alert type="danger" icon="glyphicon glyphicon-minus-sign" dismiss="true"&gt;<text:line-break/>**Peligro!** Error inminente si no corrige su configuración.<text:line-break/>&lt;/alert&gt;</text:p>
      <text:p text:style-name="Text_20_body">Muestra:</text:p>
      <text:p text:style-name="Text_20_body"><text:span text:style-name="Strong_20_Emphasis"> Bien hecho! </text:span> Leíste con éxito este mensaje de alerta importante.
<text:span text:style-name="Strong_20_Emphasis">Aviso!</text:span> Esta alerta necesita de su atención, pero no es muy importante.
<text:span text:style-name="Strong_20_Emphasis">Advertencia!</text:span> Compruebe los datos del sistema, no parecen estar bien.
<text:span text:style-name="Strong_20_Emphasis">Peligro!</text:span> Error inminente si no corrige su configuración.
</text:p>
      <text:h text:style-name="Heading_20_3" text:outline-level="3"><text:bookmark-start text:name="__RefHeading___tooltips_30"/><text:bookmark-start text:name="tooltips"/>Tooltips<text:bookmark-end text:name="__RefHeading___tooltips_30"/><text:bookmark-end text:name="tooltips"/></text:h>
      <text:p text:style-name="Text_20_body">El código:</text:p>
      <text:p text:style-name="Preformatted_20_Text">&lt;tooltip title="Esto se lee al acercar el ratón"&gt;Acércate&lt;/tooltip&gt;, le dijo sin pudor...</text:p>
      <text:p text:style-name="Text_20_body">Muestra:</text:p>
      <text:p text:style-name="Text_20_body">Acércate, le dijo sin pudor…</text:p>
      <text:h text:style-name="Heading_20_3" text:outline-level="3"><text:bookmark-start text:name="__RefHeading___thumbnails_31"/><text:bookmark-start text:name="thumbnails"/>Thumbnails<text:bookmark-end text:name="__RefHeading___thumbnails_31"/><text:bookmark-end text:name="thumbnails"/></text:h>
      <text:p text:style-name="Text_20_body"><text:span text:style-name="Strong_20_Emphasis">Uso básico</text:span>. El código:</text:p>
      <text:p text:style-name="Preformatted_20_Text">&lt;grid&gt;<text:line-break/><text:line-break/>&lt;col xs="6" md="3"&gt;<text:line-break/>&lt;thumbnail&gt;<text:line-break/>{{ wiki:dokuwiki-128.png }}<text:line-break/>&lt;/thumbnail&gt;<text:line-break/>&lt;/col&gt;<text:line-break/><text:line-break/>&lt;col xs="6" md="3"&gt;<text:line-break/>&lt;thumbnail&gt;<text:line-break/>{{ wiki:dokuwiki-128.png }}<text:line-break/>&lt;/thumbnail&gt;<text:line-break/>&lt;/col&gt;<text:line-break/><text:line-break/>&lt;col xs="6" md="3"&gt;<text:line-break/>&lt;thumbnail&gt;<text:line-break/>{{ wiki:dokuwiki-128.png }}<text:line-break/>&lt;/thumbnail&gt;<text:line-break/>&lt;/col&gt;<text:line-break/><text:line-break/>&lt;col xs="6" md="3"&gt;<text:line-break/>&lt;thumbnail&gt;<text:line-break/>{{ wiki:dokuwiki-128.png }}<text:line-break/>&lt;/thumbnail&gt;<text:line-break/>&lt;/col&gt;<text:line-break/><text:line-break/>&lt;/grid&gt;</text:p>
      <text:p text:style-name="Text_20_body">Muestra:</text:p>
      <text:p text:style-name="Text_20_body"><draw:frame draw:style-name="mediacenter" draw:name="3" text:anchor-type="paragraph" draw:z-index="3" svg:width="3.3866666666667cm" style:rel-width="100%" svg:height="3.3866666666667cm" style:rel-height="scale"><draw:image xlink:href="Pictures/d7b4e5a51e64074663a12c4dbd705326.png" xlink:type="simple" xlink:show="embed" xlink:actuate="onLoad"/></draw:frame>
<draw:frame draw:style-name="mediacenter" draw:name="4" text:anchor-type="paragraph" draw:z-index="4" svg:width="3.3866666666667cm" style:rel-width="100%" svg:height="3.3866666666667cm" style:rel-height="scale"><draw:image xlink:href="Pictures/d7b4e5a51e64074663a12c4dbd705326.png" xlink:type="simple" xlink:show="embed" xlink:actuate="onLoad"/></draw:frame>
<draw:frame draw:style-name="mediacenter" draw:name="5" text:anchor-type="paragraph" draw:z-index="5" svg:width="3.3866666666667cm" style:rel-width="100%" svg:height="3.3866666666667cm" style:rel-height="scale"><draw:image xlink:href="Pictures/d7b4e5a51e64074663a12c4dbd705326.png" xlink:type="simple" xlink:show="embed" xlink:actuate="onLoad"/></draw:frame>
<draw:frame draw:style-name="mediacenter" draw:name="6" text:anchor-type="paragraph" draw:z-index="6" svg:width="3.3866666666667cm" style:rel-width="100%" svg:height="3.3866666666667cm" style:rel-height="scale"><draw:image xlink:href="Pictures/d7b4e5a51e64074663a12c4dbd705326.png" xlink:type="simple" xlink:show="embed" xlink:actuate="onLoad"/></draw:frame>
<text:span text:style-name="Strong_20_Emphasis">Contenido personalizado</text:span>. El código:</text:p>
      <text:p text:style-name="Preformatted_20_Text">&lt;grid&gt;<text:line-break/>&lt;col xs="6" md="3"&gt;<text:line-break/>&lt;thumbnail&gt;<text:line-break/>{{ wiki:dokuwiki-128.png }}<text:line-break/>&lt;caption&gt;<text:line-break/>=== DokuWiki ====<text:line-break/><text:line-break/>//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line-break/>&lt;/caption&gt;<text:line-break/>&lt;/thumbnail&gt;<text:line-break/>&lt;/col&gt;<text:line-break/><text:line-break/>&lt;col xs="6" md="3"&gt;<text:line-break/>&lt;thumbnail&gt;<text:line-break/>{{ wiki:dokuwiki-128.png }}<text:line-break/>&lt;caption&gt;<text:line-break/>=== DokuWiki ====<text:line-break/><text:line-break/>//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line-break/>&lt;/caption&gt;<text:line-break/>&lt;/thumbnail&gt;<text:line-break/>&lt;/col&gt;<text:line-break/><text:line-break/>&lt;col xs="6" md="3"&gt;<text:line-break/>&lt;thumbnail&gt;<text:line-break/>{{ wiki:dokuwiki-128.png }}<text:line-break/>&lt;caption&gt;<text:line-break/>=== DokuWiki ====<text:line-break/><text:line-break/>//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line-break/>&lt;/caption&gt;<text:line-break/>&lt;/thumbnail&gt;<text:line-break/>&lt;/col&gt;<text:line-break/><text:line-break/>&lt;col xs="6" md="3"&gt;<text:line-break/>&lt;thumbnail&gt;<text:line-break/>{{ wiki:dokuwiki-128.png }}<text:line-break/>&lt;caption&gt;<text:line-break/>=== DokuWiki ====<text:line-break/><text:line-break/>//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line-break/>&lt;/caption&gt;<text:line-break/>&lt;/thumbnail&gt;<text:line-break/>&lt;/col&gt;<text:line-break/><text:line-break/>&lt;/grid&gt;</text:p>
      <text:p text:style-name="Text_20_body">Muestra:</text:p>
      <text:p text:style-name="Text_20_body"><draw:frame draw:style-name="mediacenter" draw:name="7" text:anchor-type="paragraph" draw:z-index="7" svg:width="3.3866666666667cm" style:rel-width="100%" svg:height="3.3866666666667cm" style:rel-height="scale"><draw:image xlink:href="Pictures/d7b4e5a51e64074663a12c4dbd705326.png" xlink:type="simple" xlink:show="embed" xlink:actuate="onLoad"/></draw:frame>

</text:p>
      <text:h text:style-name="Heading_20_4" text:outline-level="4"><text:bookmark-start text:name="__RefHeading___dokuwiki_32"/><text:bookmark-start text:name="dokuwiki"/>DokuWiki<text:bookmark-end text:name="__RefHeading___dokuwiki_32"/><text:bookmark-end text:name="dokuwiki"/></text:h>
      <text:p text:style-name="Text_20_body"><text:span text:style-name="Emphasis">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span></text:p>
      <text:p text:style-name="Text_20_body"><draw:frame draw:style-name="mediacenter" draw:name="8" text:anchor-type="paragraph" draw:z-index="8" svg:width="3.3866666666667cm" style:rel-width="100%" svg:height="3.3866666666667cm" style:rel-height="scale"><draw:image xlink:href="Pictures/d7b4e5a51e64074663a12c4dbd705326.png" xlink:type="simple" xlink:show="embed" xlink:actuate="onLoad"/></draw:frame>

</text:p>
      <text:h text:style-name="Heading_20_4" text:outline-level="4"><text:bookmark-start text:name="__RefHeading___dokuwiki_33"/><text:bookmark-start text:name="dokuwiki1"/>DokuWiki<text:bookmark-end text:name="__RefHeading___dokuwiki_33"/><text:bookmark-end text:name="dokuwiki1"/></text:h>
      <text:p text:style-name="Text_20_body"><text:span text:style-name="Emphasis">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span></text:p>
      <text:p text:style-name="Text_20_body"><draw:frame draw:style-name="mediacenter" draw:name="9" text:anchor-type="paragraph" draw:z-index="9" svg:width="3.3866666666667cm" style:rel-width="100%" svg:height="3.3866666666667cm" style:rel-height="scale"><draw:image xlink:href="Pictures/d7b4e5a51e64074663a12c4dbd705326.png" xlink:type="simple" xlink:show="embed" xlink:actuate="onLoad"/></draw:frame>

</text:p>
      <text:h text:style-name="Heading_20_4" text:outline-level="4"><text:bookmark-start text:name="__RefHeading___dokuwiki_34"/><text:bookmark-start text:name="dokuwiki2"/>DokuWiki<text:bookmark-end text:name="__RefHeading___dokuwiki_34"/><text:bookmark-end text:name="dokuwiki2"/></text:h>
      <text:p text:style-name="Text_20_body"><text:span text:style-name="Emphasis">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span></text:p>
      <text:p text:style-name="Text_20_body"><draw:frame draw:style-name="mediacenter" draw:name="10" text:anchor-type="paragraph" draw:z-index="10" svg:width="3.3866666666667cm" style:rel-width="100%" svg:height="3.3866666666667cm" style:rel-height="scale"><draw:image xlink:href="Pictures/d7b4e5a51e64074663a12c4dbd705326.png" xlink:type="simple" xlink:show="embed" xlink:actuate="onLoad"/></draw:frame>

</text:p>
      <text:h text:style-name="Heading_20_4" text:outline-level="4"><text:bookmark-start text:name="__RefHeading___dokuwiki_35"/><text:bookmark-start text:name="dokuwiki3"/>DokuWiki<text:bookmark-end text:name="__RefHeading___dokuwiki_35"/><text:bookmark-end text:name="dokuwiki3"/></text:h>
      <text:p text:style-name="Text_20_body"><text:span text:style-name="Emphasis">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span></text:p>
      <text:p text:style-name="Text_20_body"><text:a xlink:type="simple" xlink:href="http://getbootstrap.com/css/#grid" text:style-name="Internet_20_link" text:visited-style-name="Visited_20_Internet_20_Link">Más información.</text:a></text:p>
      <text:h text:style-name="Heading_20_3" text:outline-level="3"><text:bookmark-start text:name="__RefHeading___buttons_36"/><text:bookmark-start text:name="buttons"/>Buttons<text:bookmark-end text:name="__RefHeading___buttons_36"/><text:bookmark-end text:name="buttons"/></text:h>
      <text:p text:style-name="Text_20_body"><text:span text:style-name="Strong_20_Emphasis">Uso básico</text:span>. El código:</text:p>
      <text:p text:style-name="Preformatted_20_Text">&lt;button&gt;Por defecto&lt;/button&gt;<text:line-break/>&lt;button type="primary"&gt;Primary&lt;/button&gt;<text:line-break/>&lt;button type="success"&gt;Success&lt;/button&gt;<text:line-break/>&lt;button type="info"&gt;Info&lt;/button&gt;<text:line-break/>&lt;button type="warning"&gt;Warning&lt;/button&gt;<text:line-break/>&lt;button type="danger"&gt;Danger&lt;/button&gt;<text:line-break/>&lt;button type="link"&gt;Link&lt;/button&gt;</text:p>
      <text:p text:style-name="Text_20_body">Muestra:</text:p>
      <text:p text:style-name="Text_20_body">Por defecto
Primary
Success
Info
Warning
Danger
Link</text:p>
      <text:p text:style-name="Text_20_body"><text:span text:style-name="Strong_20_Emphasis">Enlace en el botón</text:span>. El código:</text:p>
      <text:p text:style-name="Preformatted_20_Text">&lt;button type="success" icon="glyphicon glyphicon-edit"&gt;[[:inicio|Inicio]]&lt;/button&gt;<text:line-break/>&lt;button type="success" size="sm" icon="glyphicon glyphicon-edit"&gt;[[:inicio|Inicio]]&lt;/button&gt;</text:p>
      <text:p text:style-name="Text_20_body">Muestra:</text:p>
      <text:p text:style-name="Text_20_body"><text:a xlink:type="simple" xlink:href="https://euloxio.myds.me/dokuwiki/doku.php/inicio" text:style-name="Internet_20_link" text:visited-style-name="Visited_20_Internet_20_Link">Inicio</text:a>
<text:a xlink:type="simple" xlink:href="https://euloxio.myds.me/dokuwiki/doku.php/inicio" text:style-name="Internet_20_link" text:visited-style-name="Visited_20_Internet_20_Link">Inicio</text:a></text:p>
      <text:p text:style-name="Text_20_body"><text:span text:style-name="Strong_20_Emphasis">Tamaños</text:span>. El código:</text:p>
      <text:p text:style-name="Preformatted_20_Text">&lt;button type="primary" size="lg"&gt;Botón grande&lt;/button&gt;<text:line-break/>&lt;button type="default" size="lg"&gt;Botón grande&lt;/button&gt;<text:line-break/><text:line-break/>&lt;button type="primary"&gt;Botón por defecto&lt;/button&gt;<text:line-break/>&lt;button type="default"&gt;Botón por defecto&lt;/button&gt;<text:line-break/><text:line-break/>&lt;button type="primary" size="sm"&gt;Botón pequeño&lt;/button&gt;<text:line-break/>&lt;button type="default" size="sm"&gt;Botón pequeño&lt;/button&gt;<text:line-break/><text:line-break/>&lt;button type="primary" size="xs"&gt;Botón mini&lt;/button&gt;<text:line-break/>&lt;button type="default" size="xs"&gt;Botón mini&lt;/button&gt;</text:p>
      <text:p text:style-name="Text_20_body">Muestra:</text:p>
      <text:p text:style-name="Text_20_body">Botón grande
Botón grande</text:p>
      <text:p text:style-name="Text_20_body">Botón por defecto
Botón por defecto</text:p>
      <text:p text:style-name="Text_20_body">Botón pequeño
Botón pequeño</text:p>
      <text:p text:style-name="Text_20_body">Botón mini
Botón mini</text:p>
      <text:h text:style-name="Heading_20_4" text:outline-level="4"><text:bookmark-start text:name="__RefHeading___atributos_37"/><text:bookmark-start text:name="atributos8"/>Atributos<text:bookmark-end text:name="__RefHeading___atributos_37"/><text:bookmark-end text:name="atributos8"/></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ext:p text:style-name="tablealignleft"><text:span text:style-name="Source_20_Text">type</text:span></text:p>
          </table:table-cell>
          <table:table-cell office:value-type="string" table:style-name="tablecell">
            <text:p text:style-name="tablealignleft">default</text:p>
          </table:table-cell>
          <table:table-cell office:value-type="string" table:style-name="tablecell">
            <text:p text:style-name="tablealignleft">default, primary, success, info, warning, danger, link</text:p>
          </table:table-cell>
          <table:table-cell office:value-type="string" table:style-name="tablecell">
            <text:p text:style-name="tablealignleft">[Type of button]</text:p>
          </table:table-cell>
        </table:table-row>
        <table:table-row>
          <table:table-cell office:value-type="string" table:style-name="tablecell">
            <text:p text:style-name="tablealignleft"><text:span text:style-name="Source_20_Text">icon</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Font icon class (eg. Glyphicon or Font-Awesome)]</text:p>
          </table:table-cell>
        </table:table-row>
        <table:table-row>
          <table:table-cell office:value-type="string" table:style-name="tablecell">
            <text:p text:style-name="tablealignleft"><text:span text:style-name="Source_20_Text">size</text:span></text:p>
          </table:table-cell>
          <table:table-cell office:value-type="string" table:style-name="tablecell">
            <text:p text:style-name="tablealignleft">optional</text:p>
          </table:table-cell>
          <table:table-cell office:value-type="string" table:style-name="tablecell">
            <text:p text:style-name="tablealignleft">lg, sm, xs</text:p>
          </table:table-cell>
          <table:table-cell office:value-type="string" table:style-name="tablecell">
            <text:p text:style-name="tablealignleft">[Grande, pequeño, mini]</text:p>
          </table:table-cell>
        </table:table-row>
        <table:table-row>
          <table:table-cell office:value-type="string" table:style-name="tablecell">
            <text:p text:style-name="tablealignleft"><text:span text:style-name="Source_20_Text">collapse</text:span></text:p>
          </table:table-cell>
          <table:table-cell office:value-type="string" table:style-name="tablecell" table:number-columns-spanned="2">
            <text:p text:style-name="tablealignleft">optional</text:p>
          </table:table-cell>
          <table:covered-table-cell/>
          <table:table-cell office:value-type="string" table:style-name="tablecell">
            <text:p text:style-name="tablealignleft">[Target element selector to collapse (see Collapse)]</text:p>
          </table:table-cell>
        </table:table-row>
      </table:table>
      <text:h text:style-name="Heading_20_3" text:outline-level="3"><text:bookmark-start text:name="__RefHeading___collapse_38"/><text:bookmark-start text:name="collapse"/>Collapse<text:bookmark-end text:name="__RefHeading___collapse_38"/><text:bookmark-end text:name="collapse"/></text:h>
      <text:p text:style-name="Text_20_body">El código:</text:p>
      <text:p text:style-name="Preformatted_20_Text">&lt;button collapse="registro" type="warning" size="sm"&gt;Condiciones&lt;/button&gt;<text:line-break/>&lt;button collapse="firma" type="success" size="sm"&gt;Testigos&lt;/button&gt;<text:line-break/><text:line-break/>&lt;collapse id="registro" collapsed="true"&gt;<text:line-break/>Las condiciones del contrato difieren de las reales en que la parte contratante de la primera parte contrata con la segunda parte contratante de la primera parte la parte contratante de la segunda parte. Y alguien se pregunta ¿Donde están los testigos?<text:line-break/>&lt;/collapse&gt;<text:line-break/><text:line-break/>&lt;collapse id="firma" collapsed="true"&gt;<text:line-break/>Los testigos afirman haber visto a la parte primera contratante en el bar del barco, junto con la rubia contratante de la primera parte.<text:line-break/>&lt;/collapse&gt;</text:p>
      <text:p text:style-name="Text_20_body">Muestra:</text:p>
      <text:p text:style-name="Text_20_body">Condiciones
Testigos</text:p>
      <text:p text:style-name="Text_20_body">Las condiciones del contrato difieren de las reales en que la parte contratante de la primera parte contrata con la segunda parte contratante de la primera parte la parte contratante de la segunda parte. Y alguien se pregunta ¿Donde están los testigos?
Los testigos afirman haber visto a la parte primera contratante en el bar del barco, junto con la rubia contratante de la primera parte.
</text:p>
      <text:h text:style-name="Heading_20_4" text:outline-level="4"><text:bookmark-start text:name="__RefHeading___atributos_39"/><text:bookmark-start text:name="atributos9"/>Atributos<text:bookmark-end text:name="__RefHeading___atributos_39"/><text:bookmark-end text:name="atributos9"/></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Valor por defecto</text:p>
          </table:table-cell>
          <table:table-cell office:value-type="string" table:style-name="tableheader">
            <text:p text:style-name="Table_20_Heading">Valores permitidos</text:p>
          </table:table-cell>
          <table:table-cell office:value-type="string" table:style-name="tableheader">
            <text:p text:style-name="Table_20_Heading">[Descripción]</text:p>
          </table:table-cell>
        </table:table-row>
        <table:table-row>
          <table:table-cell office:value-type="string" table:style-name="tablecell" table:number-columns-spanned="3">
            <text:p text:style-name="tablealignleft"><text:span text:style-name="Source_20_Text">id</text:span></text:p>
          </table:table-cell>
          <table:covered-table-cell/>
          <table:covered-table-cell/>
          <table:table-cell office:value-type="string" table:style-name="tablecell">
            <text:p text:style-name="tablealignleft">[Etiqueta identificadora del elemento colapsado]</text:p>
          </table:table-cell>
        </table:table-row>
        <table:table-row>
          <table:table-cell office:value-type="string" table:style-name="tablecell">
            <text:p text:style-name="tablealignleft"><text:span text:style-name="Source_20_Text">collapsed</text:span></text:p>
          </table:table-cell>
          <table:table-cell office:value-type="string" table:style-name="tablecell">
            <text:p text:style-name="tablealignleft">false</text:p>
          </table:table-cell>
          <table:table-cell office:value-type="string" table:style-name="tablecell">
            <text:p text:style-name="tablealignleft">true, false</text:p>
          </table:table-cell>
          <table:table-cell office:value-type="string" table:style-name="tablecell">
            <text:p text:style-name="tablealignleft">[Activa/Desactiva el estado colapsado]</text:p>
          </table:table-cell>
        </table:table-row>
      </table:table>
      <text:h text:style-name="Heading_20_3" text:outline-level="3"><text:bookmark-start text:name="__RefHeading___accordion_40"/><text:bookmark-start text:name="accordion"/>Accordion<text:bookmark-end text:name="__RefHeading___accordion_40"/><text:bookmark-end text:name="accordion"/></text:h>
      <text:p text:style-name="Text_20_body">El código:</text:p>
      <text:p text:style-name="Preformatted_20_Text">&lt;accordion&gt;<text:line-break/><text:line-break/>&lt;panel title="Collapsible Group Item #1" type="success"&gt;<text:line-break/>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line-break/>&lt;/panel&gt;<text:line-break/><text:line-break/>&lt;panel title="Collapsible Group Item #2" type="info"&gt;<text:line-break/>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line-break/>&lt;/panel&gt;<text:line-break/><text:line-break/>&lt;panel title="Collapsible Group Item #3" type="warning"&gt;<text:line-break/>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line-break/>&lt;/panel&gt;<text:line-break/><text:line-break/>&lt;/accordion&gt;</text:p>
      <text:p text:style-name="Text_20_body">Muestra:</text:p>
      <text:p text:style-name="Text_20_body">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p>
      <text:p text:style-name="Text_20_body">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p>
      <text:p text:style-name="Text_20_body">Anim pariatur cliche reprehenderit, enim eiusmod high life accusamus terry richardson ad squid. 3 wolf moon officia aute, non cupidatat skateboard dolor brunch. Food truck quinoa nesciunt laborum eiusmod. Brunch 3 wolf moon tempor, sunt aliqua put a bird on it squid single-origin coffee nulla assumenda shoreditch et. Nihil anim keffiyeh helvetica, craft beer labore wes anderson cred nesciunt sapiente ea proident. Ad vegan excepteur butcher vice lomo. Leggings occaecat craft beer farm-to-table, raw denim aesthetic synth nesciunt you probably haven't heard of them accusamus labore sustainable VHS.</text:p>
      <text:h text:style-name="Heading_20_3" text:outline-level="3"><text:bookmark-start text:name="__RefHeading___carousel_41"/><text:bookmark-start text:name="carousel"/>Carousel<text:bookmark-end text:name="__RefHeading___carousel_41"/><text:bookmark-end text:name="carousel"/></text:h>
      <text:p text:style-name="Text_20_body"><text:span text:style-name="Strong_20_Emphasis">Uso básico</text:span>. El código:</text:p>
      <text:p text:style-name="Preformatted_20_Text">&lt;carousel&gt;<text:line-break/>{{:wiki:plato1.jpg?nolink|}}<text:line-break/>{{:wiki:plato2.jpg?nolink|}}<text:line-break/>{{:wiki:plato3.jpg?nolink|}}<text:line-break/>&lt;/carousel&gt;</text:p>
      <text:p text:style-name="Text_20_body">Muestra:</text:p>
      <text:p text:style-name="Text_20_body"><draw:frame draw:style-name="media" draw:name="11" text:anchor-type="as-char" draw:z-index="11" svg:width="12.7cm" svg:height="5.8472916666667cm"><draw:image xlink:href="Pictures/b9a6ff6c936a92dd0f7d5008dd9b6a81.jpg" xlink:type="simple" xlink:show="embed" xlink:actuate="onLoad"/></draw:frame>
<draw:frame draw:style-name="media" draw:name="12" text:anchor-type="as-char" draw:z-index="12" svg:width="12.7cm" svg:height="5.5297916666667cm"><draw:image xlink:href="Pictures/e32bef0ce47b97148be7d8336212e7bc.jpg" xlink:type="simple" xlink:show="embed" xlink:actuate="onLoad"/></draw:frame>
<draw:frame draw:style-name="media" draw:name="13" text:anchor-type="as-char" draw:z-index="13" svg:width="12.7cm" svg:height="5.6091666666667cm"><draw:image xlink:href="Pictures/cef6562beda431c96595f806b5ab7245.jpg" xlink:type="simple" xlink:show="embed" xlink:actuate="onLoad"/></draw:frame>
<text:line-break/></text:p>
      <text:p text:style-name="Text_20_body"><text:span text:style-name="Strong_20_Emphasis">Uso alternativo</text:span>. El código:</text:p>
      <text:p text:style-name="Preformatted_20_Text">&lt;carousel&gt;<text:line-break/>&lt;slide&gt;{{:wiki:plato1.jpg?nolink|}}&lt;/slide&gt;<text:line-break/>&lt;slide&gt;{{:wiki:plato2.jpg?nolink|}}&lt;/slide&gt;<text:line-break/>&lt;slide&gt;{{:wiki:plato3.jpg?nolink|}}&lt;/slide&gt;<text:line-break/>&lt;/carousel&gt;</text:p>
      <text:p text:style-name="Text_20_body">Muestra:</text:p>
      <text:p text:style-name="Text_20_body"><draw:frame draw:style-name="media" draw:name="14" text:anchor-type="as-char" draw:z-index="14" svg:width="12.7cm" svg:height="5.8472916666667cm"><draw:image xlink:href="Pictures/b9a6ff6c936a92dd0f7d5008dd9b6a81.jpg" xlink:type="simple" xlink:show="embed" xlink:actuate="onLoad"/></draw:frame><draw:frame draw:style-name="media" draw:name="15" text:anchor-type="as-char" draw:z-index="15" svg:width="12.7cm" svg:height="5.5297916666667cm"><draw:image xlink:href="Pictures/e32bef0ce47b97148be7d8336212e7bc.jpg" xlink:type="simple" xlink:show="embed" xlink:actuate="onLoad"/></draw:frame><draw:frame draw:style-name="media" draw:name="16" text:anchor-type="as-char" draw:z-index="16" svg:width="12.7cm" svg:height="5.6091666666667cm"><draw:image xlink:href="Pictures/cef6562beda431c96595f806b5ab7245.jpg" xlink:type="simple" xlink:show="embed" xlink:actuate="onLoad"/></draw:frame><text:line-break/></text:p>
      <text:p text:style-name="Text_20_body"><text:span text:style-name="Strong_20_Emphasis">Caption</text:span>. EL código:</text:p>
      <text:p text:style-name="Preformatted_20_Text">&lt;carousel&gt;<text:line-break/>&lt;slide&gt;<text:line-break/>{{:wiki:plato1.jpg?nolink|}}<text:line-break/>&lt;caption&gt;<text:line-break/>=== First slide label ===<text:line-break/>Nulla vitae elit libero, a pharetra augue mollis interdum.<text:line-break/>&lt;/caption&gt;<text:line-break/>&lt;/slide&gt;<text:line-break/>[...]<text:line-break/>&lt;/carousel&gt;</text:p>
      <text:p text:style-name="Text_20_body">Muestra:</text:p>
      <text:p text:style-name="Text_20_body"><draw:frame draw:style-name="media" draw:name="17" text:anchor-type="as-char" draw:z-index="17" svg:width="12.7cm" svg:height="5.8472916666667cm"><draw:image xlink:href="Pictures/b9a6ff6c936a92dd0f7d5008dd9b6a81.jpg" xlink:type="simple" xlink:show="embed" xlink:actuate="onLoad"/></draw:frame>

</text:p>
      <text:h text:style-name="Heading_20_4" text:outline-level="4"><text:bookmark-start text:name="__RefHeading___first_slide_label_42"/><text:bookmark-start text:name="first_slide_label"/>First slide label<text:bookmark-end text:name="__RefHeading___first_slide_label_42"/><text:bookmark-end text:name="first_slide_label"/></text:h>
      <text:p text:style-name="Text_20_body">
Nulla vitae elit libero, a pharetra augue mollis interdum.</text:p>
      <text:h text:style-name="Heading_20_4" text:outline-level="4"><text:bookmark-start text:name="__RefHeading___atributos_43"/><text:bookmark-start text:name="atributos10"/>Atributos<text:bookmark-end text:name="__RefHeading___atributos_43"/><text:bookmark-end text:name="atributos10"/></text:h>
      <table:table table:style-name="Table">
        <table:table-column/>
        <table:table-column/>
        <table:table-column/>
        <table:table-column/>
        <table:table-row>
          <table:table-cell office:value-type="string" table:style-name="tableheader">
            <text:p text:style-name="Table_20_Heading">Atributo</text:p>
          </table:table-cell>
          <table:table-cell office:value-type="string" table:style-name="tableheader">
            <text:p text:style-name="Table_20_Heading">  Tipo  </text:p>
          </table:table-cell>
          <table:table-cell office:value-type="string" table:style-name="tableheader">
            <text:p text:style-name="Table_20_Heading">  Valor por defecto  </text:p>
          </table:table-cell>
          <table:table-cell office:value-type="string" table:style-name="tableheader">
            <text:p text:style-name="Table_20_Heading">  [Descripción]  </text:p>
          </table:table-cell>
        </table:table-row>
        <table:table-row>
          <table:table-cell office:value-type="string" table:style-name="tablecell">
            <text:p text:style-name="tablealigncenter">  <text:span text:style-name="Source_20_Text">interval</text:span>  </text:p>
          </table:table-cell>
          <table:table-cell office:value-type="string" table:style-name="tablecell">
            <text:p text:style-name="tablealigncenter">  number  </text:p>
          </table:table-cell>
          <table:table-cell office:value-type="string" table:style-name="tablecell">
            <text:p text:style-name="tablealigncenter">  <text:span text:style-name="Source_20_Text">5000</text:span>  </text:p>
          </table:table-cell>
          <table:table-cell office:value-type="string" table:style-name="tablecell">
            <text:p text:style-name="tablealignleft">[The amount of time to delay between automatically cycling an item. If false, carousel will not automatically cycle.]</text:p>
          </table:table-cell>
        </table:table-row>
        <table:table-row>
          <table:table-cell office:value-type="string" table:style-name="tablecell">
            <text:p text:style-name="tablealigncenter">  <text:span text:style-name="Source_20_Text">pause</text:span>  </text:p>
          </table:table-cell>
          <table:table-cell office:value-type="string" table:style-name="tablecell">
            <text:p text:style-name="tablealigncenter">  string  </text:p>
          </table:table-cell>
          <table:table-cell office:value-type="string" table:style-name="tablecell">
            <text:p text:style-name="tablealigncenter">  <text:span text:style-name="Source_20_Text">hover</text:span>  </text:p>
          </table:table-cell>
          <table:table-cell office:value-type="string" table:style-name="tablecell">
            <text:p text:style-name="tablealignleft">[Pauses the cycling of the carousel on mouseenter and resumes the cycling of the carousel on mouseleave.]</text:p>
          </table:table-cell>
        </table:table-row>
        <table:table-row>
          <table:table-cell office:value-type="string" table:style-name="tablecell">
            <text:p text:style-name="tablealigncenter">  <text:span text:style-name="Source_20_Text">wrap</text:span>  </text:p>
          </table:table-cell>
          <table:table-cell office:value-type="string" table:style-name="tablecell">
            <text:p text:style-name="tablealigncenter">  boolean  </text:p>
          </table:table-cell>
          <table:table-cell office:value-type="string" table:style-name="tablecell">
            <text:p text:style-name="tablealigncenter">  <text:span text:style-name="Source_20_Text">true</text:span>  </text:p>
          </table:table-cell>
          <table:table-cell office:value-type="string" table:style-name="tablecell">
            <text:p text:style-name="tablealignleft">[Whether the carousel should cycle continuously or have hard stops.]</text:p>
          </table:table-cell>
        </table:table-row>
        <table:table-row>
          <table:table-cell office:value-type="string" table:style-name="tablecell">
            <text:p text:style-name="tablealigncenter">  <text:span text:style-name="Source_20_Text">keyboard</text:span>  </text:p>
          </table:table-cell>
          <table:table-cell office:value-type="string" table:style-name="tablecell">
            <text:p text:style-name="tablealigncenter">  boolean  </text:p>
          </table:table-cell>
          <table:table-cell office:value-type="string" table:style-name="tablecell">
            <text:p text:style-name="tablealigncenter">  <text:span text:style-name="Source_20_Text">true</text:span>  </text:p>
          </table:table-cell>
          <table:table-cell office:value-type="string" table:style-name="tablecell">
            <text:p text:style-name="tablealignleft">[Whether the carousel should react to keyboard events.]</text:p>
          </table:table-cell>
        </table:table-row>
      </table:table>
      <text:h text:style-name="Heading_20_3" text:outline-level="3"><text:bookmark-start text:name="__RefHeading___callouts_44"/><text:bookmark-start text:name="callouts"/>Callouts<text:bookmark-end text:name="__RefHeading___callouts_44"/><text:bookmark-end text:name="callouts"/></text:h>
      <text:p text:style-name="Text_20_body"><text:span text:style-name="Strong_20_Emphasis">Uso básico</text:span>. El código:</text:p>
      <text:p text:style-name="Preformatted_20_Text">&lt;callout type="info"&gt;<text:line-break/>=== ¿Cuál es el componente de llamada? ===<text:line-break/>La documentación Bootstrap tiene formas realmente agradables para llamar la atención sobre la información importante, pero por alguna razón estas llamadas no están incluidos en la distribución actual de Bootstrap.<text:line-break/><text:line-break/>Este plugin incluye la llamada de atención original a partir de la documentación Bootstrap, con varios valores para su parámetro ''type'' (default, success, primary, info, warning, danger) de http://cpratt.co/twitter-bootstrap-callout-css-styles.<text:line-break/>&lt;/callout&gt;</text:p>
      <text:p text:style-name="Text_20_body">Muestra:</text:p>
      <text:h text:style-name="Heading_20_4" text:outline-level="4"><text:bookmark-start text:name="__RefHeading___cual_es_el_componente_de_llamada_45"/><text:bookmark-start text:name="cual_es_el_componente_de_llamada"/>¿Cuál es el componente de llamada?<text:bookmark-end text:name="__RefHeading___cual_es_el_componente_de_llamada_45"/><text:bookmark-end text:name="cual_es_el_componente_de_llamada"/></text:h>
      <text:p text:style-name="Text_20_body">
La documentación Bootstrap tiene formas realmente agradables para llamar la atención sobre la información importante, pero por alguna razón estas llamadas no están incluidos en la distribución actual de Bootstrap.</text:p>
      <text:p text:style-name="Text_20_body">Este plugin incluye la llamada de atención original a partir de la documentación Bootstrap, con varios valores para su parámetro <text:span text:style-name="Source_20_Text">type</text:span> (default, success, primary, info, warning, danger) de <text:a xlink:type="simple" xlink:href="http://cpratt.co/twitter-bootstrap-callout-css-styles" text:style-name="Internet_20_link" text:visited-style-name="Visited_20_Internet_20_Link">http://cpratt.co/twitter-bootstrap-callout-css-styles</text:a>.</text:p>
      <text:p text:style-name="Text_20_body">Otro ejemplo:</text:p>
      <text:h text:style-name="Heading_20_4" text:outline-level="4"><text:bookmark-start text:name="__RefHeading___nota_importante_46"/><text:bookmark-start text:name="nota_importante"/>Nota importante<text:bookmark-end text:name="__RefHeading___nota_importante_46"/><text:bookmark-end text:name="nota_importante"/></text:h>
      <text:p text:style-name="Text_20_body">
Debemos declarar primero las variables a utilizar en el programa.</text:p>
      <text:h text:style-name="Heading_20_4" text:outline-level="4"><text:bookmark-start text:name="__RefHeading___atributos_47"/><text:bookmark-start text:name="atributos11"/>Atributos<text:bookmark-end text:name="__RefHeading___atributos_47"/><text:bookmark-end text:name="atributos11"/></text:h>
      <table:table table:style-name="Table">
        <table:table-column/>
        <table:table-column/>
        <table:table-column/>
        <table:table-column/>
        <table:table-row>
          <table:table-cell office:value-type="string" table:style-name="tableheader">
            <text:p text:style-name="Table_20_Heading"> Atributo </text:p>
          </table:table-cell>
          <table:table-cell office:value-type="string" table:style-name="tableheader">
            <text:p text:style-name="Table_20_Heading">  Valor por defecto  </text:p>
          </table:table-cell>
          <table:table-cell office:value-type="string" table:style-name="tableheader">
            <text:p text:style-name="Table_20_Heading">  Valores permitidos  </text:p>
          </table:table-cell>
          <table:table-cell office:value-type="string" table:style-name="tableheader">
            <text:p text:style-name="Table_20_Heading">  [Descripción]  </text:p>
          </table:table-cell>
        </table:table-row>
        <table:table-row>
          <table:table-cell office:value-type="string" table:style-name="tablecell">
            <text:p text:style-name="tablealigncenter">  <text:span text:style-name="Source_20_Text">type</text:span>  </text:p>
          </table:table-cell>
          <table:table-cell office:value-type="string" table:style-name="tablecell">
            <text:p text:style-name="tablealigncenter">  default  </text:p>
          </table:table-cell>
          <table:table-cell office:value-type="string" table:style-name="tablecell">
            <text:p text:style-name="tablealigncenter">  default, primary, success, info, warning, danger  </text:p>
          </table:table-cell>
          <table:table-cell office:value-type="string" table:style-name="tablecell">
            <text:p text:style-name="tablealigncenter">  [Type of callou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6:01</meta:creation-date>
    <dc:creator>Generated</dc:creator>
    <dc:date>2026-08-10T07::26:01</dc:date>
    <dc:language>en-US</dc:language>
    <meta:editing-cycles>1</meta:editing-cycles>
    <meta:editing-duration>PT0S</meta:editing-duration>
    <dc:title>doc:wiki:bonito:inicio</dc:title>
  </office:meta>
</office:document-meta>
</file>