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5c5d875b855d3a515309904eb0af3.png"/>
  <manifest:file-entry manifest:media-type="image/gif" manifest:full-path="Pictures/6adef78cafef424d2cf1238f5cafb6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:cookies:inicio"/><text:bookmark-start text:name="__RefHeading___euloxio_wiki_cookies_1"/><text:bookmark-start text:name="euloxio_wiki_cookies"/>[Euloxio wiki] Cookies<text:bookmark-end text:name="__RefHeading___euloxio_wiki_cookies_1"/><text:bookmark-end text:name="euloxio_wiki_cookies"/></text:h>
      <text:p text:style-name="Text_20_body"><text:span text:style-name="Strong_20_Emphasis">Cookies predeterminadas</text:span>. Este sitio usa <text:a xlink:type="simple" xlink:href="https://www.dokuwiki.org/dokuwiki" text:style-name="Internet_20_link" text:visited-style-name="Visited_20_Internet_20_Link">Dokuwiki</text:a>. DokuWiki usa por defecto <text:span text:style-name="Strong_20_Emphasis">3 cookies</text:span>. Estas cookies predeterminadas son obligatorias y son solo funcionales. No se implementa ningún seguimiento con ellas. Si navega por el sitio estará aceptando el uso de estas cookies.</text:p>
      <text:list text:style-name="List_20_1" text:continue-numbering="false">
        <text:list-item>
          <text:p text:style-name="List_20_1_Content_First"> <text:span text:style-name="Strong_20_Emphasis">DW&lt;hash&gt;</text:span>. Utilizada para la autenticación después de iniciar sesión. Contiene los datos necesarios para (re) iniciar sesión en un usuario autenticado previamente.</text:p>
          <text:list text:style-name="List_20_1">
            <text:list-item>
              <text:p text:style-name="List_20_1_Content"> Importancia: <text:span text:style-name="Strong_20_Emphasis">necesaria</text:span> para cualquier persona que necesite iniciar sesión.</text:p>
            </text:list-item>
            <text:list-item>
              <text:p text:style-name="List_20_1_Content"> Contenido típico: nombre de usuario y contraseña cifrados.</text:p>
            </text:list-item>
            <text:list-item>
              <text:p text:style-name="List_20_1_Content_Last"> Caduca: en un año si se marcó “Recordarme” al iniciar sesión, de lo contrario caduca al final de la sesión del navegado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 DOKU_PREFS </text:span>. Se usa para recordar preferencias útiles del usuario, como el tamaño del área de texto del editor.</text:p>
          <text:list text:style-name="List_20_1">
            <text:list-item>
              <text:p text:style-name="List_20_1_Content"> Importancia: <text:span text:style-name="Strong_20_Emphasis">funcional</text:span>.</text:p>
            </text:list-item>
            <text:list-item>
              <text:p text:style-name="List_20_1_Content"> Contenido típico: pares de nombre/valor en texto plano.</text:p>
            </text:list-item>
            <text:list-item>
              <text:p text:style-name="List_20_1_Content_Last"> Caduca: en un año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 DokuWiki </text:span>. Es el identificador de sesión PHP estándar. Se utiliza para almacenar datos temporales y para evitar <text:a xlink:type="simple" xlink:href="https://www.ionos.es/digitalguide/servidores/seguridad/cross-site-request-forgery/" text:style-name="Internet_20_link" text:visited-style-name="Visited_20_Internet_20_Link">ataques CSRF</text:a>.</text:p>
          <text:list text:style-name="List_20_1">
            <text:list-item>
              <text:p text:style-name="List_20_1_Content"> Importancia: <text:span text:style-name="Strong_20_Emphasis">necesaria</text:span>.</text:p>
            </text:list-item>
            <text:list-item>
              <text:p text:style-name="List_20_1_Content"> Contenido típico: identificación ID aleatoria.</text:p>
            </text:list-item>
            <text:list-item>
              <text:p text:style-name="List_20_1_Content_Last"> Caduca: al final de la sesión del navegador.</text:p>
            </text:list-item>
          </text:list>
        </text:list-item>
      </text:list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0" text:anchor-type="as-char" draw:z-index="0" svg:width="1.0583333333333cm" svg:height="1.0583333333333cm"><draw:image xlink:href="Pictures/78f5c5d875b855d3a515309904eb0af3.png" xlink:type="simple" xlink:show="embed" xlink:actuate="onLoad"/></draw:frame> A mayores, cada plugin añadido puede usar sus propias cookies. <text:a xlink:type="simple" xlink:href="https://www.dokuwiki.org/start?id=privacy" text:style-name="Internet_20_link" text:visited-style-name="Visited_20_Internet_20_Link">Más información</text:a><draw:frame draw:style-name="mediacenter" draw:name="1" text:anchor-type="paragraph" draw:z-index="1" svg:width="1.4816666666667cm" svg:height="1.3229166666667cm"><draw:image xlink:href="Pictures/6adef78cafef424d2cf1238f5cafb62a.gif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6:30</meta:creation-date>
    <dc:creator>Generated</dc:creator>
    <dc:date>2026-08-10T07::26:30</dc:date>
    <dc:language>en-US</dc:language>
    <meta:editing-cycles>1</meta:editing-cycles>
    <meta:editing-duration>PT0S</meta:editing-duration>
    <dc:title>doc:wiki:cookies:inicio</dc:title>
  </office:meta>
</office:document-meta>
</file>