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8be1c155c2c86db86fb4509a5003d40.gif"/>
  <manifest:file-entry manifest:media-type="image/gif" manifest:full-path="Pictures/a3f8168c6850f3c3a8a519abc8041e1c.gif"/>
  <manifest:file-entry manifest:media-type="image/gif" manifest:full-path="Pictures/75b6c3d0eb44cf6de1f1ee75a942859a.gif"/>
  <manifest:file-entry manifest:media-type="image/png" manifest:full-path="Pictures/2c24d8c8016b3e7d4b21cc2f7c279f9b.png"/>
  <manifest:file-entry manifest:media-type="image/png" manifest:full-path="Pictures/4ed95a05b7dccfb03a359692dd992568.png"/>
  <manifest:file-entry manifest:media-type="image/png" manifest:full-path="Pictures/2b0ea544748d679ae3a5f4738f143650.png"/>
  <manifest:file-entry manifest:media-type="image/svg+xml" manifest:full-path="Pictures/9490660fd3afedd012bb0f8121bac395.svg"/>
  <manifest:file-entry manifest:media-type="image/gif" manifest:full-path="Pictures/c9a4fe77f7fcb3ff5a72589beae78089.gif"/>
  <manifest:file-entry manifest:media-type="image/gif" manifest:full-path="Pictures/936072d8ce6d8a71acc6932c86fcd3b9.gif"/>
  <manifest:file-entry manifest:media-type="image/gif" manifest:full-path="Pictures/8aac0c4eb186ce54b115b5310d4b0e97.gif"/>
  <manifest:file-entry manifest:media-type="image/gif" manifest:full-path="Pictures/c557316780b541c2e700123780cb1cdf.gif"/>
  <manifest:file-entry manifest:media-type="image/gif" manifest:full-path="Pictures/c0984d0c544ab8f44f114d4e0eea5150.gif"/>
  <manifest:file-entry manifest:media-type="image/gif" manifest:full-path="Pictures/f95979414c4caffbfbe90487b96d5e40.gif"/>
  <manifest:file-entry manifest:media-type="image/gif" manifest:full-path="Pictures/4362b3ed3c106ddaffb1474e8a24baa9.gif"/>
  <manifest:file-entry manifest:media-type="image/gif" manifest:full-path="Pictures/d4cacbb2dc7b0e4ab3e7cb58e1a89fcc.gif"/>
  <manifest:file-entry manifest:media-type="image/png" manifest:full-path="Pictures/78fc88f5cac1168bfa26fbda36b585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wiki:creando"/><text:bookmark-start text:name="__RefHeading___comenzando_a_utilizar_la_wiki_1"/><text:bookmark-start text:name="comenzando_a_utilizar_la_wiki"/>Comenzando a utilizar la WiKi<text:bookmark-end text:name="__RefHeading___comenzando_a_utilizar_la_wiki_1"/><text:bookmark-end text:name="comenzando_a_utilizar_la_wiki"/></text:h>
      <text:h text:style-name="Heading_20_2" text:outline-level="2"><text:bookmark-start text:name="__RefHeading___crear_una_pagina_nueva_2"/><text:bookmark-start text:name="crear_una_pagina_nueva"/>Crear una página nueva<text:bookmark-end text:name="__RefHeading___crear_una_pagina_nueva_2"/><text:bookmark-end text:name="crear_una_pagina_nueva"/></text:h>
      <text:h text:style-name="Heading_20_3" text:outline-level="3"><text:bookmark-start text:name="__RefHeading___para_que_crear_una_pagina_nueva_3"/><text:bookmark-start text:name="para_que_crear_una_pagina_nueva"/>¿Para qué crear una página nueva?<text:bookmark-end text:name="__RefHeading___para_que_crear_una_pagina_nueva_3"/><text:bookmark-end text:name="para_que_crear_una_pagina_nueva"/></text:h>
      <text:p text:style-name="Text_20_body">Existen varias razones:</text:p>
      <text:list text:style-name="List_20_1" text:continue-numbering="false">
        <text:list-item>
          <text:p text:style-name="List_20_1_Content_First"> En la wiki <text:span text:style-name="Strong_20_Emphasis">no se puede editar la misma página de forma simultánea</text:span> por más de un usuario.</text:p>
        </text:list-item>
        <text:list-item>
          <text:p text:style-name="List_20_1_Content"> Luego se recomienda, cuando sea un trabajo colaborativo, <text:span text:style-name="Strong_20_Emphasis">estructurar el trabajo en apartados</text:span> y a <text:span text:style-name="Strong_20_Emphasis">cada apartado asignarle una página nueva</text:span>.</text:p>
        </text:list-item>
        <text:list-item>
          <text:p text:style-name="List_20_1_Content"> De esta forma, podrán estar realizando el trabajo <text:span text:style-name="Strong_20_Emphasis">varios usuarios de forma simultánea, pero en diferentes apartados</text:span>.</text:p>
        </text:list-item>
        <text:list-item>
          <text:p text:style-name="List_20_1_Content"> Para tenerlo <text:span text:style-name="Strong_20_Emphasis">ordenadito</text:span> ubicaremos todo nuestro trabajo en el mismo directorio ó, dentro de él, en subdirectorios.</text:p>
        </text:list-item>
        <text:list-item>
          <text:p text:style-name="List_20_1_Content_Last"> Estableceremos una página inicial de <text:span text:style-name="Strong_20_Emphasis">índice</text:span>, normalmente la que nos suministra inicialmente el profesor porque es a la que hace referencia seguramente un menú de índice anterior.</text:p>
        </text:list-item>
      </text:list>
      <text:h text:style-name="Heading_20_3" text:outline-level="3"><text:bookmark-start text:name="__RefHeading___como_creo_una_pagina_nueva_4"/><text:bookmark-start text:name="como_creo_una_pagina_nueva"/>¿Cómo creo una página nueva?<text:bookmark-end text:name="__RefHeading___como_creo_una_pagina_nueva_4"/><text:bookmark-end text:name="como_creo_una_pagina_nueva"/></text:h>
      <text:p text:style-name="Text_20_body">Creando un nuevo enlace interno. Para ello se escoge como tal un enlace que ya exista y luego se le añade el cambio: profundizando en la estructura de directorios y poniendo el nombre de un archivo que aún no exista en ese lugar. Presentará una apariencia de enlace en el documento, por ejemplo:</text:p>
      <text:p text:style-name="Text_20_body"><text:a xlink:type="simple" xlink:href="https://euloxio.myds.me/dokuwiki/doku.php/doc:wiki:ccleaner" text:style-name="Internet_20_link" text:visited-style-name="Visited_20_Internet_20_Link">Tutorial de Ccleaner</text:a></text:p>
      <text:p text:style-name="Text_20_body">siendo su código:</text:p>
      <text:p text:style-name="Preformatted_20_Text"><text:s text:c="2"/>[[doc:wiki:ccleaner|Tutorial de Ccleaner]]</text:p>
      <text:p text:style-name="Text_20_body"> Donde se aprecian las siguientes partes:</text:p>
      <text:list text:style-name="List_20_1" text:continue-numbering="false">
        <text:list-item>
          <text:p text:style-name="List_20_1_Content_First"> Comienzo del enlace a la nueva página: <text:span text:style-name="Source_20_Text">[</text:span> dos veces.</text:p>
        </text:list-item>
        <text:list-item>
          <text:p text:style-name="List_20_1_Content"> La ruta o carpeta donde va a estar la página nueva: <text:span text:style-name="Source_20_Text">doc:wiki:</text:span></text:p>
        </text:list-item>
        <text:list-item>
          <text:p text:style-name="List_20_1_Content"> El nombre de la página nueva: <text:span text:style-name="Source_20_Text">ccleaner</text:span></text:p>
          <text:list text:style-name="List_20_1">
            <text:list-item>
              <text:p text:style-name="List_20_1_Content"> Se recomienda usar solamente las letras del alfabeto inglés. Nada de <text:span text:style-name="Source_20_Text">eñes</text:span> ni <text:span text:style-name="Source_20_Text">acentos</text:span>.</text:p>
            </text:list-item>
            <text:list-item>
              <text:p text:style-name="List_20_1_Content"> No deberá llevar espacios, sino en su lugar guiones bajos por ejemplo.</text:p>
            </text:list-item>
          </text:list>
        </text:list-item>
        <text:list-item>
          <text:p text:style-name="List_20_1_Content"> La separación del enlace del texto: <text:span text:style-name="Source_20_Text">|</text:span></text:p>
        </text:list-item>
        <text:list-item>
          <text:p text:style-name="List_20_1_Content"> El texto que aparecerá en el enlace: <text:span text:style-name="Source_20_Text">Tutorial de Ccleaner</text:span></text:p>
          <text:list text:style-name="List_20_1">
            <text:list-item>
              <text:p text:style-name="List_20_1_Content"> Aquí sí que podremos poner acentos y eñes.</text:p>
            </text:list-item>
          </text:list>
        </text:list-item>
        <text:list-item>
          <text:p text:style-name="List_20_1_Content_Last"> Final del enlace a la nueva página: <text:span text:style-name="Source_20_Text">]</text:span> dos veces.</text:p>
        </text:list-item>
      </text:list>
      <text:p text:style-name="Text_20_body">Luego, para crearla, simplemente pinchamos en ese enlace, apareciéndonos un mensaje de que esa página no existe. Iremos entonces a la barra superior de la página de la wiki, donde se encuentran accesos de menús, y escogeremos <text:span text:style-name="Source_20_Text">Opciones</text:span> → <text:span text:style-name="Source_20_Text">Crear esta página</text:span>.</text:p>
      <text:p text:style-name="Text_20_body">
<draw:frame draw:style-name="media" draw:name="0" text:anchor-type="as-char" draw:z-index="0" svg:width="0.84666666666667cm" svg:height="0.84666666666667cm"><draw:image xlink:href="Pictures/18be1c155c2c86db86fb4509a5003d40.gif" xlink:type="simple" xlink:show="embed" xlink:actuate="onLoad"/></draw:frame>
<text:span text:style-name="Emphasis">Derechos de usuario</text:span></text:p>
      <text:p text:style-name="Text_20_body">Debemos tener en cuenta que en la ruta de directorio que escribamos tengamos <text:span text:style-name="Strong_20_Emphasis">derechos de edición</text:span>, es decir de acceso y escritura. Lo más seguro es hacerlo en la ruta actual en que nos encontremos en ese instante editando, pues seguro que tenemos dichos derechos de edición. Así, en el ejemplo anterior, cuando intentemos crear la página no nos aparecerá la opción de crearla, puesto que no tenemos derechos en esa ruta que hemos escrito.
</text:p>
      <text:h text:style-name="Heading_20_3" text:outline-level="3"><text:bookmark-start text:name="__RefHeading___cuando_debo_crear_ademas_un_nuevo_espacio_de_nombres_5"/><text:bookmark-start text:name="cuando_debo_crear_ademas_un_nuevo_espacio_de_nombres"/>¿Cuando debo crear además un nuevo espacio de nombres?<text:bookmark-end text:name="__RefHeading___cuando_debo_crear_ademas_un_nuevo_espacio_de_nombres_5"/><text:bookmark-end text:name="cuando_debo_crear_ademas_un_nuevo_espacio_de_nombres"/></text:h>
      <text:p text:style-name="Text_20_body">En el apartado anterior hemos creado una nueva página identificada en la wiki como <text:span text:style-name="Source_20_Text">ccleaner</text:span>, contenida dentro de la carpeta que ya existía <text:span text:style-name="Source_20_Text">doc:wiki</text:span>. Si dicha página va a contener elementos como gráficos y/o ficheros adjuntos entonces debemos seguir otro procedimiento para la creación de nuestra nueva página y ello es creando además un nuevo espacio de nombres, tal como se indica a continuación.</text:p>
      <text:p text:style-name="Text_20_body"><text:a xlink:type="simple" xlink:href="https://euloxio.myds.me/dokuwiki/doku.php/doc:wiki:ccleaner:inicio" text:style-name="Internet_20_link" text:visited-style-name="Visited_20_Internet_20_Link">Tutorial de Ccleaner</text:a></text:p>
      <text:p text:style-name="Text_20_body">siendo su código:</text:p>
      <text:p text:style-name="Preformatted_20_Text"><text:s text:c="2"/>[[doc:wiki:ccleaner:inicio|Tutorial de Ccleaner]]</text:p>
      <text:p text:style-name="Text_20_body">En este caso estaremos creando dentro de la carpeta <text:span text:style-name="Source_20_Text">doc:wiki</text:span> otra carpeta denominada <text:span text:style-name="Source_20_Text">ccleaner</text:span> y, dentro de la misma, nuestra nueva página estará identificada como <text:span text:style-name="Source_20_Text">inicio</text:span>. Con ello conseguiremos que todos los documentos que utilicemos en nuestra nueva página queden confinados en la carpeta <text:span text:style-name="Source_20_Text">ccleaner</text:span>, ganando en claridad y organización el contenido de la wiki.</text:p>
      <text:h text:style-name="Heading_20_3" text:outline-level="3"><text:bookmark-start text:name="__RefHeading___copiar_una_pagina_en_otra_6"/><text:bookmark-start text:name="copiar_una_pagina_en_otra"/>Copiar una página en otra<text:bookmark-end text:name="__RefHeading___copiar_una_pagina_en_otra_6"/><text:bookmark-end text:name="copiar_una_pagina_en_otra"/></text:h>
      <text:p text:style-name="Text_20_body">Este procedimiento es común cuando queremos realizar un ejercicio o tarea y lo queremos hacer desde la wiki. Para ello seguiremos los siguientes pasos:</text:p>
      <text:list text:style-name="Numbering_20_1" text:continue-numbering="false">
        <text:list-item>
          <text:p text:style-name="Numbering_20_1_Content_First"> Crearemos una página nueva, tal como se indicó anteriormente, dentro de nuestro espacio de edición: Espacio personal en los cursos de ciclos, apartado de apuntes y ejercicios.</text:p>
        </text:list-item>
        <text:list-item>
          <text:p text:style-name="Numbering_20_1_Content"> Luego nos ponemos a editarla, apareciendo, lógicamente, vacía.</text:p>
        </text:list-item>
        <text:list-item>
          <text:p text:style-name="Numbering_20_1_Content"> Por otro lado abrimos una pestaña con el contenido del ejercicio o tarea que queremos copiar. Vamos a ver su código con el icono superior de la barra vertical de iconos a la derecha de la pantalla → hacemos un clic dentro de la ventana del código → lo seleccionamos todo con <text:span text:style-name="Source_20_Text">Ctrl+A</text:span> → Luego se copia al portapapeles con <text:span text:style-name="Source_20_Text">Ctrl+C</text:span>.</text:p>
        </text:list-item>
        <text:list-item>
          <text:p text:style-name="Numbering_20_1_Content"> Volvemos a nuestra página en blanco y pegamos dentro de la ventana de edición el contenido del portapapeles con <text:span text:style-name="Source_20_Text">Ctrl+V</text:span>.</text:p>
        </text:list-item>
        <text:list-item>
          <text:p text:style-name="Numbering_20_1_Content_Last"> Guardamos y ya está: Tenemos una copia donde editar y poner nuestras respuestas y trabajos.</text:p>
        </text:list-item>
      </text:list>
      <text:h text:style-name="Heading_20_2" text:outline-level="2"><text:bookmark-start text:name="__RefHeading___editar_una_pagina_nueva_7"/><text:bookmark-start text:name="editar_una_pagina_nueva"/>Editar una página nueva<text:bookmark-end text:name="__RefHeading___editar_una_pagina_nueva_7"/><text:bookmark-end text:name="editar_una_pagina_nueva"/></text:h>
      <text:h text:style-name="Heading_20_3" text:outline-level="3"><text:bookmark-start text:name="__RefHeading___ventana_de_edicion_8"/><text:bookmark-start text:name="ventana_de_edicion"/>Ventana de edición<text:bookmark-end text:name="__RefHeading___ventana_de_edicion_8"/><text:bookmark-end text:name="ventana_de_edicion"/></text:h>
      <text:p text:style-name="Text_20_body"><text:span text:style-name="Strong_20_Emphasis">Redimensionado ventana edición</text:span>. La esquina inferior derecha de la ventana de edición posee un control para redimensionarla y hacer más cómoda la edición: Se pincha con el ratón y se arrastra.</text:p>
      <text:p text:style-name="Text_20_body"><text:span text:style-name="Strong_20_Emphasis">Iconos</text:span> que aparecen en la parte superior de la ventana de edición:</text:p>
      <text:p text:style-name="Text_20_body"><draw:frame draw:style-name="mediacenter" draw:name="1" text:anchor-type="paragraph" draw:z-index="1" svg:width="17.93875cm" style:rel-width="100%" svg:height="2.1695833333333cm" style:rel-height="scale"><draw:image xlink:href="Pictures/a3f8168c6850f3c3a8a519abc8041e1c.gif" xlink:type="simple" xlink:show="embed" xlink:actuate="onLoad"/></draw:frame></text:p>
      <text:h text:style-name="Heading_20_3" text:outline-level="3"><text:bookmark-start text:name="__RefHeading___formato_del_texto_9"/><text:bookmark-start text:name="formato_del_texto"/>Formato del texto<text:bookmark-end text:name="__RefHeading___formato_del_texto_9"/><text:bookmark-end text:name="formato_del_texto"/></text:h>
      <text:p text:style-name="Text_20_body"><draw:frame draw:style-name="media" draw:name="2" text:anchor-type="as-char" draw:z-index="2" svg:width="4.3391666666667cm" style:rel-width="100%" svg:height="0.76729166666667cm" style:rel-height="scale"><draw:image xlink:href="Pictures/75b6c3d0eb44cf6de1f1ee75a942859a.gif" xlink:type="simple" xlink:show="embed" xlink:actuate="onLoad"/></draw:frame></text:p>
      <text:list text:style-name="List_20_1" text:continue-numbering="false">
        <text:list-item>
          <text:p text:style-name="List_20_1_Content_First"> Los 5 primeros iconos hacen referencia al formato del texto: <text:span text:style-name="Strong_20_Emphasis">Negrita</text:span>, <text:span text:style-name="Emphasis">cursiva</text:span>, <text:span text:style-name="underline">subrayado</text:span>, <text:span text:style-name="Source_20_Text">espaciado fijo y remarcado</text:span> y <text:span text:style-name="del">tachado</text:span>. Recuerda que puedes combinarlos.
<draw:frame draw:style-name="media" draw:name="3" text:anchor-type="as-char" draw:z-index="3" svg:width="1.6933333333333cm" svg:height="1.6933333333333cm"><draw:image xlink:href="Pictures/2c24d8c8016b3e7d4b21cc2f7c279f9b.png" xlink:type="simple" xlink:show="embed" xlink:actuate="onLoad"/></draw:frame> <text:span text:style-name="Emphasis">Selección rápida</text:span>Sitúa el cursor en una palabra y:</text:p>
          <text:list text:style-name="List_20_1">
            <text:list-item>
              <text:p text:style-name="List_20_1_Content"> Dos clics seguidos de ratón seleccionan la palabra entera.</text:p>
            </text:list-item>
            <text:list-item>
              <text:p text:style-name="List_20_1_Content"> Tres clics seguidos de ratón seleccionan el párrafo entero.</text:p>
            </text:list-item>
          </text:list>
          <text:p text:style-name="Text_20_body">
<draw:frame draw:style-name="media" draw:name="4" text:anchor-type="as-char" draw:z-index="4" svg:width="0.84666666666667cm" svg:height="0.84666666666667cm"><draw:image xlink:href="Pictures/4ed95a05b7dccfb03a359692dd992568.png" xlink:type="simple" xlink:show="embed" xlink:actuate="onLoad"/></draw:frame> <text:span text:style-name="Emphasis">Recomendaciones de estilo</text:span></text:p>
          <text:list text:style-name="List_20_1">
            <text:list-item>
              <text:p text:style-name="List_20_1_Content"> <text:span text:style-name="Strong_20_Emphasis">Negrita</text:span>. Se recomienda para resaltar palabras clave que ayuden a esquematizar el contenido.</text:p>
            </text:list-item>
            <text:list-item>
              <text:p text:style-name="List_20_1_Content"> <text:span text:style-name="Emphasis">Cursiva</text:span>. Se recomienda para resaltar palabras en otro idioma.</text:p>
            </text:list-item>
            <text:list-item>
              <text:p text:style-name="List_20_1_Content"> <text:span text:style-name="underline">Subrayado</text:span>. No se recomienda su uso, ya que podría confundirse con un enlace.</text:p>
            </text:list-item>
            <text:list-item>
              <text:p text:style-name="List_20_1_Content"> <text:span text:style-name="Source_20_Text">Espaciado fijo y remarcado</text:span>. Se recomienda para resaltar referencias a nombres de teclas, comandos, variables, etc.</text:p>
            </text:list-item>
          </text:list>
          <text:p text:style-name="Text_20_body">
<draw:frame draw:style-name="media" draw:name="5" text:anchor-type="as-char" draw:z-index="5" svg:width="0.84666666666667cm" svg:height="0.84666666666667cm"><draw:image xlink:href="Pictures/2b0ea544748d679ae3a5f4738f143650.png" xlink:type="simple" xlink:show="embed" xlink:actuate="onLoad"/></draw:frame> <text:span text:style-name="Emphasis">Teclas alternativas</text:span></text:p>
          <text:p text:style-name="Text_20_body">Otra forma de activar la función que realizan los iconos es pulsar simultáneamente la tecla <text:span text:style-name="Source_20_Text">[Alt]</text:span> y la tecla que aparece indicada cuando ponemos el ratón sobre el icono correspondiente.</text:p>
          <text:p text:style-name="Text_20_body">Así, por ejemplo, si queremos poner en negrita los caracteres que tengamos seleccionados en ese momento, basta con pulsar <text:span text:style-name="Source_20_Text">[Alt]</text:span> + <text:span text:style-name="Source_20_Text">[B]</text:span>. Esto hará el mismo efecto que pulsar sobre el icono de negrita  <draw:frame draw:style-name="media" draw:name="6" text:anchor-type="as-char" draw:z-index="6" svg:width="" svg:rel-width="100%" svg:height="0cm"><draw:image xlink:href="Pictures/9490660fd3afedd012bb0f8121bac395.svg" xlink:type="simple" xlink:show="embed" xlink:actuate="onLoad"/></draw:frame>.</text:p>
        </text:list-item>
      </text:list>
      <text:h text:style-name="Heading_20_3" text:outline-level="3"><text:bookmark-start text:name="__RefHeading___encabezados_10"/><text:bookmark-start text:name="encabezados"/>Encabezados<text:bookmark-end text:name="__RefHeading___encabezados_10"/><text:bookmark-end text:name="encabezados"/></text:h>
      <text:p text:style-name="Text_20_body"><draw:frame draw:style-name="media" draw:name="7" text:anchor-type="as-char" draw:z-index="7" svg:width="3.5983333333333cm" style:rel-width="100%" svg:height="0.873125cm" style:rel-height="scale"><draw:image xlink:href="Pictures/c9a4fe77f7fcb3ff5a72589beae78089.gif" xlink:type="simple" xlink:show="embed" xlink:actuate="onLoad"/></draw:frame></text:p>
      <text:list text:style-name="List_20_1" text:continue-numbering="false">
        <text:list-item>
          <text:p text:style-name="List_20_1_Content_First"> Los 4 siguientes iconos hacen referencia al manejo de <text:span text:style-name="Strong_20_Emphasis">encabezados</text:span> de diferentes <text:span text:style-name="Strong_20_Emphasis">niveles</text:span> <text:span text:style-name="Source_20_Text">H</text:span>. Se utilizan para señalar los títulos de los temas, sus apartados y subapartados. El nivel más importante es <text:span text:style-name="Source_20_Text">H1</text:span> y el inferior <text:span text:style-name="Source_20_Text">H5</text:span>. Gracias a ellos se construye un índice de forma automática a un lado de la pantalla, que nos permiten una navegación cómoda por la página. 
<draw:frame draw:style-name="media" draw:name="8" text:anchor-type="as-char" draw:z-index="8" svg:width="0.84666666666667cm" svg:height="0.84666666666667cm"><draw:image xlink:href="Pictures/4ed95a05b7dccfb03a359692dd992568.png" xlink:type="simple" xlink:show="embed" xlink:actuate="onLoad"/></draw:frame>
<text:span text:style-name="Emphasis">Recomendaciones de estilo</text:span>
</text:p>
          <text:list text:style-name="List_20_1">
            <text:list-item>
              <text:p text:style-name="List_20_1_Content"> <text:span text:style-name="Strong_20_Emphasis">Toda página tendrá en su inicio un título de nivel H1</text:span>.</text:p>
            </text:list-item>
          </text:list>
        </text:list-item>
      </text:list>
      <text:h text:style-name="Heading_20_3" text:outline-level="3"><text:bookmark-start text:name="__RefHeading___enlaces_11"/><text:bookmark-start text:name="enlaces"/>Enlaces<text:bookmark-end text:name="__RefHeading___enlaces_11"/><text:bookmark-end text:name="enlaces"/></text:h>
      <text:p text:style-name="Text_20_body"><draw:frame draw:style-name="media" draw:name="9" text:anchor-type="as-char" draw:z-index="9" svg:width="1.825625cm" svg:height="0.84666666666667cm"><draw:image xlink:href="Pictures/936072d8ce6d8a71acc6932c86fcd3b9.gif" xlink:type="simple" xlink:show="embed" xlink:actuate="onLoad"/></draw:frame></text:p>
      <text:list text:style-name="List_20_1" text:continue-numbering="false">
        <text:list-item>
          <text:p text:style-name="List_20_1_Content_First"> Los 2 siguientes iconos nos ayudan y recuerdan la sintaxis para incluir enlaces internos y externos.</text:p>
          <text:list text:style-name="List_20_1">
            <text:list-item>
              <text:p text:style-name="List_20_1_Content"> <text:span text:style-name="Strong_20_Emphasis">Enlaces internos</text:span>. Nos conectan con otro lugar de la propia Wiki.</text:p>
            </text:list-item>
            <text:list-item>
              <text:p text:style-name="List_20_1_Content"> <text:span text:style-name="Strong_20_Emphasis">Enlaces externos</text:span>. Nos enlazan con sitios de internet diferentes a la WiKi.</text:p>
            </text:list-item>
          </text:list>
        </text:list-item>
        <text:list-item>
          <text:p text:style-name="List_20_1_Content"> Los enlaces constan de la siguiente <text:span text:style-name="Strong_20_Emphasis">estructura en modo texto</text:span>: Primero 2 corchetes abiertos, luego la dirección, luego una línea vertical |, luego el texto que resultará visible para pinchar sobre él para ir al enlace. La secuencia finaliza con 2 corchetes cerrados.</text:p>
          <text:list text:style-name="List_20_1">
            <text:list-item>
              <text:p text:style-name="List_20_1_Content"> El texto visible del enlace puede ser sustituido por una imagen.</text:p>
            </text:list-item>
            <text:list-item>
              <text:p text:style-name="List_20_1_Content_Last"> Para escribir tanto los corchetes como la línea vertical tenemos que ayudarnos de la tecla especial <text:span text:style-name="Source_20_Text">Alt Gr</text:span> si queremos hacerlo de forma manual sin usar los iconos.</text:p>
            </text:list-item>
          </text:list>
        </text:list-item>
      </text:list>
      <text:h text:style-name="Heading_20_3" text:outline-level="3"><text:bookmark-start text:name="__RefHeading___listas_12"/><text:bookmark-start text:name="listas"/>Listas<text:bookmark-end text:name="__RefHeading___listas_12"/><text:bookmark-end text:name="listas"/></text:h>
      <text:p text:style-name="Text_20_body"><draw:frame draw:style-name="media" draw:name="10" text:anchor-type="as-char" draw:z-index="10" svg:width="1.8520833333333cm" svg:height="0.82020833333333cm"><draw:image xlink:href="Pictures/8aac0c4eb186ce54b115b5310d4b0e97.gif" xlink:type="simple" xlink:show="embed" xlink:actuate="onLoad"/></draw:frame></text:p>
      <text:list text:style-name="List_20_1" text:continue-numbering="false">
        <text:list-item>
          <text:p text:style-name="List_20_1_Content_First"> Los dos siguientes iconos nos permiten crear listas ordenadas y desordenadas. Un lista es una sucesión de puntos que tienen relación entre sí y sirven para enumerar algo.</text:p>
          <text:list text:style-name="List_20_1">
            <text:list-item>
              <text:p text:style-name="List_20_1_Content"> <text:span text:style-name="Strong_20_Emphasis">Lista ordenada</text:span>. Coloca números a los puntos señalados. Usa un guión medio, precedido al menos de dos espacios.</text:p>
            </text:list-item>
            <text:list-item>
              <text:p text:style-name="List_20_1_Content"> <text:span text:style-name="Strong_20_Emphasis">Lista desordenada</text:span>. Coloca símbolos a los puntos señalados.  Usa un asterisco en lugar del guión.</text:p>
            </text:list-item>
          </text:list>
        </text:list-item>
        <text:list-item>
          <text:p text:style-name="List_20_1_Content"> Una vez escrito el primer punto de una lista, al darle a <text:span text:style-name="Source_20_Text">Enter</text:span> se crea el siguiente automaticamente.</text:p>
          <text:list text:style-name="List_20_1">
            <text:list-item>
              <text:p text:style-name="List_20_1_Content"> Si lo que queremos es finalizar la lista, damos de nuevo a <text:span text:style-name="Source_20_Text">Enter</text:span>.</text:p>
            </text:list-item>
            <text:list-item>
              <text:p text:style-name="List_20_1_Content"> Si lo que queremos es <text:span text:style-name="Strong_20_Emphasis">profundizar</text:span> un nivel en la lista damos a la <text:span text:style-name="Source_20_Text">barra espaciadora</text:span> tantas veces como niveles queramos profundizar.</text:p>
            </text:list-item>
            <text:list-item>
              <text:p text:style-name="List_20_1_Content_Last"> Si lo que queremos es <text:span text:style-name="Strong_20_Emphasis">retroceder</text:span> un nivel en la lista damos a la <text:span text:style-name="Source_20_Text">tecla de retroceso</text:span> tantas veces como niveles queramos profundizar.</text:p>
            </text:list-item>
          </text:list>
        </text:list-item>
      </text:list>
      <text:h text:style-name="Heading_20_3" text:outline-level="3"><text:bookmark-start text:name="__RefHeading___linea_horizontal_13"/><text:bookmark-start text:name="linea_horizontal"/>Línea horizontal<text:bookmark-end text:name="__RefHeading___linea_horizontal_13"/><text:bookmark-end text:name="linea_horizontal"/></text:h>
      <text:p text:style-name="Text_20_body"><draw:frame draw:style-name="media" draw:name="11" text:anchor-type="as-char" draw:z-index="11" svg:width="1.0583333333333cm" svg:height="0.873125cm"><draw:image xlink:href="Pictures/c557316780b541c2e700123780cb1cdf.gif" xlink:type="simple" xlink:show="embed" xlink:actuate="onLoad"/></draw:frame></text:p>
      <text:list text:style-name="List_20_1" text:continue-numbering="false">
        <text:list-item>
          <text:p text:style-name="LastListParagraph_List_20_1_Content_First"> El siguiente icono crea una línea horizontal:</text:p>
        </text:list-item>
      </text:list>
      <text:p text:style-name="Horizontal_20_Line"/>
      <text:h text:style-name="Heading_20_3" text:outline-level="3"><text:bookmark-start text:name="__RefHeading___insercion_de_imagenes_y_ficheros_adjuntos_14"/><text:bookmark-start text:name="insercion_de_imagenes_y_ficheros_adjuntos"/>Inserción de Imágenes y ficheros adjuntos<text:bookmark-end text:name="__RefHeading___insercion_de_imagenes_y_ficheros_adjuntos_14"/><text:bookmark-end text:name="insercion_de_imagenes_y_ficheros_adjuntos"/></text:h>
      <text:p text:style-name="Text_20_body"><draw:frame draw:style-name="media" draw:name="12" text:anchor-type="as-char" draw:z-index="12" svg:width="0.9525cm" svg:height="0.89958333333333cm"><draw:image xlink:href="Pictures/c0984d0c544ab8f44f114d4e0eea5150.gif" xlink:type="simple" xlink:show="embed" xlink:actuate="onLoad"/></draw:frame></text:p>
      <text:list text:style-name="List_20_1" text:continue-numbering="false">
        <text:list-item>
          <text:p text:style-name="LastListParagraph_List_20_1_Content_First"> El siguiente icono sirve para insertar imágenes o enlaces a ficheros adjuntos que tienen su almacenamiento en la WiKi, por ejemplo ficheros del tipo PDF. Un icono informativo aparecerá en estos casos, informando del tipo de archivo que contienen el enlace.</text:p>
        </text:list-item>
      </text:list>
      <text:h text:style-name="Heading_20_3" text:outline-level="3"><text:bookmark-start text:name="__RefHeading___insercion_de_diversos_elementos_15"/><text:bookmark-start text:name="insercion_de_diversos_elementos"/>Inserción de diversos elementos<text:bookmark-end text:name="__RefHeading___insercion_de_diversos_elementos_15"/><text:bookmark-end text:name="insercion_de_diversos_elementos"/></text:h>
      <text:p text:style-name="Text_20_body"><draw:frame draw:style-name="media" draw:name="13" text:anchor-type="as-char" draw:z-index="13" svg:width="1.7991666666667cm" svg:height="0.873125cm"><draw:image xlink:href="Pictures/f95979414c4caffbfbe90487b96d5e40.gif" xlink:type="simple" xlink:show="embed" xlink:actuate="onLoad"/></draw:frame></text:p>
      <text:list text:style-name="List_20_1" text:continue-numbering="false">
        <text:list-item>
          <text:p text:style-name="LastListParagraph_List_20_1_Content_First"> Los dos siguientes iconos permiten insertar emoticonos ó símbolos especiales que no tenemos en las teclas del teclado, por ejemplo el símbolo del ohmio Ω.</text:p>
        </text:list-item>
      </text:list>
      <text:p text:style-name="Text_20_body"><draw:frame draw:style-name="media" draw:name="14" text:anchor-type="as-char" draw:z-index="14" svg:width="0.9525cm" svg:height="0.84666666666667cm"><draw:image xlink:href="Pictures/4362b3ed3c106ddaffb1474e8a24baa9.gif" xlink:type="simple" xlink:show="embed" xlink:actuate="onLoad"/></draw:frame></text:p>
      <text:list text:style-name="List_20_1" text:continue-numbering="false">
        <text:list-item>
          <text:p text:style-name="LastListParagraph_List_20_1_Content_First"> El siguiente icono añade la firma del autor de la información. Consiste en un enlace a su correo, indicando su nombre completo de usuario. Añade también fecha y hora.</text:p>
        </text:list-item>
      </text:list>
      <text:h text:style-name="Heading_20_3" text:outline-level="3"><text:bookmark-start text:name="__RefHeading___plugins_adicionales_16"/><text:bookmark-start text:name="plugins_adicionales"/>Plugins adicionales<text:bookmark-end text:name="__RefHeading___plugins_adicionales_16"/><text:bookmark-end text:name="plugins_adicionales"/></text:h>
      <text:p text:style-name="Text_20_body"><draw:frame draw:style-name="media" draw:name="15" text:anchor-type="as-char" draw:z-index="15" svg:width="0.9525cm" svg:height="0.873125cm"><draw:image xlink:href="Pictures/d4cacbb2dc7b0e4ab3e7cb58e1a89fcc.gif" xlink:type="simple" xlink:show="embed" xlink:actuate="onLoad"/></draw:frame></text:p>
      <text:list text:style-name="List_20_1" text:continue-numbering="false">
        <text:list-item>
          <text:p text:style-name="LastListParagraph_List_20_1_Content_First"> Puede haber otros iconos, según los plugins instalados a mayores de la instalación estándar de la WiKi. En este caso podemos observar un último icono que permite añadir enlaces a material de vídeo de internet, por ejemplo un vídeo de youtube.</text:p>
        </text:list-item>
      </text:list>
      <text:h text:style-name="Heading_20_2" text:outline-level="2"><text:bookmark-start text:name="__RefHeading___estructura_de_una_pagina_17"/><text:bookmark-start text:name="estructura_de_una_pagina"/>Estructura de una página<text:bookmark-end text:name="__RefHeading___estructura_de_una_pagina_17"/><text:bookmark-end text:name="estructura_de_una_pagina"/></text:h>
      <text:h text:style-name="Heading_20_3" text:outline-level="3"><text:bookmark-start text:name="__RefHeading___apartados_18"/><text:bookmark-start text:name="apartados"/>Apartados<text:bookmark-end text:name="__RefHeading___apartados_18"/><text:bookmark-end text:name="apartados"/></text:h>
      <text:p text:style-name="Text_20_body">Estoy comenzando una página nueva y aún la tengo en blanco: La página y mi mente. ¿Qué hago?.</text:p>
      <text:list text:style-name="List_20_1" text:continue-numbering="false">
        <text:list-item>
          <text:p text:style-name="List_20_1_Content_First"> Estructurar. Siempre estructurar. Divide y vencerás, decía Napoleón. Piensa en los apartados y subapartados que puede tener la información que albergue esa página, y créalos usando los <text:span text:style-name="Strong_20_Emphasis">niveles de encabezado</text:span>, indicados con una <text:span text:style-name="Source_20_Text">H</text:span> en la hilera de iconos superior de la ventana de edición.</text:p>
        </text:list-item>
        <text:list-item>
          <text:p text:style-name="List_20_1_Content"> Ventaja. Cuando tengas guardada la página, en los <text:span text:style-name="Strong_20_Emphasis">niveles</text:span> de <text:span text:style-name="Source_20_Text">H1</text:span>, <text:span text:style-name="Source_20_Text">H2</text:span> y <text:span text:style-name="Source_20_Text">H3</text:span> aparecerán botones de <text:span text:style-name="Source_20_Text">Editar</text:span>, permitiéndonos <text:span text:style-name="Strong_20_Emphasis">editar un apartado de la página solamente</text:span> en la ventana de edición; esto es muy útil cuando la longitud de la página se desmadra. Siempre te queda la opción de <text:span text:style-name="Strong_20_Emphasis">editar toda la página</text:span> tal como se indicó anteriormente: <text:span text:style-name="Source_20_Text">Opciones</text:span> → <text:span text:style-name="Source_20_Text">Editar esta página</text:span>.</text:p>
        </text:list-item>
        <text:list-item>
          <text:p text:style-name="List_20_1_Content"> Otra ventaja. Cuando tengas más de dos apartados en la página, podremos disponer de un <text:span text:style-name="Strong_20_Emphasis">menú en la parte superior derecha</text:span> que nos permitirá ir de forma rápida a los apartados de la página. <text:span text:style-name="Emphasis">Este menú no aparece para anchos de pantalla inferiores a uno determinado</text:span>.</text:p>
        </text:list-item>
        <text:list-item>
          <text:p text:style-name="List_20_1_Content_Last"> <text:span text:style-name="Strong_20_Emphasis">Añadir un apartado nuevo</text:span>. Siempre nos aparecen cosas nuevas que necesitan otro apartado. No hay problema. Siempre lo puedes añadir donde quieras, en la página que estés editando. Por ejemplo, al final del todo, el último apartado lo editamos y en su última línea escribimos el nuevo apartado indicando su nivel. Grabamos y ya nos aparece con su propio botón de <text:span text:style-name="Source_20_Text">Editar</text:span>.</text:p>
        </text:list-item>
      </text:list>
      <text:p text:style-name="Text_20_body">
<draw:frame draw:style-name="media" draw:name="16" text:anchor-type="as-char" draw:z-index="16" svg:width="0.84666666666667cm" svg:height="0.84666666666667cm"><draw:image xlink:href="Pictures/78fc88f5cac1168bfa26fbda36b58539.png" xlink:type="simple" xlink:show="embed" xlink:actuate="onLoad"/></draw:frame>
<text:span text:style-name="Emphasis">Recuerda</text:span></text:p>
      <text:p text:style-name="Text_20_body">No pueden editarse de forma simultánea varios apartados de la misma página, por ejemplo diferentes usuarios o diferentes ordenadores con el mismo usuario.
</text:p>
      <text:h text:style-name="Heading_20_3" text:outline-level="3"><text:bookmark-start text:name="__RefHeading___graficos_19"/><text:bookmark-start text:name="graficos"/>Gráficos<text:bookmark-end text:name="__RefHeading___graficos_19"/><text:bookmark-end text:name="graficos"/></text:h>
      <text:p text:style-name="Text_20_body">¿Puedo añadir gráficos a mi página?. Claro que sí, pero… Debemos <text:span text:style-name="Strong_20_Emphasis">optimizarlos para una página web</text:span>:</text:p>
      <text:list text:style-name="List_20_1" text:continue-numbering="false">
        <text:list-item>
          <text:p text:style-name="LastListParagraph_List_20_1_Content_First"> Deben transmitir información <text:span text:style-name="Strong_20_Emphasis">útil</text:span>. Nunca pongas un gráfico porque sí. Si contienen texto, éste debe leerse sin dificultad.</text:p>
        </text:list-item>
      </text:list>
      <text:list text:style-name="List_20_1" text:continue-numbering="false">
        <text:list-item>
          <text:p text:style-name="List_20_1_Content_First"> La resolución debe ser la justa para<text:span text:style-name="Strong_20_Emphasis"> su cometido: informar</text:span> en una pantalla de monitor, tablet o móvil. No vamos a imprimirlos en A3 ni algo por el estilo.</text:p>
          <text:list text:style-name="List_20_1">
            <text:list-item>
              <text:p text:style-name="List_20_1_Content"> No uses sin más la imagen obtenida de otro lugar de internet. Transfórmala de forma que ocupe menos, pero sin perder los detalles.</text:p>
            </text:list-item>
            <text:list-item>
              <text:p text:style-name="List_20_1_Content_Last"> Fíjate en los píxeles que tiene de ancho tu monitor y pon ese límite, por ejemplo, para el <text:span text:style-name="Strong_20_Emphasis">ancho máximo de las imágenes</text:span> más grandes que manejes.</text:p>
            </text:list-item>
          </text:list>
        </text:list-item>
      </text:list>
      <text:list text:style-name="List_20_1" text:continue-numbering="false">
        <text:list-item>
          <text:p text:style-name="LastListParagraph_List_20_1_Content_First"> Cuanto más tamaño tenga, más tardará la página en cargarse y más datos móviles, batería y tiempo consumiremos.</text:p>
        </text:list-item>
      </text:list>
      <text:p text:style-name="Text_20_body"><text:span text:style-name="Strong_20_Emphasis">XnView</text:span>. Es un pequeño programa portable que permite manipular gráficos y entre otras cosas nos permite reducirlos y optimizarlos, antes de subirlos a la wiki. Juega con él, realiza diversas transformaciones y observa los resultad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0::07:34</meta:creation-date>
    <dc:creator>Generated</dc:creator>
    <dc:date>2026-08-09T10::07:34</dc:date>
    <dc:language>en-US</dc:language>
    <meta:editing-cycles>1</meta:editing-cycles>
    <meta:editing-duration>PT0S</meta:editing-duration>
    <dc:title>doc:wiki:creando</dc:title>
  </office:meta>
</office:document-meta>
</file>