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3ccc08110d69f9785e25907601805e4.png"/>
  <manifest:file-entry manifest:media-type="image/png" manifest:full-path="Pictures/f76982cd432eb500e83ab9654d260ace.png"/>
  <manifest:file-entry manifest:media-type="image/png" manifest:full-path="Pictures/4b19df887491560a16d4b00c3d9ffac0.png"/>
  <manifest:file-entry manifest:media-type="image/png" manifest:full-path="Pictures/e0c42b1a645554e34a90dc1d5f854f84.png"/>
  <manifest:file-entry manifest:media-type="image/png" manifest:full-path="Pictures/5af83527a166742a79445745fac1882c.png"/>
  <manifest:file-entry manifest:media-type="image/png" manifest:full-path="Pictures/fdb9da6864c1d601819e55e9c3cf15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wiki:formulas:ejem"/><text:bookmark-start text:name="__RefHeading___ejemplos_de_formulas_1"/><text:bookmark-start text:name="ejemplos_de_formulas"/>Ejemplos de fórmulas<text:bookmark-end text:name="__RefHeading___ejemplos_de_formulas_1"/><text:bookmark-end text:name="ejemplos_de_formulas"/></text:h>
      <text:h text:style-name="Heading_20_2" text:outline-level="2"><text:bookmark-start text:name="__RefHeading___ejemplo_1_2"/><text:bookmark-start text:name="ejemplo_1"/>Ejemplo 1<text:bookmark-end text:name="__RefHeading___ejemplo_1_2"/><text:bookmark-end text:name="ejemplo_1"/></text:h>
      <text:p text:style-name="Text_20_body">El código:</text:p>
      <text:p text:style-name="Preformatted_20_Text">&lt;m 15&gt;f (a, b, c) = overline{( overline{(a overline {b} + c)} + a)}&lt;/m&gt;</text:p>
      <text:p text:style-name="Text_20_body">Muestra:</text:p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draw:frame draw:style-name="medialeft" draw:name="0" text:anchor-type="paragraph" draw:z-index="0" svg:width="5.7414583333333cm" style:rel-width="100%" svg:height="1.0847916666667cm" style:rel-height="scale"><draw:image xlink:href="Pictures/e3ccc08110d69f9785e25907601805e4.pn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ejemplo_2_3"/><text:bookmark-start text:name="ejemplo_2"/>Ejemplo 2<text:bookmark-end text:name="__RefHeading___ejemplo_2_3"/><text:bookmark-end text:name="ejemplo_2"/></text:h>
      <text:p text:style-name="Text_20_body">El código:</text:p>
      <text:p text:style-name="Preformatted_20_Text">&lt;m 15&gt;F = f (d, c, b, a) = sum {4}{}{(1, 4, 8, 10, 11, 14)} + sum {0}{}{(0, 2, 9, 15)}&lt;/m&gt;</text:p>
      <text:p text:style-name="Text_20_body">Muestra:</text:p>
      <text:p text:style-name="Text_20_body"><draw:frame draw:style-name="PluginODTAutoStyle_Frame_5_text_frame" draw:name="Frame2" text:anchor-type="paragraph" svg:width="433.701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draw:frame draw:style-name="medialeft" draw:name="1" text:anchor-type="paragraph" draw:z-index="1" svg:width="11.668125cm" svg:height="1.3758333333333cm"><draw:image xlink:href="Pictures/f76982cd432eb500e83ab9654d260ace.pn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ejemplo_3_4"/><text:bookmark-start text:name="ejemplo_3"/>Ejemplo 3<text:bookmark-end text:name="__RefHeading___ejemplo_3_4"/><text:bookmark-end text:name="ejemplo_3"/></text:h>
      <text:p text:style-name="Text_20_body">El código:</text:p>
      <text:p text:style-name="Preformatted_20_Text">&lt;m 15&gt;F = f (d,~c,~b,~a) = prod {4}{}{(1, 4, 8, 10, 11, 14)} * prod {0}{}{(0, 2, 9, 15)}&lt;/m&gt;</text:p>
      <text:p text:style-name="Text_20_body">Muestra:</text:p>
      <text:p text:style-name="Text_20_body"><draw:frame draw:style-name="PluginODTAutoStyle_Frame_9_text_frame" draw:name="Frame3" text:anchor-type="paragraph" svg:width="433.701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left" draw:name="2" text:anchor-type="paragraph" draw:z-index="2" svg:width="11.90625cm" svg:height="1.3758333333333cm"><draw:image xlink:href="Pictures/4b19df887491560a16d4b00c3d9ffac0.pn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ejemplo_4_5"/><text:bookmark-start text:name="ejemplo_4"/>Ejemplo 4<text:bookmark-end text:name="__RefHeading___ejemplo_4_5"/><text:bookmark-end text:name="ejemplo_4"/></text:h>
      <text:p text:style-name="Text_20_body">El código:</text:p>
      <text:p text:style-name="Preformatted_20_Text">&lt;m 15&gt;S(f)(t)=a_{0}+sum{n=1}{+infty}{a_{n} cos(n omega t)+b_{n} sin(n omega t)}&lt;/m&gt;</text:p>
      <text:p text:style-name="Text_20_body">muestra:</text:p>
      <text:p text:style-name="Text_20_body"><draw:frame draw:style-name="PluginODTAutoStyle_Frame_13_text_frame" draw:name="Frame4" text:anchor-type="paragraph" svg:width="433.701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draw:frame draw:style-name="medialeft" draw:name="3" text:anchor-type="paragraph" draw:z-index="3" svg:width="10.556875cm" svg:height="1.7727083333333cm"><draw:image xlink:href="Pictures/e0c42b1a645554e34a90dc1d5f854f84.pn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ejemplo_5_6"/><text:bookmark-start text:name="ejemplo_5"/>Ejemplo 5<text:bookmark-end text:name="__RefHeading___ejemplo_5_6"/><text:bookmark-end text:name="ejemplo_5"/></text:h>
      <text:p text:style-name="Text_20_body">El código:</text:p>
      <text:p text:style-name="Preformatted_20_Text">&lt;m 15&gt;delim{lbrace}{matrix{3}{1}{{3x-5y+z=0} {sqrt{2}x-7y+8z=0} {x-8y+9z=0}}}{ }&lt;/m&gt;</text:p>
      <text:p text:style-name="Text_20_body">Muestra:</text:p>
      <text:p text:style-name="Text_20_body"><draw:frame draw:style-name="PluginODTAutoStyle_Frame_17_text_frame" draw:name="Frame5" text:anchor-type="paragraph" svg:width="433.701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left" draw:name="4" text:anchor-type="paragraph" draw:z-index="4" svg:width="3.9422916666667cm" style:rel-width="100%" svg:height="2.4341666666667cm" style:rel-height="scale"><draw:image xlink:href="Pictures/5af83527a166742a79445745fac1882c.pn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ejemplo_6_7"/><text:bookmark-start text:name="ejemplo_6"/>Ejemplo 6<text:bookmark-end text:name="__RefHeading___ejemplo_6_7"/><text:bookmark-end text:name="ejemplo_6"/></text:h>
      <text:p text:style-name="Text_20_body">El código:</text:p>
      <text:p text:style-name="Preformatted_20_Text">&lt;m 32&gt;delim{|}{{1/N} sum{n=1}{N}{gamma(u_n)} - 1/{2 pi} int{0}{2 pi}{gamma(t) dt}}{|} &lt;= epsilon/3&lt;/m&gt;</text:p>
      <text:p text:style-name="Text_20_body">Muestra:</text:p>
      <text:p text:style-name="Text_20_body"><draw:frame draw:style-name="PluginODTAutoStyle_Frame_21_text_frame" draw:name="Frame6" text:anchor-type="paragraph" svg:width="433.701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frame draw:style-name="medialeft" draw:name="5" text:anchor-type="paragraph" draw:z-index="5" svg:width="13.996458333333cm" svg:height="4.1275cm"><draw:image xlink:href="Pictures/fdb9da6864c1d601819e55e9c3cf15b6.png" xlink:type="simple" xlink:show="embed" xlink:actuate="onLoad"/></draw:frame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38:50</meta:creation-date>
    <dc:creator>Generated</dc:creator>
    <dc:date>2026-08-10T06::38:50</dc:date>
    <dc:language>en-US</dc:language>
    <meta:editing-cycles>1</meta:editing-cycles>
    <meta:editing-duration>PT0S</meta:editing-duration>
    <dc:title>doc:wiki:formulas:ejem</dc:title>
  </office:meta>
</office:document-meta>
</file>