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f7e31717c9c48bca04e428b71650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pcb:soldar_lytool_bk71:inicio"/><text:bookmark-start text:name="__RefHeading___lab_soldaduraestacion_de_soldadura_lytool_bk71_1"/><text:bookmark-start text:name="lab_soldaduraestacion_de_soldadura_lytool_bk71"/>[LAB] Soldadura: Estación de soldadura Lytool BK71<text:bookmark-end text:name="__RefHeading___lab_soldaduraestacion_de_soldadura_lytool_bk71_1"/><text:bookmark-end text:name="lab_soldaduraestacion_de_soldadura_lytool_bk71"/></text:h>
      <text:p text:style-name="Text_20_body"><draw:frame draw:style-name="mediacenter" draw:name="0" text:anchor-type="paragraph" draw:z-index="0" svg:width="13.467291666667cm" svg:height="13.308541666667cm"><draw:image xlink:href="Pictures/2cf7e31717c9c48bca04e428b71650ba.png" xlink:type="simple" xlink:show="embed" xlink:actuate="onLoad"/></draw:frame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LastListParagraph_Numbering_20_1_Content_First"> <text:a xlink:type="simple" xlink:href="https://euloxio.myds.me/dokuwiki/../dok/manual/lab/soldar_station_bk71_manual.pdf" text:style-name="Internet_20_link" text:visited-style-name="Visited_20_Internet_20_Link">Manual (Inglés)</text:a></text:p></text:list-item></text:list></table:table-cell></table:table-row></table:table></draw:text-box></draw:frame></text:p>
      <text:p text:style-name="Text_20_body"><text:line-break/></text:p>
      <text:h text:style-name="Heading_20_2" text:outline-level="2"><text:bookmark-start text:name="__RefHeading___caracteristicas_2"/><text:bookmark-start text:name="caracteristicas"/>Características<text:bookmark-end text:name="__RefHeading___caracteristicas_2"/><text:bookmark-end text:name="caracteristicas"/></text:h>
      <text:list text:style-name="List_20_1" text:continue-numbering="false">
        <text:list-item>
          <text:p text:style-name="List_20_1_Content_First"> <text:span text:style-name="Strong_20_Emphasis">Voltaje de alimentación</text:span> amplio: 100 a 240 V.</text:p>
        </text:list-item>
        <text:list-item>
          <text:p text:style-name="List_20_1_Content"> <text:span text:style-name="Strong_20_Emphasis">Potencia</text:span> de salida máxima: 60W.</text:p>
        </text:list-item>
        <text:list-item>
          <text:p text:style-name="List_20_1_Content"> Rango de <text:span text:style-name="Strong_20_Emphasis">temperatura</text:span>: 180 ºC a 480 ºC (356 °F a 896 °F).</text:p>
          <text:list text:style-name="List_20_1">
            <text:list-item>
              <text:p text:style-name="List_20_1_Content"> La unidad de temperatura se puede convertir (°C/°F).</text:p>
            </text:list-item>
            <text:list-item>
              <text:p text:style-name="List_20_1_Content"> Ajuste de compensación de temperatura, basada en la temperatura real de la punta del soldador.</text:p>
            </text:list-item>
          </text:list>
        </text:list-item>
        <text:list-item>
          <text:p text:style-name="List_20_1_Content"> <text:span text:style-name="Strong_20_Emphasis">Pantalla</text:span> LCD de 3 pulgadas.</text:p>
          <text:list text:style-name="List_20_1">
            <text:list-item>
              <text:p text:style-name="List_20_1_Content"> Indicación en pantalla de funcionamiento anormal del sensor.</text:p>
            </text:list-item>
            <text:list-item>
              <text:p text:style-name="List_20_1_Content"> Protección por contraseña para evitar modificaciones ilegales de la configuración.</text:p>
            </text:list-item>
          </text:list>
        </text:list-item>
        <text:list-item>
          <text:p text:style-name="List_20_1_Content"> <text:span text:style-name="Strong_20_Emphasis">Calentamiento</text:span></text:p>
          <text:list text:style-name="List_20_1">
            <text:list-item>
              <text:p text:style-name="List_20_1_Content"> Velocidad de calentamiento rápida.</text:p>
            </text:list-item>
            <text:list-item>
              <text:p text:style-name="List_20_1_Content"> Control por microprocesador, estabilidad a alta temperatura.</text:p>
            </text:list-item>
          </text:list>
        </text:list-item>
        <text:list-item>
          <text:p text:style-name="List_20_1_Content"> <text:span text:style-name="Strong_20_Emphasis">Modo de Suspensión Inteligente</text:span>. Modo de reposo ajustable.</text:p>
          <text:list text:style-name="List_20_1">
            <text:list-item>
              <text:p text:style-name="List_20_1_Content"> Después de alcanzar el tiempo establecido con el soldador colocado en su soporte, <text:span text:style-name="Strong_20_Emphasis">entre 1 y 60 minutos</text:span> mediante el menú de configuración, la estación de soldadura entra automáticamente en el modo de reposo. En este estado la temperatura se mantiene constante en su valor mínimo: 180 ºC. Esto no sólo ahorra energía, sino que también prolonga la vida útil de la estación de soldadura.</text:p>
            </text:list-item>
            <text:list-item>
              <text:p text:style-name="List_20_1_Content_Last"> Para salir del modo de reposo basta retirar el mango del soporte del soldador y agitarlo ligeramente, la estación de soldadura entrará inmediatamente en estado de funcionamiento y volverá a la temperatura previamente ajustada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configuracion_3"/><text:bookmark-start text:name="configuracion"/>Configuración<text:bookmark-end text:name="__RefHeading___configuracion_3"/><text:bookmark-end text:name="configuracion"/></text:h>
      <text:p text:style-name="Text_20_body"><text:span text:style-name="Strong_20_Emphasis">Teclas</text:span>. Hay 3 pulsadores para manejar el menú de funcionamiento.</text:p>
      <text:list text:style-name="Numbering_20_1" text:continue-numbering="false">
        <text:list-item>
          <text:p text:style-name="Numbering_20_1_Content_First"> Se entra en el menú de configuración con la tecla asterisco <text:span text:style-name="Source_20_Text">*</text:span>.</text:p>
        </text:list-item>
        <text:list-item>
          <text:p text:style-name="Numbering_20_1_Content"> Se navega por el menú con las teclas de las flechas arriba <text:span text:style-name="Source_20_Text">↑</text:span> y abajo <text:span text:style-name="Source_20_Text">↓</text:span>.</text:p>
        </text:list-item>
        <text:list-item>
          <text:p text:style-name="Numbering_20_1_Content"> Se selecciona la opción deseada otra vez con la tecla asterisco <text:span text:style-name="Source_20_Text">*</text:span>.</text:p>
        </text:list-item>
        <text:list-item>
          <text:p text:style-name="Numbering_20_1_Content"> Se ajusta el valor otra vez con las teclas de las flechas arriba <text:span text:style-name="Source_20_Text">↑</text:span> y abajo <text:span text:style-name="Source_20_Text">↓</text:span>.</text:p>
        </text:list-item>
        <text:list-item>
          <text:p text:style-name="Numbering_20_1_Content_Last"> Se confirma el valor otra vez con la tecla asterisco <text:span text:style-name="Source_20_Text">*</text:span>, saliéndose del menú.</text:p>
        </text:list-item>
      </text:list>
      <text:p text:style-name="Text_20_body"><text:span text:style-name="Strong_20_Emphasis">Configuración</text:span>. Al entrar en modo configuración con la tecla asterisco <text:span text:style-name="Source_20_Text">*</text:span>, aparecen un menú de opciones numeradas del 0 al 5.</text:p>
      <text:list text:style-name="List_20_1" text:continue-numbering="false">
        <text:list-item>
          <text:p text:style-name="List_20_1_Content_First"> <text:span text:style-name="Strong_20_Emphasis">-0- Salir</text:span> de la configuración.</text:p>
        </text:list-item>
        <text:list-item>
          <text:p text:style-name="List_20_1_Content"> <text:span text:style-name="Strong_20_Emphasis">-1- Ajuste de la temperatura</text:span> del soldador.</text:p>
        </text:list-item>
        <text:list-item>
          <text:p text:style-name="List_20_1_Content"> <text:span text:style-name="Strong_20_Emphasis">-2- Compensación de temperatura</text:span> de la punta del soldador.</text:p>
          <text:list text:style-name="List_20_1">
            <text:list-item>
              <text:p text:style-name="List_20_1_Content"> Para este procedimiento nos hemos de valer de un medidor de temperatura aparte.</text:p>
            </text:list-item>
            <text:list-item>
              <text:p text:style-name="List_20_1_Content"> <text:span text:style-name="Strong_20_Emphasis">Ejemplo 1</text:span>. Si hemos ajustado a 350 ºC en la estación y la temperatura real medida de la punta del soldador es de 345 ºC, entonces deberemos indicar en este apartado añadir 5 ºC.</text:p>
            </text:list-item>
            <text:list-item>
              <text:p text:style-name="List_20_1_Content"> <text:span text:style-name="Strong_20_Emphasis">Ejemplo 2</text:span>. Si hemos ajustado a 350 ºC en la estación y la temperatura real medida de la punta del soldador es de 355 ºC, entonces deberemos indicar en este apartado reducir 5 ºC.</text:p>
            </text:list-item>
          </text:list>
        </text:list-item>
        <text:list-item>
          <text:p text:style-name="List_20_1_Content"> <text:span text:style-name="Strong_20_Emphasis">-3- Cambia la unidad de medida de la temperatura</text:span>, ºC ó ºF.</text:p>
        </text:list-item>
        <text:list-item>
          <text:p text:style-name="List_20_1_Content"> <text:span text:style-name="Strong_20_Emphasis">-4- Configuración de la contraseña</text:span>.</text:p>
          <text:list text:style-name="List_20_1">
            <text:list-item>
              <text:p text:style-name="List_20_1_Content"> Rango de ajuste: 000 a 999.</text:p>
            </text:list-item>
            <text:list-item>
              <text:p text:style-name="List_20_1_Content"> La nueva contraseña se introduce dos veces por primera vez.</text:p>
            </text:list-item>
            <text:list-item>
              <text:p text:style-name="List_20_1_Content"> Cambio de contraseña: Necesitamos introducir la contraseña antigua una vez y luego la nueva dos veces.</text:p>
            </text:list-item>
            <text:list-item>
              <text:p text:style-name="List_20_1_Content"> Olvido de contraseña. Para anular la contraseña seguir los siguientes pasos:</text:p>
              <text:list text:style-name="List_20_1">
                <text:list-item>
                  <text:p text:style-name="List_20_1_Content"> Con la estación apagada pulsar las tres teclas de configuración a la vez: Asterisco y flechas.</text:p>
                </text:list-item>
                <text:list-item>
                  <text:p text:style-name="List_20_1_Content"> Encender la estación, manteniendo las teclas pulsadas.</text:p>
                </text:list-item>
                <text:list-item>
                  <text:p text:style-name="List_20_1_Content"> Mantener las teclas pulsadas hasta que se muestre en pantalla <text:span text:style-name="Source_20_Text">000</text:span>.</text:p>
                </text:list-item>
                <text:list-item>
                  <text:p text:style-name="List_20_1_Content"> Soltar las teclas para eliminar la contraseña.</text:p>
                </text:list-item>
              </text:list>
            </text:list-item>
          </text:list>
        </text:list-item>
        <text:list-item>
          <text:p text:style-name="List_20_1_Content"> <text:span text:style-name="Strong_20_Emphasis">-5- Selección del tiempo a esperar para entrar en estado de reposo</text:span>.</text:p>
          <text:list text:style-name="List_20_1">
            <text:list-item>
              <text:p text:style-name="List_20_1_Content_Last"> Rango de ajuste: 1 a 60 minutos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verificacion_4"/><text:bookmark-start text:name="verificacion"/>Verificación<text:bookmark-end text:name="__RefHeading___verificacion_4"/><text:bookmark-end text:name="verificacion"/></text:h>
      <text:list text:style-name="List_20_1" text:continue-numbering="false">
        <text:list-item>
          <text:p text:style-name="LastListParagraph_List_20_1_Content_First"> Se comprobó con una sonda de temperatura profesional que las indicaciones del display son correctas. Al menos en 210 ºC, que es la temperatura que uso para añadir los insertos metálicos a mis piezas en 3D PLA.</text:p>
        </text:list-item>
      </text:list>
      <text:p text:style-name="Text_20_body"><text:line-break/></text:p>
      <text:h text:style-name="Heading_20_2" text:outline-level="2"><text:bookmark-start text:name="__RefHeading___mantenimiento_y_recambios_5"/><text:bookmark-start text:name="mantenimiento_y_recambios"/>Mantenimiento y recambios<text:bookmark-end text:name="__RefHeading___mantenimiento_y_recambios_5"/><text:bookmark-end text:name="mantenimiento_y_recambios"/></text:h>
      <text:p text:style-name="Text_20_body"><text:span text:style-name="Strong_20_Emphasis">Recambios</text:span></text:p>
      <text:list text:style-name="List_20_1" text:continue-numbering="false">
        <text:list-item>
          <text:p text:style-name="List_20_1_Content_First"> Modelo de <text:span text:style-name="Strong_20_Emphasis">resistencia</text:span> cerámica: BK1321S → <text:a xlink:type="simple" xlink:href="https://a.aliexpress.com/_EQbfWxv" text:style-name="Internet_20_link" text:visited-style-name="Visited_20_Internet_20_Link">Enlace de compra en Aliexpress</text:a></text:p>
        </text:list-item>
        <text:list-item>
          <text:p text:style-name="List_20_1_Content_Last"> <text:span text:style-name="Strong_20_Emphasis">Puntas</text:span>: <text:a xlink:type="simple" xlink:href="https://euloxio.myds.me/dokuwiki/doku.php/doc:tec:lab:pcb:soldar_puntas:inicio" text:style-name="Internet_20_link" text:visited-style-name="Visited_20_Internet_20_Link">Usa puntas de la serie 900M</text:a></text:p>
        </text:list-item>
      </text:list>
      <text:p text:style-name="Text_20_body"><text:span text:style-name="Strong_20_Emphasis">Youtube</text:span></text:p>
      <text:list text:style-name="List_20_1" text:continue-numbering="false">
        <text:list-item>
          <text:p text:style-name="List_20_1_Content_First"> Lytool BK71</text:p>
          <text:list text:style-name="List_20_1">
            <text:list-item>
              <text:p text:style-name="List_20_1_Content"> <text:a xlink:type="simple" xlink:href="https://youtu.be/0mFEGMoZ3ms" text:style-name="Internet_20_link" text:visited-style-name="Visited_20_Internet_20_Link">Goods In #42 - Lytool BK71 Budget Soldering Station</text:a></text:p>
            </text:list-item>
            <text:list-item>
              <text:p text:style-name="List_20_1_Content"> <text:a xlink:type="simple" xlink:href="https://youtu.be/z-1kDx_PQxQ" text:style-name="Internet_20_link" text:visited-style-name="Visited_20_Internet_20_Link">Reparando estación de soldadura Lytool BK71</text:a></text:p>
            </text:list-item>
            <text:list-item>
              <text:p text:style-name="List_20_1_Content"> <text:a xlink:type="simple" xlink:href="https://youtu.be/Si6GS11FoWY" text:style-name="Internet_20_link" text:visited-style-name="Visited_20_Internet_20_Link">BK71 Soldering</text:a></text:p>
            </text:list-item>
          </text:list>
        </text:list-item>
        <text:list-item>
          <text:p text:style-name="List_20_1_Content"> Similares</text:p>
          <text:list text:style-name="List_20_1">
            <text:list-item>
              <text:p text:style-name="List_20_1_Content"> <text:a xlink:type="simple" xlink:href="https://youtu.be/soeV3aOlSSQ" text:style-name="Internet_20_link" text:visited-style-name="Visited_20_Internet_20_Link">Bakon 60W soldering station BK969S</text:a>. Esta estación, aunque no es de este modelo, tiene un funcionamiento similar y en este vídeo se muestra claramente su configuración.</text:p>
            </text:list-item>
            <text:list-item>
              <text:p text:style-name="List_20_1_Content"> <text:a xlink:type="simple" xlink:href="https://youtu.be/3GvX9hWPfR0" text:style-name="Internet_20_link" text:visited-style-name="Visited_20_Internet_20_Link">Estación de soldadura BK969S / Unboxing y experiencia de uso / Soldador para la casa y el trabajo</text:a></text:p>
            </text:list-item>
            <text:list-item>
              <text:p text:style-name="List_20_1_Content_Last"> <text:a xlink:type="simple" xlink:href="https://video.aliexpress-media.com/play/u/ae_sg_item/2216018678539/p/1/e/6/t/10301/1100183553140.mp4?from=chrome" text:style-name="Internet_20_link" text:visited-style-name="Visited_20_Internet_20_Link">Bakon BK905 mango Original para Estación de soldadura, BK969A, BK969S</text:a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34</meta:creation-date>
    <dc:creator>Generated</dc:creator>
    <dc:date>2026-08-10T07::25:34</dc:date>
    <dc:language>en-US</dc:language>
    <meta:editing-cycles>1</meta:editing-cycles>
    <meta:editing-duration>PT0S</meta:editing-duration>
    <dc:title>doc:tec:lab:pcb:soldar_lytool_bk71:inicio</dc:title>
  </office:meta>
</office:document-meta>
</file>