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6442cf0d7a8d4e1fe6b4135edd55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lab:pcb:soldar_puntas:inicio"/><text:bookmark-start text:name="__RefHeading___lab_soldadurapuntas_de_soldadura_1"/><text:bookmark-start text:name="lab_soldadurapuntas_de_soldadura"/>[LAB] Soldadura: Puntas de soldadura<text:bookmark-end text:name="__RefHeading___lab_soldadurapuntas_de_soldadura_1"/><text:bookmark-end text:name="lab_soldadurapuntas_de_soldadura"/></text:h>
      <text:h text:style-name="Heading_20_2" text:outline-level="2"><text:bookmark-start text:name="__RefHeading___serie_900m_2"/><text:bookmark-start text:name="serie_900m"/>Serie 900M<text:bookmark-end text:name="__RefHeading___serie_900m_2"/><text:bookmark-end text:name="serie_900m"/></text:h>
      <text:list text:style-name="List_20_1" text:continue-numbering="false">
        <text:list-item>
          <text:p text:style-name="List_20_1_Content_First"> El diámetro exterior de estas puntas es de 6,5 mm.</text:p>
        </text:list-item>
        <text:list-item>
          <text:p text:style-name="List_20_1_Content"> Adecuadas para 936/937 y varias estaciones de soldadura de calentamiento por resistencia de cerámica.</text:p>
        </text:list-item>
        <text:list-item>
          <text:p text:style-name="List_20_1_Content_Last"> Las marcadas con <text:span text:style-name="Source_20_Text">*</text:span> están estañadas solo en la superficie inclinada.</text:p>
        </text:list-item>
      </text:list>
      <text:p text:style-name="Text_20_body"><draw:frame draw:style-name="mediacenter" draw:name="0" text:anchor-type="paragraph" draw:z-index="0" svg:width="29.21cm" style:rel-width="100%" svg:height="32.887708333333cm" style:rel-height="scale"><draw:image xlink:href="Pictures/5e6442cf0d7a8d4e1fe6b4135edd555d.png" xlink:type="simple" xlink:show="embed" xlink:actuate="onLoad"/></draw:frame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5:24</meta:creation-date>
    <dc:creator>Generated</dc:creator>
    <dc:date>2026-08-10T07::25:24</dc:date>
    <dc:language>en-US</dc:language>
    <meta:editing-cycles>1</meta:editing-cycles>
    <meta:editing-duration>PT0S</meta:editing-duration>
    <dc:title>doc:tec:lab:pcb:soldar_puntas:inicio</dc:title>
  </office:meta>
</office:document-meta>
</file>